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left="1.251cm" fo:margin-right="0cm" fo:text-indent="0cm" style:auto-text-indent="false" fo:background-color="#ffcc99" fo:padding="0.049cm" fo:border="0.06pt solid #000000" style:shadow="none">
        <style:background-image/>
      </style:paragraph-properties>
    </style:style>
    <style:style style:name="P2" style:family="paragraph" style:parent-style-name="Standard">
      <style:paragraph-properties fo:margin-left="1.251cm" fo:margin-right="0cm" fo:line-height="150%" fo:text-indent="0cm" style:auto-text-indent="false" fo:background-color="#ffcc99" fo:padding="0.049cm" fo:border="0.06pt solid #000000" style:shadow="none">
        <style:background-image/>
      </style:paragraph-properties>
    </style:style>
    <style:style style:name="P3" style:family="paragraph" style:parent-style-name="Standard">
      <style:paragraph-properties fo:margin-left="1.251cm" fo:margin-right="0cm" fo:line-height="150%" fo:text-align="justify" style:justify-single-word="false" fo:text-indent="0cm" style:auto-text-indent="false" fo:background-color="#ffcc99" fo:padding="0.049cm" fo:border="0.06pt solid #000000" style:shadow="none">
        <style:background-image/>
      </style:paragraph-properties>
    </style:style>
    <style:style style:name="P4" style:family="paragraph" style:parent-style-name="Standard">
      <style:paragraph-properties fo:margin-left="1.251cm" fo:margin-right="0cm" fo:line-height="150%" fo:text-align="center" style:justify-single-word="false" fo:text-indent="0cm" style:auto-text-indent="false" fo:background-color="#ffcc99" fo:padding="0.049cm" fo:border="0.06pt solid #000000" style:shadow="none">
        <style:background-image/>
      </style:paragraph-properties>
      <style:text-properties fo:font-size="14pt" fo:font-weight="bold" style:font-size-asian="14pt" style:font-weight-asian="bold" style:font-size-complex="14pt"/>
    </style:style>
    <style:style style:name="P5" style:family="paragraph" style:parent-style-name="Standard">
      <style:paragraph-properties fo:margin-left="1.251cm" fo:margin-right="0cm" fo:text-indent="0cm" style:auto-text-indent="false"/>
    </style:style>
    <style:style style:name="P6" style:family="paragraph" style:parent-style-name="Standard" style:master-page-name="">
      <style:paragraph-properties fo:margin-left="1.251cm" fo:margin-right="0cm" fo:text-indent="0cm" style:auto-text-indent="false" style:page-number="auto" fo:background-color="#ffcc99" fo:padding="0.049cm" fo:border="0.06pt solid #000000" style:shadow="none">
        <style:background-image/>
      </style:paragraph-properties>
    </style:style>
    <style:style style:name="P7" style:family="paragraph" style:parent-style-name="Text_20_body">
      <style:paragraph-properties fo:margin-left="1.251cm" fo:margin-right="0cm" fo:text-indent="0cm" style:auto-text-indent="false"/>
    </style:style>
    <style:style style:name="P8" style:family="paragraph" style:parent-style-name="Text_20_body">
      <style:paragraph-properties fo:margin-left="1.251cm" fo:margin-right="0cm" fo:text-indent="0cm" style:auto-text-indent="false"/>
      <style:text-properties fo:font-weight="bold" style:font-weight-asian="bold" style:font-weight-complex="bold"/>
    </style:style>
    <style:style style:name="P9" style:family="paragraph" style:parent-style-name="Text_20_body">
      <style:paragraph-properties fo:margin-left="1.251cm" fo:margin-right="0cm" fo:text-indent="0cm" style:auto-text-indent="false">
        <style:tab-stops/>
      </style:paragraph-properties>
      <style:text-properties fo:font-weight="bold" style:font-weight-asian="bold" style:font-weight-complex="bold"/>
    </style:style>
    <style:style style:name="P10" style:family="paragraph" style:parent-style-name="Text_20_body">
      <style:paragraph-properties fo:margin-left="1.251cm" fo:margin-right="0cm" fo:text-indent="0cm" style:auto-text-indent="false">
        <style:tab-stops>
          <style:tab-stop style:position="8.996cm"/>
        </style:tab-stops>
      </style:paragraph-properties>
    </style:style>
    <style:style style:name="P11" style:family="paragraph" style:parent-style-name="Text_20_body">
      <style:paragraph-properties fo:margin-left="1.251cm" fo:margin-right="0cm" fo:text-indent="0cm" style:auto-text-indent="false">
        <style:tab-stops/>
      </style:paragraph-properties>
    </style:style>
    <style:style style:name="P12" style:family="paragraph" style:parent-style-name="Text_20_body">
      <style:paragraph-properties fo:margin-left="0cm" fo:margin-right="0cm" fo:text-indent="0cm" style:auto-text-indent="false"/>
    </style:style>
    <style:style style:name="P13" style:family="paragraph" style:parent-style-name="Text_20_body">
      <style:paragraph-properties fo:margin-left="2.501cm" fo:margin-right="0cm" fo:text-indent="0cm" style:auto-text-indent="false"/>
    </style:style>
    <style:style style:name="P14" style:family="paragraph" style:parent-style-name="Heading_20_2">
      <style:text-properties fo:font-weight="bold" style:font-weight-asian="bold" style:font-weight-complex="bold"/>
    </style:style>
    <style:style style:name="P15" style:family="paragraph" style:parent-style-name="Heading_20_2">
      <style:paragraph-properties fo:margin-left="0cm" fo:margin-right="0cm" fo:text-indent="0cm" style:auto-text-indent="false"/>
      <style:text-properties fo:font-weight="bold" style:font-weight-asian="bold" style:font-weight-complex="bold"/>
    </style:style>
    <style:style style:name="P16" style:family="paragraph" style:parent-style-name="Heading_20_3">
      <style:text-properties fo:font-weight="bold" style:font-weight-asian="bold" style:font-weight-complex="bold"/>
    </style:style>
    <style:style style:name="P17" style:family="paragraph" style:parent-style-name="Heading_20_3">
      <style:paragraph-properties fo:margin-left="2.501cm" fo:margin-right="0cm" fo:text-indent="-1.27cm" style:auto-text-indent="false"/>
    </style:style>
    <style:style style:name="P18" style:family="paragraph">
      <style:paragraph-properties fo:text-align="center"/>
    </style:style>
    <style:style style:name="T1" style:family="text">
      <style:text-properties fo:font-weight="bold" style:font-weight-asian="bold" style:font-weight-complex="bold"/>
    </style:style>
    <style:style style:name="gr1" style:family="graphic">
      <style:graphic-properties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Protokoll vom Kreisparteitag 2012.1 (10.03.2012)</text:h>
      <text:h text:style-name="Heading_20_2" text:outline-level="2">Beginn der Veranstaltung</text:h>
      <text:p text:style-name="P7">14 Uhr: Akkreditierung: 17 Mitglieder</text:p>
      <text:p text:style-name="P7">14 Uhr 35: Begrüßung durch den Vorsitzenden</text:p>
      <text:p text:style-name="P10">Abstimmung über Zulassung von Gästen</text:p>
      <text:p text:style-name="P9"><text:tab/>einstimmig angenommen</text:p>
      <text:p text:style-name="P10">Wahl der Protokollführerin Vanessa</text:p>
      <text:p text:style-name="P9"><text:tab/>einstimmig gewählt</text:p>
      <text:p text:style-name="P11">Wahl des Versammlungsleiters Matthias</text:p>
      <text:p text:style-name="P9"><text:tab/>einstimmig angenommen</text:p>
      <text:p text:style-name="P11">Feststellung der ordnungsgemäßen Einladung</text:p>
      <text:p text:style-name="P9"><text:tab/>einstimmig angenommen</text:p>
      <text:p text:style-name="P11">Abstimmung über Geschäftsordnung</text:p>
      <text:p text:style-name="P9"><text:tab/>angenommen mit einer Gegenstimme</text:p>
      <text:h text:style-name="Heading_20_2" text:outline-level="2">Abstimmung über Satzungsänderungsanträge zu §12 und §17</text:h>
      <text:p text:style-name="P1">Antrag 1</text:p>
      <text:p text:style-name="P1">Der KPT möge folgendes beschließen:</text:p>
      <text:p text:style-name="P1"/>
      <text:p text:style-name="P1">Der Paragraph § 12 Absatz (2) der Satzung wird wie folgt abgeändert:</text:p>
      <text:p text:style-name="P1"/>
      <text:p text:style-name="P1">Derzeitige Fassung:</text:p>
      <text:p text:style-name="P1">§ 12 Aufgaben des Kreisparteitages</text:p>
      <text:p text:style-name="P1">(2) Die Tagesordnung des ordentlichen Kreisparteitages hat in jedem Jahr vorzusehen:</text:p>
      <text:p text:style-name="P1">1. Den Rechenschaftsbericht des Kreisvorstandes,</text:p>
      <text:p text:style-name="P1">2. den nach den Vorschriften des Parteigesetzes aufgestellten und geprüften Rechenschaftsbericht des Schatzmeisters,</text:p>
      <text:p text:style-name="P1">3. Antragsberatungen und Beschlussfassungen,</text:p>
      <text:p text:style-name="P1">4. Entlastung des Kreisvorstandes</text:p>
      <text:p text:style-name="P1">5. Wahl des Kreisvorstandes und</text:p>
      <text:p text:style-name="P1">6. Wahl von mindestens zwei Kassenprüfern.</text:p>
      <text:p text:style-name="P1"/>
      <text:p text:style-name="P1">Neue Fassung:</text:p>
      <text:p text:style-name="P1">§ 12 Aufgaben des Kreisparteitages</text:p>
      <text:p text:style-name="P1">(2) Die Tagesordnung des ordentlichen Kreisparteitages hat in jedem Jahr vorzusehen:</text:p>
      <text:p text:style-name="P1">1. Den Rechenschaftsbericht des Kreisvorstandes,</text:p>
      <text:p text:style-name="P1">2. den nach den Vorschriften des Parteigesetzes aufgestellten und geprüften Rechenschaftsbericht des Schatzmeisters,</text:p>
      <text:p text:style-name="P1">3. Antragsberatungen und Beschlussfassungen</text:p>
      <text:p text:style-name="P1">sowie, sofern die Amtsperiode nach § 17 Absatz (1) abgelaufen ist oder nach § 17 Absatz (2) ein Misstrauensantrag erfolgreich beschieden wurde, die</text:p>
      <text:p text:style-name="P1">4. Entlastung des Kreisvorstandes,</text:p>
      <text:p text:style-name="P1">5. Wahl des Kreisvorstandes und</text:p>
      <text:p text:style-name="P1"><text:soft-page-break/>6. Wahl von mindestens zwei Kassenprüfern.</text:p>
      <text:p text:style-name="P1"/>
      <text:p text:style-name="P1">Antrag 2</text:p>
      <text:p text:style-name="P1">Der KPT möge folgendes beschließen:</text:p>
      <text:p text:style-name="P1"/>
      <text:p text:style-name="P1">Der Paragraph § 17 Absatz (2) der Satzung wird wie folgt abgeändert:</text:p>
      <text:p text:style-name="P1"/>
      <text:p text:style-name="P1">Derzeitige Fassung:</text:p>
      <text:p text:style-name="P1">§ 17 Amtsdauer</text:p>
      <text:p text:style-name="P1">(2) Auf einem außerordentlichen Kreisparteitag kann dem Kreisvorstand oder einzelnen Vorstands­mitgliedern das Misstrauen mit einfacher Mehrheit der abgegebenen Stimmen ausgesprochen wer­den. Damit endet die Amtszeit der betroffenen Vorstandsmitglieder. Der Kreisparteitag wählt in derselben Sitzung einen neuen Kreisvorstand oder neue Vorstandsmitglieder.</text:p>
      <text:p text:style-name="P1"/>
      <text:p text:style-name="P1">Neue Fassung:</text:p>
      <text:p text:style-name="P1">§ 17 Amtsdauer</text:p>
      <text:p text:style-name="P1">(2) Auf einem Kreisparteitag kann dem Kreisvorstand oder einzelnen Vorstands­mitgliedern das Misstrauen mit einfacher Mehrheit der abgegebenen Stimmen ausgesprochen wer­den. Damit endet die Amtszeit der betroffenen Vorstandsmitglieder. Der Kreisparteitag wählt in derselben Sitzung einen neuen Kreisvorstand oder neue Vorstandsmitglieder.</text:p>
      <text:p text:style-name="P5"/>
      <text:p text:style-name="P7">Abstimmung ob beide Anträge zusammen abgestimmt werden</text:p>
      <text:p text:style-name="P8"><text:tab/>einstimmig angenommen</text:p>
      <text:p text:style-name="P7">Abstimmung über beide Anträge</text:p>
      <text:p text:style-name="P8"><text:tab/>13 dafür, 1 dagegen, 3 enthalten</text:p>
      <text:p text:style-name="P8"><text:tab/>angenommen</text:p>
      <text:h text:style-name="Heading_20_2" text:outline-level="2">Vorstellung der Rechenschaftsberichte des Vorstandes</text:h>
      <text:p text:style-name="P7">Bericht des Vorsitzenden</text:p>
      <text:p text:style-name="P13"><text:a xlink:type="simple" xlink:href="http://wiki.piratenpartei.de/Benutzer:Buccaneerps/Tätigkeitsbericht_201203_Vorsitzender_MTK">http://wiki.piratenpartei.de/Benutzer:Buccaneerps/T%C3%A4tigkeitsbericht_201203_Vorsitzender_MTK</text:a></text:p>
      <text:p text:style-name="P7">Bericht des stellvertretenden Vorsitzenden</text:p>
      <text:p text:style-name="P13"><text:a xlink:type="simple" xlink:href="http://wiki.piratenpartei.de/Benutzer:Renato#Rechenschaftsbericht_f.C3.BCr_KPT_2012.1">http://wiki.piratenpartei.de/Benutzer:Renato#Rechenschaftsbericht_f.C3.BCr_KPT_2012.1</text:a></text:p>
      <text:p text:style-name="P7">Bericht des Schatzmeisters</text:p>
      <text:p text:style-name="P13"><text:a xlink:type="simple" xlink:href="http://wiki.piratenpartei.de/MTK_Tätigkeitsbericht_Schatzmeister_201203">http://wiki.piratenpartei.de/MTK_T%C3%A4tigkeitsbericht_Schatzmeister_201203</text:a></text:p>
      <text:p text:style-name="P7">Bericht des ersten Beisitzers</text:p>
      <text:p text:style-name="P13"><text:a xlink:type="simple" xlink:href="http://wiki.piratenpartei.de/MTK_Beisitzer1_Tätigkeit_201203">http://wiki.piratenpartei.de/MTK_Beisitzer1_T%C3%A4tigkeit_201203</text:a></text:p>
      <text:p text:style-name="P7">Tätigkeitsbericht des zweiten Beisitzers fehlt, 2. Beisitzer ist nicht anwesend</text:p>
      <text:p text:style-name="P7">Allgemeine Fragen zur Mitgliederzahl, Spenden, zum Fehlen des zweiten Beisitzers und zur Einstellung des Restvorstandes, ob ein zweiter Beisitzer erwünscht ist.</text:p>
      <text:p text:style-name="P12"><text:tab/>Wie kann die Partei und der Vorstand unterstützt werden (Ideensammlungen)</text:p>
      <text:h text:style-name="Heading_20_2" text:outline-level="2"><text:soft-page-break/>Vorstellung des Kassenprüfungsberichts 2011</text:h>
      <text:p text:style-name="P12"><text:tab/>Aufgrund der späten Gründung im November 2011 gab es keine Kassenbewegungen</text:p>
      <text:p text:style-name="P13"><text:a xlink:type="simple" xlink:href="http://wiki.piratenpartei.de/Datei:MTK-KPT-2012-01-Kassenprüfungsbericht.odt">http://wiki.piratenpartei.de/Datei:MTK-KPT-2012-01-Kassenpr%C3%BCfungsbericht.odt</text:a></text:p>
      <text:p text:style-name="P1">Kreisverband Main-Taunus-Kreis</text:p>
      <text:p text:style-name="P2"/>
      <text:p text:style-name="P4">Kassenprüfungsbericht für das Jahr 2011</text:p>
      <text:p text:style-name="P2"/>
      <text:p text:style-name="P2"/>
      <text:p text:style-name="P3">Aufgrund der erst im November 2011 erfolgten Gründung des Kreisverbandes Main-Taunus-Kreis sind im Jahre 2011 weder Einnahmen noch Ausgaben entstanden. Daher ist auch der Kassenbestand während des geprüften Zeitraums (26.11.2011-31.12.2011) bei 0,-€ gewesen.</text:p>
      <text:p text:style-name="P3"/>
      <text:p text:style-name="P3">Die Kassenprüfer</text:p>
      <text:p text:style-name="P3">Schwalbach am Taunus den 09.03.2012</text:p>
      <text:h text:style-name="Heading_20_2" text:outline-level="2">Programmanträge</text:h>
      <text:h text:style-name="P17" text:outline-level="3">Antrag zum fahrscheinlosen ÖPNV im Gebiet des Rhein-Main-Verkehrsverbunds</text:h>
      <text:p text:style-name="P6">Der KPT möge folgendes beschließen:</text:p>
      <text:p text:style-name="P1"><text:s/></text:p>
      <text:p text:style-name="P1">Antragstext:</text:p>
      <text:p text:style-name="P1"><text:s/></text:p>
      <text:p text:style-name="P1">Thema: Fahrscheinloser ÖPNV im Gebiet des RMV</text:p>
      <text:p text:style-name="P1"><text:s/></text:p>
      <text:p text:style-name="P1">Modul 1:</text:p>
      <text:p text:style-name="P1"><text:s/></text:p>
      <text:p text:style-name="P1">Die Piraten im Main-Taunus-Kreis fordern, das der Main-Taunus-Kreis als Gesellschafter der Rhein-Main-Verkehrsverbund GmbH darauf hindringen möge, den gesamten ÖPNV im RMV-Gebiet fahrscheinlos auszugestalten.</text:p>
      <text:p text:style-name="P1"><text:s/></text:p>
      <text:p text:style-name="P1">Modul 2:</text:p>
      <text:p text:style-name="P1"><text:s/></text:p>
      <text:p text:style-name="P1">Wir wollen, dass in einem ersten Schritt Kinder und Jugendliche den öffentlichen Nahverkehr kostenfrei benutzen bedürfen.</text:p>
      <text:p text:style-name="P1">[Optional] Wir sehen dies als aktive Familien- und Sozialpolitik und wollen so die finanzielle Belastung von Familien senken.</text:p>
      <text:p text:style-name="P1"><text:s/></text:p>
      <text:p text:style-name="P1">Modul 3a:</text:p>
      <text:p text:style-name="P1"><text:s/></text:p>
      <text:p text:style-name="P1">Mittelfristig soll der fahrscheinlose Nahverkehr eingeführt werden. Die Finanzierung erfolgt über eine Pauschale für alle Steuerbürger und Firmen der Region sowie eine ÖPNV-<text:soft-page-break/>Taxe für Touristen.</text:p>
      <text:p text:style-name="P1"><text:s/></text:p>
      <text:p text:style-name="P1">Modul 3b:</text:p>
      <text:p text:style-name="P1"><text:s/></text:p>
      <text:p text:style-name="P1">Die Pauschale für einen Monat soll deutlich unter dem Preis einer Monatskarte im günstigsten jetzigen Tarif liegen. Die Pauschale kann inflationsbedingt und je nach Ausbau des ÖPNV in der Region angepasst werden.</text:p>
      <text:p text:style-name="P1"><text:s/></text:p>
      <text:p text:style-name="P1">Modul 4:</text:p>
      <text:p text:style-name="P1"><text:s/></text:p>
      <text:p text:style-name="P1">Langfristig soll der fahrscheinlose Nahverkehr komplett über Steuern finanziert werden.</text:p>
      <text:p text:style-name="P1">[Optional] Eine so wichtige staatliche Aufgabe wie der ÖPNV sollte auch über die wichtigste staatliche Einnahmequelle - die Steuern - finanziert werden.</text:p>
      <text:p text:style-name="Standard"/>
      <text:p text:style-name="P7">Diskussion über die Module</text:p>
      <text:p text:style-name="P7">Antrag auf Schließung der Rednerliste</text:p>
      <text:p text:style-name="P7"><text:tab/><text:span text:style-name="T1">angenommen mit einer Gegenstimme</text:span></text:p>
      <text:p text:style-name="P7">Abstimmung, ob beide Anträge zusammen abgestimmt werden</text:p>
      <text:p text:style-name="P8"><text:tab/>angenommen mit einer Gegenstimme</text:p>
      <text:p text:style-name="P7">Abstimmung über Modul 1</text:p>
      <text:p text:style-name="P8"><text:tab/>14 dafür, 0 dagegen, 3 enthalten</text:p>
      <text:p text:style-name="P8"><text:tab/>angenommen</text:p>
      <text:p text:style-name="P7">Abstimmung über Modul 2</text:p>
      <text:p text:style-name="P8"><text:tab/>10 dafür, 3 dagegen, 4 enthalten</text:p>
      <text:p text:style-name="P8"><text:tab/>abgelehnt</text:p>
      <text:p text:style-name="P7">Abstimmung über Modul 3a</text:p>
      <text:p text:style-name="P8"><text:tab/>2 dafür, 11 dagegen, 0 enthalten</text:p>
      <text:p text:style-name="P8"><text:tab/>abgelehnt</text:p>
      <text:p text:style-name="P7">Abstimmung über Modul 3b</text:p>
      <text:p text:style-name="P8"><text:tab/>2 dafür, 10 dagegen, 0 enthalten</text:p>
      <text:p text:style-name="P8"><text:tab/>abgelehnt</text:p>
      <text:p text:style-name="P7">Abstimmung über Modul 4</text:p>
      <text:p text:style-name="P8"><text:tab/>7 dafür, 4 dagegen, 0 enthalten</text:p>
      <text:p text:style-name="P8"><text:tab/>abgelehnt</text:p>
      <text:h text:style-name="P17" text:outline-level="3">Dringlichkeitsantrag: Ergänzungsantrag zum ÖPNV</text:h>
      <text:p text:style-name="P7">Abstimmung, ob der Antrag behandelt wird</text:p>
      <text:p text:style-name="P8"><text:tab/>11 dafür, 0 dagegen</text:p>
      <text:p text:style-name="P8"><text:tab/>angenommen</text:p>
      <text:p text:style-name="P1">Der KPT möge folgendes beschließen:</text:p>
      <text:p text:style-name="P1"><text:s/></text:p>
      <text:p text:style-name="P1">Antragstext:</text:p>
      <text:p text:style-name="P1"><text:soft-page-break/><text:s text:c="2"/></text:p>
      <text:p text:style-name="P1">Modul 5a:</text:p>
      <text:p text:style-name="P1"><text:s/></text:p>
      <text:p text:style-name="P1">Die Piraten im Main-Taunus-Kreis fordern, dass die Betreiber bzw. Eigentümer der S-Bahnhöfe, der Main-Taunus-Kreis als Teilgesellschafter des RMVs und die Kommunen einen barrierefreien Zugang zu allen S-Bahnhaltepunkten schaffen (z.B. Rampen, Aufzüge, Leitstreifen für Blinde,..)</text:p>
      <text:p text:style-name="P1"><text:s/></text:p>
      <text:p text:style-name="P1">Modul 5b:</text:p>
      <text:p text:style-name="P1"><text:s/></text:p>
      <text:p text:style-name="P1">Die Priorisierung der Umbaumaßnahmen soll primär nach Ansässigkeit von Arbeitsstätten und Wohnheimen für behinderte Menschen ausgerichtet werden.</text:p>
      <text:p text:style-name="P1"/>
      <text:p text:style-name="P1">Modul 5c:</text:p>
      <text:p text:style-name="P1">Reine S-Bahnhaltestellen (ohne Regionalzugverkehr - RB/SE/RE) sind dem Einstiegsniveau der S-Bahnen anzugleichen (Einstiegshöhe von 995 mm), so wie bereits im City-Tunnel Frankfurt.</text:p>
      <text:p text:style-name="P1"><text:s/></text:p>
      <text:p text:style-name="P1">Modul 6</text:p>
      <text:p text:style-name="P1"><text:s/></text:p>
      <text:p text:style-name="P1">Die Piraten im Main-Taunus-Kreis fordern, wirksame Lärmschutzmaßnahmen (z.B. <text:s/>Lärmschutzwände) in Gebieten in denen laut Bebauungsplänen neue oder bestehende Wohn- und Mischgebiete näher als 100 m an der Bahnliegenschaft liegen, sofern die Verhältnismäßigkeit zwischen Aufwand und Lärmschutz gewahrt werden und eine technische und rechtliche Umsetzung möglich ist. Problematisch etwa bei zugeringer Abstand zwischen Privatgrundstücken/Bebauung und Gleisen. Bei Unstzung und Lösungsfindung sind Bürger konstruktiv mit einzubeziehen.</text:p>
      <text:p text:style-name="Standard"/>
      <text:p text:style-name="P7">Diskussion über die Module</text:p>
      <text:p text:style-name="P7">Abstimmung über Modul 5a</text:p>
      <text:p text:style-name="P8"><text:tab/>16 dafür, 0 dagegen, 0 enthalten</text:p>
      <text:p text:style-name="P8"><text:tab/>angenommen</text:p>
      <text:p text:style-name="P7">Abstimmung über Modul 5b</text:p>
      <text:p text:style-name="P8"><text:tab/>16 dafür, 0 dagegen, 0 enthalten</text:p>
      <text:p text:style-name="P8"><text:tab/>angenommen</text:p>
      <text:p text:style-name="P7">Abstimmung über Modul 5c</text:p>
      <text:p text:style-name="P8"><text:tab/>6 dafür, 3 dagegen, 3 enthalten</text:p>
      <text:p text:style-name="P8"><text:tab/>abgelehnt</text:p>
      <text:p text:style-name="P7">Abstimmung über Modul 6</text:p>
      <text:p text:style-name="P8"><text:tab/>0 dafür, 8 dagegen, 3 enthalten</text:p>
      <text:p text:style-name="P8"><text:tab/>abgelehnt</text:p>
      <text:h text:style-name="P17" text:outline-level="3">Dringlichkeitsantrag: Landebahn Nordwest</text:h>
      <text:p text:style-name="P7">Abstimmung, ob der Antrag behandelt wird</text:p>
      <text:p text:style-name="P8"><text:tab/>10 dafür, 5 dagegen</text:p>
      <text:p text:style-name="P8"><text:soft-page-break/><text:tab/>angenommen</text:p>
      <text:p text:style-name="P1">Der Kreisparteitag möge beschließen, folgenden Programmpunkt an geeigneter Stelle in das Programm einzufügen:</text:p>
      <text:p text:style-name="P1"/>
      <text:p text:style-name="P1">Antragstext (Alt 1):</text:p>
      <text:p text:style-name="P1"/>
      <text:p text:style-name="P1">Die Piraten im Main-Taunus-Kreis setzen sich für die Rücknahme der vorläufigen Betriebserlaubnis und damit Schließung der neuen Landebahn Nordwest, Rückbau und danach Renaturisierung ein, sowie eine Deckelung der schon bestehende Zahl der Flugbewegungen</text:p>
      <text:p text:style-name="P1"/>
      <text:p text:style-name="P1">Antragstext (Alt 2):</text:p>
      <text:p text:style-name="P1"/>
      <text:p text:style-name="P1">Der Kreisparteitag möge beschließen, folgenden Programmpunkt an geeigneter Stelle in das Programm einzufügen:</text:p>
      <text:p text:style-name="P1"/>
      <text:p text:style-name="P1">Modul 1:</text:p>
      <text:p text:style-name="P1"/>
      <text:p text:style-name="P1">Die Piraten im Main-Taunus-Kreis setzen sich für die Rücknahme der vorläufigen Betriebserlaubnis und somit Schließung der neuen Landebahn Nordwest ein.</text:p>
      <text:p text:style-name="P1"/>
      <text:p text:style-name="P1">Modul 2:</text:p>
      <text:p text:style-name="P1"/>
      <text:p text:style-name="P1">Anschließend fordern wir einen Rückbau und die Renaturisierung des Gebietes.</text:p>
      <text:p text:style-name="P1"/>
      <text:p text:style-name="P1">Modul 3:</text:p>
      <text:p text:style-name="P1"/>
      <text:p text:style-name="P1">Wir setzen uns für die Deckelung der schon bestehende Zahl der Flugbewegungen in der Region ein.</text:p>
      <text:p text:style-name="P1"/>
      <text:p text:style-name="P1">Modul 4:</text:p>
      <text:p text:style-name="P1"/>
      <text:p text:style-name="P1">Die Piraten im Main-Taunus-Kreis setzen sich für eine Kerosinsteuer in Deutschland ein.</text:p>
      <text:p text:style-name="Standard"/>
      <text:p text:style-name="P7">Diskussion über die Module</text:p>
      <text:p text:style-name="P7">Antragstext Alternative 1 zurückgezogen</text:p>
      <text:p text:style-name="P7">Abstimmung über Modul 1</text:p>
      <text:p text:style-name="P8"><text:tab/>5 dafür, 5 dagegen, 1 enthalten</text:p>
      <text:p text:style-name="P8"><text:tab/>abgelehnt</text:p>
      <text:p text:style-name="P7">Abstimmung über Modul 2 entfällt, da zurückgezogen</text:p>
      <text:p text:style-name="P7">Abstimmung über Modul 3</text:p>
      <text:p text:style-name="P8"><text:tab/>8 dafür, 3 dagegen, 1 enthalten</text:p>
      <text:p text:style-name="P8"><text:tab/>abgelehnt</text:p>
      <text:p text:style-name="P7">Abstimmung über Modul 4</text:p>
      <text:p text:style-name="P8"><text:tab/>9 dafür, 2 dagegen, 0 enthalten</text:p>
      <text:p text:style-name="P8"><text:tab/>angenommen</text:p>
      <text:h text:style-name="P15" text:outline-level="2"><text:soft-page-break/>Sonstige Anträge</text:h>
      <text:h text:style-name="P16" text:outline-level="3"><text:tab/>Mailingliste an das Syncforum anbinden</text:h>
      <text:p text:style-name="P6">Der KPT möge folgendes beschließen:</text:p>
      <text:p text:style-name="P1"><text:s/></text:p>
      <text:p text:style-name="P1">Antragstext:</text:p>
      <text:p text:style-name="P1"><text:s/></text:p>
      <text:p text:style-name="P1">[Alt 1]</text:p>
      <text:p text:style-name="P1"><text:s/></text:p>
      <text:p text:style-name="P1">Sämtliche öffentlichen Mailinglisten des Kreisverbandes Main-Taunus werden mit der maximal möglichen (wenn möglich unbegrenzten) Haltedauer in das Sync-Forum der Piratenpartei Deutschland ( http://news.piratenpartei.de ) eingepflegt. Dies gilt sowohl für bestehende als auch zukünftige Mailinglisten.</text:p>
      <text:p text:style-name="P1"><text:s/></text:p>
      <text:p text:style-name="P1">[Alt 2]</text:p>
      <text:p text:style-name="P1"><text:s/></text:p>
      <text:p text:style-name="P1">Sämtliche öffentlichen Mailinglisten des Kreisverbandes Main-Taunus werden mit einer Haltedauer von 90 Tagen in das Sync-Forum der Piratenpartei Deutschland ( http://news.piratenpartei.de ) eingepflegt. Dies gilt sowohl für bestehende als auch zukünftige Mailinglisten.</text:p>
      <text:p text:style-name="P1"><text:s/></text:p>
      <text:p text:style-name="P1">[Alt 3]</text:p>
      <text:p text:style-name="P1"><text:s/></text:p>
      <text:p text:style-name="P1">Sämtliche öffentlichen Mailinglisten des Kreisverbandes Main-Taunus werden mit <text:s/>einer Haltedauer von 14 Tagen in das Sync-Forum der Piratenpartei Deutschland ( http://news.piratenpartei.de ) eingepflegt. Dies gilt sowohl für bestehende als auch zukünftige Mailinglisten.</text:p>
      <text:p text:style-name="Standard"/>
      <text:p text:style-name="P7">Abstimmung, über welche Alternative endgültig abgestimmt wird</text:p>
      <text:p text:style-name="P8"><text:tab/>Alt 1<text:tab/>13 dafür</text:p>
      <text:p text:style-name="P8"><text:tab/>Alt 2 <text:tab/>3 dafür</text:p>
      <text:p text:style-name="P8"><text:tab/>Alt 3<text:tab/>0 dafür</text:p>
      <text:p text:style-name="P7">Alternative 1 wird abgestimmt</text:p>
      <text:p text:style-name="P8"><text:tab/>15 dafür, 0 dagegen, 0 enthalten</text:p>
      <text:p text:style-name="P8"><text:tab/>angenommen</text:p>
      <text:h text:style-name="P14" text:outline-level="2">Allgemeine Diskussion und offene Redeliste</text:h>
      <text:p text:style-name="P7">Aufforderung bzw. Bitte um aktivere Mitarbeit der Mitglieder im Allgemeinen und bessere Vorbereitungen vor den jeweiligen Stammtischen und Parteitagen</text:p>
      <text:p text:style-name="P7">Vorstellung neuer Mitglieder</text:p>
      <text:h text:style-name="Heading_20_2" text:outline-level="2">Ende der Veranstaltung</text:h>
      <text:p text:style-name="P7">17 Uhr 15: Beendigung des Kreisparteitags durch den Versammlungsleiter </text:p>
      <text:p text:style-name="P7"/>
      <text:p text:style-name="P7"/>
      <text:p text:style-name="P7"><text:soft-page-break/>Flörsheim, den 10.03.2012</text:p>
      <text:p text:style-name="P7"/>
      <text:p text:style-name="P7"/>
      <text:p text:style-name="P7"/>
      <text:p text:style-name="P7"/>
      <text:p text:style-name="P7"/>
      <text:p text:style-name="P7"><draw:line text:anchor-type="paragraph" draw:z-index="0" draw:style-name="gr1" draw:text-style-name="P18" svg:x1="0.847cm" svg:y1="-0.178cm" svg:x2="9.128cm" svg:y2="-0.178cm"><text:p/></draw:line>Versammlungsleiter</text:p>
      <text:p text:style-name="P7"/>
      <text:p text:style-name="P7"/>
      <text:p text:style-name="P7"/>
      <text:p text:style-name="P7"/>
      <text:p text:style-name="P7"><draw:line text:anchor-type="paragraph" draw:z-index="1" draw:style-name="gr1" draw:text-style-name="P18" svg:x1="0.847cm" svg:y1="-0.178cm" svg:x2="9.128cm" svg:y2="-0.178cm"><text:p/></draw:line>Vorsitzender</text:p>
      <text:p text:style-name="P7"/>
      <text:p text:style-name="P7"/>
      <text:p text:style-name="P7"/>
      <text:p text:style-name="P7"/>
      <text:p text:style-name="P7"><draw:line text:anchor-type="paragraph" draw:z-index="2" draw:style-name="gr1" draw:text-style-name="P18" svg:x1="0.847cm" svg:y1="-0.178cm" svg:x2="9.128cm" svg:y2="-0.178cm"><text:p/></draw:line>Protokollführer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2pt" fo:font-weight="bold" style:font-size-asian="14pt" style:font-weight-asian="bold" style:font-size-complex="14pt" style:font-weight-complex="bold"/>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2-03-11T12:30:37.67</meta:creation-date>
    <dc:date>2012-04-07T21:16:04.54</dc:date>
    <meta:editing-duration>PT3H39M57S</meta:editing-duration>
    <meta:editing-cycles>16</meta:editing-cycles>
    <meta:generator>LibreOffice/3.5$Windows_x86 LibreOffice_project/7e68ba2-a744ebf-1f241b7-c506db1-7d53735</meta:generator>
    <meta:document-statistic meta:table-count="0" meta:image-count="0" meta:object-count="0" meta:page-count="8" meta:paragraph-count="216" meta:word-count="1322" meta:character-count="10450" meta:non-whitespace-character-count="9241"/>
  </office:meta>
</office:document-meta>
</file>