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arial" svg:font-family="arial, sans-serif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pan text:style-name="T3">Protokoll aKPT München vom 25.05.2014</text:span><text:line-break/><text:line-break/>Versammlungsleiter: Klaus Peter Segatz<text:line-break/>Wahlleiter: Dietmar Teufel<text:line-break/>Wahlhelfer: Felix , Toni<text:line-break/><text:line-break/>Wahl der Rechnungsprüfer:<text:line-break/>Zu Rechnungsprüfern wurde Peter Bauer und Nicole Britz gewählt<text:line-break/><text:line-break/>Protokoll: Als Protokollführerin wurde Marion Ellen bestimmt.<text:line-break/>Dietmar Hölscher unterstützt Marion Ellen<text:line-break/><text:line-break/>Gäste und Presse werden zugelassen<text:line-break/>12:42 TO angenommen<text:line-break/><text:line-break/>12:43 Vorstellung des Rechenschaftsbericht des alten Vorstandes durch<text:line-break/>Schatzmeister Stefan Dirnstorfer<text:line-break/><text:line-break/>12:49 Vorstellung des gemeinsamen Rechenschaftsberichts/Tätigkeitsberichts durch den Vorstand<text:line-break/>Vorgestellt durch Gabi Berg <text:line-break/>https://muc.piratenpad.de/Rechenschaftsbericht20132014<text:line-break/><text:line-break/>13:03 Fragen an den Vorstand:<text:line-break/>Herbert: Wie ist der Stand der Mitglieder in München<text:line-break/>Antwort: 1101<text:line-break/>Thomas: Zahlende Mitglieder?<text:line-break/>Antwort: 207<text:line-break/>13:04 Keine Fragen mehr<text:line-break/><text:line-break/>13:05 Bericht der Rechnungsprüfer<text:line-break/>Nicole bestätigt, es sind Rechnungen vorhanden.<text:line-break/>Peter, auch Kassenprüfer, sagt: alles OK<text:line-break/>Wunsch der Rechnungsprüfer nach Eingang/Ausgang/Überweisungsstempeln<text:line-break/>Die Rechnungsprüfer empfehlen die Entlastung<text:line-break/>Eine Kassenprüfung wurde am 17.05.14 durchgeführt, die Ergebnisse wurden vorab per Mail veröffentlicht.<text:line-break/>Die Kassenprüfung empfiehlt die Entlastung des Vorstands<text:line-break/></text:p>
      <text:p text:style-name="Standard">Frage an die Versammlung ob der Vorstand gemeinsam entlastet werden soll. </text:p>
      <text:p text:style-name="Standard">Versammlung stimmt mit Ja.<text:line-break/>13:07 Der Vorstand ist ohne Gegenstimmen entlastet.<text:line-break/><text:line-break/>Der Vorsitzende des Bezirks Oberbayern, Dietmar Hölscher, verteilt Flausch und Anerkennung an den scheidenden Vorstand.<text:line-break/>Für die Arbeit im Kommunalwahlkampf erhalten Peter B. und Markus K. ebenfalls Flausch und Anerkennung vom scheidenden Vorstand KV München und des Bezirks OBB.<text:line-break/></text:p>
      <text:p text:style-name="Standard"/>
      <text:p text:style-name="Standard"/>
      <text:p text:style-name="Standard"/>
      <text:p text:style-name="Standard"/>
      <text:p text:style-name="Standard"><text:s text:c="151"/><text:page-number text:select-page="current">1</text:page-number></text:p>
      <text:p text:style-name="Standard"><text:soft-page-break/><text:span text:style-name="T3">Protokoll aKPT München vom 25.05.2014</text:span></text:p>
      <text:p text:style-name="Standard"/>
      <text:p text:style-name="Standard">13:11 <text:span text:style-name="T2">Das Wahlprozedere beginnt mit der Wahl des Vorsitzenden</text:span><text:line-break/><text:line-break/>Kandidat: Thomas Mayer<text:line-break/>13:12 Vorstellung von Thomas Mayer<text:line-break/>Fragen an den Kandidaten<text:line-break/>13:18 keine weiteren Kandidaten<text:line-break/>Kandidatenliste geschlossen<text:line-break/>13: 19 Eröffnung des Wahlverfahrens<text:line-break/>13: 24 Wahlgang geschlossen<text:line-break/><text:line-break/>13:24 Die Landesvorsitzende Nicole Britz spricht zum Thema Volksbegehren "Unabhängigkeit der Justiz"<text:line-break/>13:27 33gültige Stimmzettel wurden abgegeben.<text:line-break/>Es gab 33 "Ja" Stimmen.<text:line-break/><text:span text:style-name="T1">Thomas Mayer wurde einstimmig zum Vorsitzenden gewählt</text:span>.<text:line-break/>13:28 Thomas Mayer nimmt die Wahl an und tritt als Ersatzrichter im LSG zurück<text:line-break/><text:line-break/><text:span text:style-name="T2">Wahl der 2 Stellvertreter</text:span><text:line-break/><text:span text:style-name="T2">Kandidaten:</text:span><text:line-break/>Gabriela Berg<text:line-break/>Lilian Dorsch<text:line-break/>Michael Nicolai</text:p>
      <text:p text:style-name="Standard"><text:line-break/>13:31 Vorstellung der Kandidaten<text:line-break/>13:36 Fragen an die Kandidaten<text:line-break/>13:56 Keine weiteren Fragen der Versammlung<text:line-break/>13:56 Kandidatenliste geschlossen<text:line-break/>13:57 Eröffnung der Wahl<text:line-break/>14:05 Wahlgang geschlossen</text:p>
      <text:p text:style-name="Standard"><text:line-break/>Akkreditierte um 14:04 Uhr: 36<text:line-break/><text:line-break/>14:07 Uhr Kandidatur Schatzmeister (in der Auszählpause)<text:line-break/>Vorstellung Stefan Dirnstorfer<text:line-break/>14:08 Fragen an den Kandidaten<text:line-break/>14:08 keine weiteren Kandidaten<text:line-break/>Kandidatenliste ist geschlossen<text:line-break/>14:08 Der Parteitag wird bis 15:15 Uhr unterbrochen zwecks Auszählpause<text:line-break/></text:p>
      <text:p text:style-name="Standard"><text:span text:style-name="T2">Wahlergebnis stellvertretender Vorsitzende</text:span><text:line-break/>Abgegebene Stimmen: 34 gültige<text:line-break/>Stimmenverteilung:<text:line-break/>Gabriela Berg: 26<text:line-break/>Lilian Dorsch: 32<text:line-break/>Michael Nicolai: 10<text:line-break/><text:line-break/>Gewählt wurden:<text:line-break/><text:span text:style-name="T1">Lilan Dorsch zur 1ten Stellvertreterin<text:line-break/>Gabriela Berg zur 2ten Stellvertreterin</text:span><text:line-break/>Beide nehmen die Wahl an <text:s text:c="105"/><text:page-number text:select-page="current">2</text:page-number></text:p>
      <text:p text:style-name="Standard"><text:soft-page-break/><text:span text:style-name="T3">Protokoll aKPT München vom 25.05.2014</text:span> <text:s text:c="150"/><text:line-break/>14:19 Eröffnung des Wahlgangs zum Schatzmeister <text:s text:c="67"/></text:p>
      <text:p text:style-name="Standard">14:24 Wahlgang geschlossen<text:line-break/><text:line-break/>Kandidatur stellvertretender Schatzmeister<text:line-break/>14:24 der Kandidat Peter Bauer stellt sich vor<text:line-break/>14:25 Fragen an den Kandidaten<text:line-break/>14:29 Eröffnung des Wahlgangs<text:line-break/>14:34 Schließen des Wahlgangs<text:line-break/><text:line-break/><text:span text:style-name="T2">Wahlergebnis Schatzmeister</text:span><text:line-break/>Abgegebene Stimmen: 31<text:line-break/>Ja-Stimmen: 27<text:line-break/>Nein-Stimmen: 3<text:line-break/>Ungültig 1:<text:line-break/><text:span text:style-name="T1">Stefan Dirnstdorfer wurde als Schatzmeister gewählt.</text:span><text:line-break/>Er nimmt die Wahl an. <text:line-break/><text:line-break/>14:35 Pause bis 14:45<text:line-break/>Pause wird zwecks Mittagspause auf 15:00 verlängert<text:line-break/><text:line-break/>15:00 Uhr Ergebnis der Wahl des stellv. Schatzmeisters<text:line-break/></text:p>
      <text:p text:style-name="Standard"><text:span text:style-name="T2">Wahlergebnis des stellvertretenden Schatzmeisters</text:span><text:line-break/>Abgegebene Stimmen:29<text:line-break/>Ja-Stimmen :25<text:line-break/>Nein-Stimmen:4<text:line-break/>Ungültige Stimmen:0<text:line-break/><text:span text:style-name="T1">Peter Bauer wurde zum stellv. Schatzmeister gewählt</text:span></text:p>
      <text:p text:style-name="Standard"><text:line-break/>Peter Bauer ist nicht mehr anwesend, da er die Europawahl mit auszählen muss, er hat dem Wahlleiter aber vorab mitgeteilt,dass er im Fall, dass er gewählt würde die Wahl annimmt<text:line-break/><text:line-break/>15:01 Uhr Wahl des Generalsekretärs<text:line-break/>Kandidaten:<text:line-break/>Christine Harenberg<text:line-break/><text:line-break/>14:02 die Kandidatin stellt sich vor<text:line-break/>Keine Fragen an die Kandidaten<text:line-break/>15:05 Keine weiteren Kandidaten / Die Kandidatenliste wurde geschlossen<text:line-break/>15.05 Eröffnung des Wahlvorgangs<text:line-break/>15:10 Schließen des Wahlgangs<text:line-break/><text:line-break/><text:line-break/>15:11 Wahl des Beisitzers/Beisitzerin<text:line-break/>Der Kandidat Thomas Ranft stellt sich vor<text:line-break/><text:line-break/>Fragen an den Kandidaten<text:line-break/>Keine weiteren Kandidaten<text:line-break/>Die Kandidatenliste wird geschlossen<text:line-break/> <text:s text:c="146"/><text:page-number text:select-page="current">3</text:page-number><text:line-break/></text:p>
      <text:p text:style-name="Standard"><text:soft-page-break/><text:span text:style-name="T3">Protokoll aKPT München vom 25.05.2014</text:span></text:p>
      <text:p text:style-name="Standard"><text:span text:style-name="T3"/></text:p>
      <text:p text:style-name="Standard"><text:span text:style-name="T2">15:16 Ergebnis der Wahl zur Generalsekretärin</text:span><text:line-break/>Abgebene Stimmen: 27<text:line-break/>Ja-Stimmen: 25<text:line-break/>Nein-Stimmen: 2<text:line-break/>Ungültige Stimmen: 0<text:line-break/><text:span text:style-name="T1">Christine Harenberg wurde zur Generalsekretärin gewählt</text:span><text:line-break/>Christine Harenberg nimmt die Wahl an<text:line-break/><text:line-break/>15:17 Wahlgang zum Beisitzer wird eröffnet<text:line-break/>15:20 Der Wahlgang ist geschlossen<text:line-break/><text:line-break/><text:span text:style-name="T2">Ergebnis der Wahl zum Beisitzer</text:span><text:line-break/>Abgebene Stimmen: 27<text:line-break/>Ja-Stimmen: 25<text:line-break/>Nein-Stimmen:2<text:line-break/>Ungültige Stimmen:0<text:line-break/><text:span text:style-name="T1">15:22 Thomas Ranft wurde zum Beisitzer gewählt</text:span><text:line-break/>Thomas Ranft nimmt die Wahl an.<text:line-break/><text:line-break/><text:span text:style-name="T2">15:23 Wahl der Kassenprüfer</text:span><text:line-break/>Kandidaten:<text:line-break/><text:span text:style-name="T1">Nadine Englhart<text:line-break/>Feng Li<text:line-break/>15:25 Beide sind einstimmig gewählt wurden</text:span><text:line-break/><text:line-break/>15:29 Der außerordentliche Kreisparteitag ist geschlossen.<text:line-break/><text:line-break/><text:line-break/><text:line-break/><text:line-break/><text:line-break/><text:line-break/><text:span text:style-name="T1">Unterschriften</text:span></text:p>
      <text:p text:style-name="Standard"/>
      <text:p text:style-name="Standard">Protokollführerin <text:s text:c="62"/>Protokollunterstützung</text:p>
      <text:p text:style-name="Standard">Marion Ellen <text:s text:c="69"/>Dietmar Hölscher 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Wahlleiter <text:s text:c="76"/>Versammlungsleiter <text:line-break/>Dietmar Teufel <text:s text:c="69"/>Klaus Peter Segatz</text:p>
      <text:p text:style-name="Standard"/>
      <text:p text:style-name="Standard"/>
      <text:p text:style-name="Standard"><text:line-break/></text:p>
      <text:p text:style-name="Standard"><text:s text:c="70"/></text:p>
      <text:p text:style-name="Standard"><text:s text:c="149"/><text:page-number text:select-page="current">4</text:page-number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arial" svg:font-family="arial, sans-serif"/>
    <style:font-face style:name="Times New Roman1" svg:font-family="'Times New Roman'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de" style:country-asian="DE" style:font-size-complex="12pt" style:language-complex="de" style:country-complex="D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font-name-asian="SimSun" style:font-size-asian="12pt" style:language-asian="de" style:country-asian="DE" style:font-name-complex="Mangal" style:font-size-complex="12pt" style:language-complex="de" style:country-complex="D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Times New Roman1" fo:font-size="10pt" style:font-name-asian="Times New Roman1" style:font-size-asian="10pt" style:font-name-complex="Times New Roman1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4-05-26T15:52:39.59</dc:date>
    <dc:creator>Marion Ellen </dc:creator>
    <meta:generator>OpenOffice/4.0.1$Win32 OpenOffice.org_project/401m5$Build-9714</meta:generator>
    <meta:editing-duration>PT29M55S</meta:editing-duration>
    <meta:editing-cycles>18</meta:editing-cycles>
    <meta:document-statistic meta:table-count="0" meta:image-count="0" meta:object-count="0" meta:page-count="4" meta:paragraph-count="21" meta:word-count="689" meta:character-count="6456"/>
  </office:meta>
</office:document-meta>
</file>