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2pt" style:font-size-asian="12pt" style:font-size-complex="12pt"/>
    </style:style>
    <style:style style:name="P2" style:family="paragraph" style:parent-style-name="Standard" style:list-style-name="L2">
      <style:paragraph-properties fo:margin-left="0cm" fo:margin-right="0cm" fo:text-indent="-0.635cm" style:auto-text-indent="false">
        <style:tab-stops/>
      </style:paragraph-properties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fo:font-size="14pt" fo:font-weight="bold" style:font-size-asian="14pt" style:font-weight-asian="bold" style:font-size-complex="14pt" style:font-weight-complex="bold"/>
    </style:style>
    <style:style style:name="T6" style:family="text">
      <style:text-properties fo:font-size="13pt" style:font-size-asian="13pt" style:font-size-complex="13pt"/>
    </style:style>
    <style:style style:name="T7" style:family="text">
      <style:text-properties fo:font-size="13pt" fo:font-weight="bold" style:font-size-asian="13pt" style:font-weight-asian="bold" style:font-size-complex="13pt" style:font-weight-complex="bold"/>
    </style:style>
    <style:style style:name="T8" style:family="text">
      <style:text-properties style:font-size-asian="12pt"/>
    </style:style>
    <style:style style:name="T9" style:family="text">
      <style:text-properties style:font-size-complex="12pt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)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Geschäftsstelle:<text:line-break/>Piratenpartei Sachsen-Anhalt<text:line-break/>Richard-Wagner Str. 44<text:line-break/>06114 Halle/Saale<text:line-break/><text:line-break/><text:line-break/><text:span text:style-name="T5">Geschäftsordnung des Landesvorstandes Sachsen-Anhalt </text:span><text:line-break/><text:line-break/>Grundlage dieser Geschäftsordnung bildet die Satzung des Landesverbandes Sachsen-Anhalt.<text:line-break/></text:p>
      <text:p text:style-name="Standard"><text:span text:style-name="T7">1.) Vorstandsitzungen </text:span><text:span text:style-name="T3"><text:line-break/><text:line-break/>Der Vorstand hält in der Regel einmal wöchentlich, samstags, 18.00 Uhr, feste Vorstandssitzungen ab.<text:line-break/><text:line-break/>Die regelmäßigen Sitzungen können bei fehlender Notwendigkeit (keine Tagesordnung, keine Anträge) <text:line-break/>abgesagt werden.<text:line-break/><text:line-break/>Zu jeder regelmäßigen Vorstandssitzung wird der tagesaktuelle Kontostand sowie der Stand <text:line-break/>der Mitgliederanzahl (einschl. noch nicht abschließend bearbeiteter Anträge) auf die TOP gesetzt.<text:line-break/>Bei Abwesenheit des Schatzmeisters und/oder Generalsekretärs sind diese Angaben dem Vorstand <text:line-break/>vor einer regulären Vorstandssitzung mitzuteilen.<text:line-break/><text:line-break/>Nichtanwesende Vorstandsmitglieder können TOP, Beschlüsse, Anträge begründet nachverhandeln lassen. <text:line-break/>Dabei handelt es sich um kein Vetorecht.<text:line-break/><text:line-break/>Bei dringenden Themen ist eine kurzfristige Vorstandssitzung möglich; <text:line-break/>die jedoch dann nur dieses Thema behandelt.<text:line-break/><text:line-break/></text:span><text:span text:style-name="T7">2.) Einladungen zu Vorstandssitzungen</text:span><text:span text:style-name="T6"> </text:span><text:span text:style-name="T3"><text:line-break/><text:line-break/>entfallen<text:line-break/><text:line-break/></text:span><text:span text:style-name="T7">3.) Versammlungsform</text:span><text:span text:style-name="T6"> </text:span><text:span text:style-name="T3"><text:line-break/><text:line-break/>Der Vorstand trifft sich sowohl an wechselnden Orten in Sachsen-Anhalt als<text:line-break/>auch fernmündliche Treffen.<text:line-break/>Fernmündliche Sitzungen können stattfinden, wenn sich alle<text:line-break/>Vorstandsmitglieder mit einer technischen Realisierung einverstanden<text:line-break/>erklären, diese bei sich installieren und Technik / Ablauf so dokumentiert und<text:line-break/>offen sind, dass die Öffentlichkeit der Sitzungen weiterhin gegeben ist.<text:line-break/></text:span></text:p>
      <text:p text:style-name="Standard"><text:span text:style-name="T4">4.) </text:span><text:span text:style-name="T7">Anträge zu einer Vorstandssitzung </text:span><text:span text:style-name="T3"><text:line-break/><text:line-break/>Alle Anträge an die Vorstandssitzung sollten mindestens fünf Tage vor der<text:line-break/>behandelnden Vorstandssitzung allen wahlberechtigten Mitgliedern<text:line-break/>angekündigt werden, damit diese öffentlich diskutiert, destilliert und durch<text:line-break/>eine öffentliche Meinungserhebung untermauert werden.<text:line-break/>Dies kann durch jedes wahlberechtigte Landesverbandsmitglied geschehen,<text:line-break/>wobei dem Vorstand zusteht, die Erhebung bei offensichtlichem Fehlen der<text:line-break/></text:span><text:soft-page-break/><text:span text:style-name="T3">Zweckmäßigkeit in ausführlicher öffentlicher schriftlicher Form<text:line-break/>abzulehnen.<text:line-break/>Das Ergebnis einer Meinungserhebung ergibt sich aus dem Verhältnis der<text:line-break/>abgegebenen Stimmen zur Anzahl der Wahlbeteiligten<text:line-break/>und bindet den Vorstand nicht an eine Entscheidung, erzwingt aber eine<text:line-break/>ausführliche öffentliche schriftliche Begründung,<text:line-break/>sollte eine Entscheidung entgegen dem Ergebnis getroffen werden.<text:line-break/>Die Erhebung des Meinungsbildes erfolgt mit geeigneten Methoden, sobald<text:line-break/>diese etabliert worden sind. <text:line-break/><text:line-break/>Diese sollen sicherstellen, dass alle wahlberechtigten Mitglieder - und nur diese - <text:line-break/>die Möglichkeit haben, an ihr teilzunehmen und ihnen die Erhebungen rechtzeitig - <text:line-break/>d.h. mindestens 4 Tage vor Ende – bekannt gegeben werden.<text:line-break/><text:line-break/>Der Vorstand entscheidet mit einfacher Mehrheit, ob ein Antrag sofort<text:line-break/>behandelt oder auf die Tagesordnung der nächsten Sitzung vertagt wird. <text:line-break/>Die Vertagung eines Antrages darf nicht mehr als dreimal erfolgen <text:line-break/>und muss begründet werden.<text:line-break/><text:line-break/></text:span><text:span text:style-name="T4">4a.) Antragsberechtigt sind </text:span><text:span text:style-name="T3"><text:line-break/><text:line-break/>* Mitglieder des Bundesvorstandes der Piratenpartei<text:line-break/>* Mitglieder des Landesverbandes Sachsen-Anhalt der Piratenpartei<text:line-break/>einzeln oder als Gruppe<text:line-break/><text:line-break/></text:span><text:span text:style-name="T4">4b.) Kommunikation</text:span><text:span text:style-name="T3"><text:line-break/><text:line-break/>Jegliche Kommunikation innerhalb des Vorstandes sowie zwischen Vorstandsmitgliedern und Nichtvorstandsmitgliedern <text:line-break/>ist als vertraulich zu behandeln, soweit dies nicht anders gekennzeichnet ist.<text:line-break/>Ein zu veröffentlicher Antrag ist an übergeordneter Stelle deutlich als socher zu kennzeichnen, zum Beispiel durch <text:line-break/>die Formulierung "Ich beantrage..." oder "Antrag an den Landesvorstand....".<text:line-break/><text:line-break/></text:span><text:span text:style-name="T7">5.) Öffentlichkeit und deren Ausschluß </text:span><text:span text:style-name="T3"><text:line-break/><text:line-break/>Piraten können der Sitzung des Landesvorstandes grundsätzlich<text:line-break/>beiwohnen.<text:line-break/>Gäste können mit Mehrheit der anwesenden Vorstandmitglieder<text:line-break/>zugelassen werden.<text:line-break/>Auf Beschluss von zwei Dritteln der anwesenden Vorstandsmitglieder<text:line-break/>können Tagesordnungspunkte nichtöffentlich behandelt werden.<text:line-break/>Der Antrag ist zu begründen.<text:line-break/>Der nichtöffentliche Teil der Sitzung ist getrennt zu protokollieren.<text:line-break/>Piraten, die einen Antrag gestellt haben, können von der Behandlung des<text:line-break/>Antrages nicht ausgeschlossen werden.<text:line-break/><text:line-break/></text:span><text:span text:style-name="T7">6.) Leitung der Vorstandssitzungen </text:span><text:span text:style-name="T3"><text:line-break/><text:line-break/>Die Vorstandssitzungen werden durch einen der beiden Vorsitzenden, ggf. im<text:line-break/>Wechsel bzw. einen stellvertretenden Vorsitzenden geleitet.<text:line-break/>Auf Antrag kann die Leitung einer Vorstandssitzung mit einfacher Mehrheit<text:line-break/></text:span><text:soft-page-break/><text:span text:style-name="T3">temporär an ein anderes Vorstandsmitglied übertragen werden.<text:line-break/>Antragsberechtigt ist jedes Vorstandsmitglied.<text:line-break/><text:line-break/></text:span><text:span text:style-name="T7">7.) Abstimmungen </text:span><text:span text:style-name="T3"><text:line-break/><text:line-break/>Stimmberechtigt sind nur Vorstandsmitglieder des Landesvorstandes.<text:line-break/>Falls keine anderen Regeln Vorrang haben, gilt die einfache Mehrheit der<text:line-break/>Vorstandsmitglieder.<text:line-break/>Falls kein Konsens und keine Dringlichkeit besteht und eine Frage das erste<text:line-break/>Mal zur Abstimmung gestellt wurde, soll sie in der Regel auf die nächste<text:line-break/>Sitzung vertagt werden (höchstens drei Mal).<text:line-break/>Der Schatzmeister kann sein Veto-Recht bei allen Anträgen anbringen,<text:line-break/>deren Annahme Kosten verursachen würden. Dies muss er spätestens bis zur<text:line-break/>Entstehung der Kosten mit Begründung aufgrund der Finanzlage der Partei zu<text:line-break/>Protokoll geben, womit der Antrag als mehrheitlich abgelehnt zu behandeln ist.<text:line-break/><text:line-break/></text:span><text:span text:style-name="T7">8.) Rechtsgeschäfte </text:span><text:span text:style-name="T3"><text:line-break/><text:line-break/>Einer der Vorsitzenden sowie ein weiteres Vorstandsmitglied vertreten die<text:line-break/>Partei gemeinsam gerichtlich und außergerichtlich, können Rechtsgeschäfte<text:line-break/>bis zu einer Einzelsumme von 100€ (Kosten über Laufzeit) selbstständig im<text:line-break/>Sinne der Partei durchführen. Die Gesamtsumme von Rechtsgeschäften einer<text:line-break/>Person darf die Summe von 100€ nicht überschreiten.<text:line-break/>Die Gesamtsumme wird bis zur Verifizierung durch einen Vorstandsbeschluss<text:line-break/>kumuliert.<text:line-break/>Für Rechtsgeschäfte mit einem Volumen über 100€ ist generell ein<text:line-break/>Vorstandsbeschluss notwendig, der den Handelnden Vollmacht erteilt.<text:line-break/><text:line-break/></text:span><text:span text:style-name="T7">9.) Protokollführung</text:span><text:span text:style-name="T6"> </text:span><text:span text:style-name="T3"><text:line-break/><text:line-break/>Über den Verlauf der Vorstandsitzungen wird ein Protokoll angefertigt. <text:line-break/>Das Protokoll muß Anträge, Beschlüsse, Abstimmungsergebnisse, Stellungnahmen <text:line-break/>sowie Schwerpunkte des Sitzungsverlaufes enthalten.<text:line-break/>Zu Beginn der Sitzung wird aus den Anwesenden ein Protokollant bestimmt.<text:line-break/>Das Protokoll wird nach der Vorstandssitzung allen Sitzungsteilnehmer per Mail zugestellt.<text:line-break/>Nach Erhalt des vorläufigen Protokolls soll jedes Vorstandsmitglied innerhalb von drei Tagen <text:line-break/>diesem zustimmen oder Widerspruch einlegen. Das Verstreichenlassen der Frist wird <text:line-break/>als Zustimmung behandelt und das Protokoll sodann veröffentlicht.<text:line-break/>Das Recht, Einspruch gegen Beschlüsse zu erheben, bleibt davon unberührt.<text:line-break/><text:line-break/></text:span><text:span text:style-name="T7">10.) Aufgabenverteilung </text:span><text:span text:style-name="T3"><text:line-break/><text:line-break/></text:span><text:span text:style-name="T4">Vorsitzende</text:span><text:span text:style-name="T3"><text:line-break/><text:line-break/>Die Vorsitzenden vertreten den Landesverband nach außen.<text:line-break/>In Zusammenarbeit mit den anderen Vorstandsmitgliedern und Piraten<text:line-break/>initiieren sie Aktionen und Demos und koordinieren Wahlkämpfe.<text:line-break/>Sie schlichten Streitigkeiten im Vorstand.<text:line-break/>Sie leiten die Vorstandssitzungen und die Mitgliederversammlungen,<text:line-break/>wenn kein anderer Versammlungsleiter gewählt ist.</text:span></text:p>
      <text:list xml:id="list32259281" text:style-name="L2">
        <text:list-header>
          <text:p text:style-name="P2"><text:span text:style-name="T4"><text:line-break/></text:span></text:p>
          <text:p text:style-name="P2"><text:soft-page-break/><text:span text:style-name="T4">Stellvertretende Vorsitzende</text:span><text:span text:style-name="T3"><text:line-break/><text:line-break/>Die Stellvertretenden Vorsitzenden sind für die Veröffentlichung der Protokolle<text:line-break/>der Vorstandssitzungen verantwortlich,<text:line-break/>laden zu Vorstands- und Piratentreffen ein und legen Tagesordnungen vor.<text:line-break/>Sie vertreten die Vorsitzenden.<text:line-break/>Sie nehmen Anträge für Vorstandssitzungen und Parteitage entgegen und<text:line-break/>koordinieren ggf. Überschneidungen/ Klärungsbedarf zwischen Antragstellern<text:line-break/>und Vorstand.<text:line-break/><text:line-break/></text:span><text:span text:style-name="T4">Schatzmeister</text:span><text:span text:style-name="T3"><text:line-break/><text:line-break/>Der Schatzmeister kann selbstständig alle notwendigen finanziellen<text:line-break/>Transaktionen durchführen.<text:line-break/>Er eröffnet und verwaltet die Konten und Kassen des Landesverbandes und<text:line-break/>organisiert die Finanzen.<text:line-break/>Er erstellt einen Rechenschaftsbericht, führt regelmäßig Buch und ist für<text:line-break/>Spendenquittungen verantwortlich.<text:line-break/>Der Schatzmeister informiert den Generalsekretär über den Stand der<text:line-break/>Mitgliedsbeiträge, die Vorsitzenden regelmäßig über die finanzielle Lage und<text:line-break/>veröffentlicht alle finanziellen Transaktionen anonymisiert lt.<text:line-break/>Bundesparteitagsbeschluß 2009.<text:line-break/><text:line-break/></text:span><text:span text:style-name="T4">Generalsekretär</text:span><text:span text:style-name="T3"><text:line-break/><text:line-break/>Der Generalsekretär sorgt für die interne Organisation der Mitgliedsdaten und<text:line-break/>bearbeitet Mitgliedsanträge.<text:line-break/>Er ist für die Organisation der Partei nach innen zuständig und unterstützt die<text:line-break/>Gründung von Untergliederungen organisatorisch.<text:line-break/><text:line-break/></text:span><text:span text:style-name="T4">Politischer Geschäftsführer</text:span><text:span text:style-name="T3"><text:line-break/><text:line-break/>Der Politische Geschäftsführer koordiniert die Programm- und<text:line-break/>Richtungsdiskussion in der Partei.<text:line-break/>Er sorgt für die Koordinierung und praktische Zusammenarbeit mit der<text:line-break/>Bundespartei, anderen Landesverbänden und internationalen Piratenparteien.<text:line-break/>Er regelt die Teilnahme an Wahlen und das Funktionieren der innerparteilichen<text:line-break/>elektronischen Kommunikation. Ausserdem vertritt er den Generalsekretär.<text:line-break/><text:line-break/></text:span><text:span text:style-name="T4">10a.) Aufgaben – sonstiges </text:span><text:span text:style-name="T3"><text:line-break/><text:line-break/>Sollte die Handlungsfähigkeit einzelner Positionen des Vorstandes beeinträchtigt sein, <text:line-break/>so geht dessen Kompetenz, wenn möglich auf ein anderes Vorstandsmitglied über.<text:line-break/>Jedes Vorstandsmitglied ist angehalten, eine voraussichtliche Abwesenheit möglichst frühzeitig <text:line-break/>bekannt zu geben.<text:line-break/><text:line-break/>Der Vorstand kann durch Beschluß zeitgebundene Gremien zur organisatorischen Entlastung bilden.<text:line-break/></text:span></text:p>
        </text:list-header>
      </text:list>
      <text:p text:style-name="P1"/>
      <text:p text:style-name="P1"/>
      <text:p text:style-name="P1"/>
      <text:p text:style-name="P1"><text:line-break/><text:soft-page-break/><text:span text:style-name="T7">11.) Beschlüsse </text:span><text:line-break/><text:line-break/>Beschlüsse des Vorstandes werden aus dem bestätigten Protokoll entnommen<text:line-break/>und auf der Webseite unter dem Punkt "Vorstand/Beschlüsse" veröffentlicht.<text:line-break/>Die Geschäftsordnung tritt unmittelbar nach Beschluss in Kraft.<text:line-break/><text:line-break/><text:span text:style-name="T1">11a.) Umlauf-Beschlüsse</text:span><text:line-break/><text:line-break/>Umlauf-Beschlüsse, die in Zeiten eines erhöten Bedarfs nötig sind, werden schnellstmöglich im Forum im entsprechendem Thread bekanntgegeben.<text:line-break/>Diese werden von dort in "Vorstand - Beschlüsse" aufgenommen/aufgezeichnet und in einer nächstmöglichen Vorstandssitzung verifiziert.<text:line-break/><text:line-break/><text:span text:style-name="T1">11b.) Überprüfung der Umsetzung von Beschlüssen</text:span><text:line-break/><text:line-break/>Durch eine regelmäßige Wiedervorlage der Protokolle wird zukünftig eine Routine etabliert, die es ermöglicht, eine regelmäßige Überprüfung der Umsetzung von Beschlüssen vergangener Sitzungen besser und zeitnaher durchführen zu können.<text:line-break/><text:line-break/><text:line-break/>zuletzt geändert/erweitert: 17.11.2009<text:line-break/>Halle/Saale, den 02.08.2009<text:line-break/><text:line-break/>gez. Rene Emcke - Vorsitzender<text:line-break/>gez. Andreas Ratanski - Vorsitzender<text:line-break/>gez. Stefal Riegel - stellv. Vorsitzender<text:line-break/>gez. Angelika Saidi - stellv. Vorsitzende<text:line-break/>gez. Theres Heinrich - Schatzmeisterin<text:line-break/>gez. Martin Müller - Generalsekretär<text:line-break/>gez. Jörg Lenz - Politischer Geschäftsführer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alex kid</meta:initial-creator>
    <meta:creation-date>2009-11-18T12:05:42.81</meta:creation-date>
    <dc:date>2009-11-18T12:12:26.32</dc:date>
    <dc:creator>alex kid</dc:creator>
    <meta:editing-duration>PT00H07M16S</meta:editing-duration>
    <meta:editing-cycles>1</meta:editing-cycles>
    <meta:generator>OpenOffice.org/3.1$Win32 OpenOffice.org_project/310m19$Build-9420</meta:generator>
    <meta:document-statistic meta:table-count="0" meta:image-count="0" meta:object-count="0" meta:page-count="5" meta:paragraph-count="6" meta:word-count="1196" meta:character-count="9964"/>
  </office:meta>
</office:document-meta>
</file>