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190000000E1C04E6C60.jpg" manifest:media-type="image/jpeg"/>
  <manifest:file-entry manifest:full-path="Pictures/1000020100000258000002580F7B6EB0.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face style:name="Trebuchet MS" svg:font-family="'Trebuchet MS', 'Lucida Grande', Verdana, Arial, sans-serif"/>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wiss" style:font-pitch="variable"/>
    <style:font-face style:name="DejaVu Sans" svg:font-family="'DejaVu Sans'" style:font-family-generic="system"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Droid San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style:font-name="Droid Sans" fo:font-size="11pt" fo:font-weight="bold" style:font-size-asian="11pt" style:font-weight-asian="bold" style:font-size-complex="11pt" style:font-weight-complex="bold"/>
    </style:style>
    <style:style style:name="P3" style:family="paragraph" style:parent-style-name="Standard">
      <style:text-properties style:font-name="Droid Sans" fo:font-size="11pt" style:font-size-asian="11pt" style:font-size-complex="11pt"/>
    </style:style>
    <style:style style:name="P4" style:family="paragraph" style:parent-style-name="Standard">
      <style:paragraph-properties fo:text-align="justify" style:justify-single-word="false"/>
      <style:text-properties style:font-name="Droid Sans" fo:font-size="11pt" style:font-size-asian="11pt" style:font-size-complex="11pt"/>
    </style:style>
    <style:style style:name="P5" style:family="paragraph" style:parent-style-name="Standard">
      <style:text-properties style:font-name="Droid Sans" fo:font-size="11pt" fo:font-weight="normal" style:font-size-asian="11pt" style:font-weight-asian="normal" style:font-size-complex="11pt" style:font-weight-complex="normal"/>
    </style:style>
    <style:style style:name="P6" style:family="paragraph" style:parent-style-name="Standard">
      <style:text-properties style:font-name="Droid Sans" fo:font-size="8pt" style:font-size-asian="8pt" style:font-size-complex="8pt"/>
    </style:style>
    <style:style style:name="P7" style:family="paragraph" style:parent-style-name="Standard">
      <style:text-properties style:font-name="Droid Sans" fo:font-size="6pt" style:font-size-asian="6pt" style:font-size-complex="6pt"/>
    </style:style>
    <style:style style:name="P8" style:family="paragraph" style:parent-style-name="Standard">
      <style:text-properties style:font-name="Droid Sans" fo:font-size="7pt" style:font-size-asian="7pt" style:font-size-complex="7pt"/>
    </style:style>
    <style:style style:name="P9" style:family="paragraph" style:parent-style-name="Standard">
      <style:paragraph-properties fo:text-align="center" style:justify-single-word="false"/>
      <style:text-properties style:font-name="Droid Sans" fo:font-size="22pt" fo:font-weight="bold" style:font-size-asian="22pt" style:font-weight-asian="bold" style:font-size-complex="22pt" style:font-weight-complex="bold"/>
    </style:style>
    <style:style style:name="P10" style:family="paragraph" style:parent-style-name="Standard">
      <style:text-properties style:font-name="Droid Sans" fo:font-size="10.5pt" fo:font-weight="bold" style:font-size-asian="10.5pt" style:font-weight-asian="bold" style:font-size-complex="10.5pt" style:font-weight-complex="bold"/>
    </style:style>
    <style:style style:name="P11" style:family="paragraph" style:parent-style-name="Standard">
      <style:text-properties style:font-name="Droid Sans" fo:font-size="12pt" fo:font-weight="bold" style:font-size-asian="12pt" style:font-weight-asian="bold" style:font-size-complex="12pt" style:font-weight-complex="bold"/>
    </style:style>
    <style:style style:name="P12" style:family="paragraph" style:parent-style-name="Standard">
      <style:text-properties fo:font-variant="normal" fo:text-transform="none" fo:color="#333333" style:font-name="Droid Sans" fo:font-size="8pt" fo:letter-spacing="normal" fo:font-style="normal" fo:font-weight="normal" style:font-size-asian="8pt" style:font-size-complex="8pt"/>
    </style:style>
    <style:style style:name="P13" style:family="paragraph" style:parent-style-name="Standard">
      <style:text-properties fo:font-variant="normal" fo:text-transform="none" fo:color="#333333" style:font-name="Trebuchet MS" fo:font-size="8pt" fo:letter-spacing="normal" fo:font-style="normal" fo:font-weight="normal" style:font-size-asian="8pt" style:font-size-complex="8pt"/>
    </style:style>
    <style:style style:name="P14" style:family="paragraph" style:parent-style-name="Standard">
      <style:paragraph-properties fo:text-align="center" style:justify-single-word="false"/>
      <style:text-properties fo:font-variant="normal" fo:text-transform="none" fo:color="#333333" style:font-name="Trebuchet MS" fo:font-size="8pt" fo:letter-spacing="normal" fo:font-style="italic" fo:font-weight="normal" style:font-size-asian="8pt" style:font-style-asian="italic" style:font-size-complex="8pt" style:font-style-complex="italic"/>
    </style:style>
    <style:style style:name="P15" style:family="paragraph" style:parent-style-name="Text_20_body">
      <style:paragraph-properties fo:margin-top="0cm" fo:margin-bottom="0cm" style:contextual-spacing="false"/>
      <style:text-properties style:font-name="Droid Sans" fo:font-size="11pt" style:font-size-asian="11pt" style:font-size-complex="11pt"/>
    </style:style>
    <style:style style:name="P16" style:family="paragraph" style:parent-style-name="Text_20_body">
      <style:paragraph-properties fo:margin-top="0cm" fo:margin-bottom="0cm" style:contextual-spacing="false" fo:text-align="justify" style:justify-single-word="false"/>
      <style:text-properties style:font-name="Droid Sans" fo:font-size="11pt" style:font-size-asian="11pt" style:font-size-complex="11pt"/>
    </style:style>
    <style:style style:name="P17" style:family="paragraph" style:parent-style-name="Text_20_body">
      <style:paragraph-properties fo:margin-top="0cm" fo:margin-bottom="0cm" style:contextual-spacing="false"/>
      <style:text-properties style:font-name="Droid Sans" fo:font-size="11pt" fo:font-weight="bold" style:font-size-asian="11pt" style:font-weight-asian="bold" style:font-size-complex="11pt" style:font-weight-complex="bold"/>
    </style:style>
    <style:style style:name="P18" style:family="paragraph" style:parent-style-name="Standard">
      <style:paragraph-properties fo:margin-top="0cm" fo:margin-bottom="0cm" style:contextual-spacing="false"/>
      <style:text-properties style:font-name="Droid Sans" fo:font-size="6pt" style:font-size-asian="6pt" style:font-size-complex="6pt"/>
    </style:style>
    <style:style style:name="P19" style:family="paragraph" style:parent-style-name="Text_20_body" style:master-page-name="">
      <style:paragraph-properties fo:margin-top="0cm" fo:margin-bottom="0cm" style:contextual-spacing="false" style:page-number="auto"/>
      <style:text-properties style:font-name="Droid Sans" fo:font-size="12pt" fo:font-weight="bold" style:font-size-asian="12pt" style:font-weight-asian="bold" style:font-size-complex="12pt" style:font-weight-complex="bold"/>
    </style:style>
    <style:style style:name="P20" style:family="paragraph" style:parent-style-name="Preformatted_20_Text">
      <style:paragraph-properties fo:text-align="center" style:justify-single-word="false"/>
      <style:text-properties fo:color="#ffffff" style:font-name="Droid Sans" fo:font-size="8pt" fo:font-weight="normal" style:font-size-asian="8pt" style:font-weight-asian="normal" style:font-size-complex="8pt" style:font-weight-complex="normal"/>
    </style:style>
    <style:style style:name="P21" style:family="paragraph" style:parent-style-name="Preformatted_20_Text">
      <style:paragraph-properties fo:text-align="justify" style:justify-single-word="false"/>
      <style:text-properties style:font-name="Droid Sans" fo:font-size="11pt" style:font-size-asian="11pt" style:font-size-complex="11pt"/>
    </style:style>
    <style:style style:name="P22" style:family="paragraph" style:parent-style-name="Preformatted_20_Text">
      <style:paragraph-properties fo:text-align="justify" style:justify-single-word="false"/>
      <style:text-properties style:font-name="Droid Sans" fo:font-size="11pt" fo:font-weight="bold" style:font-size-asian="11pt" style:font-weight-asian="bold" style:font-size-complex="11pt" style:font-weight-complex="bold"/>
    </style:style>
    <style:style style:name="P23" style:family="paragraph" style:parent-style-name="Preformatted_20_Text">
      <style:text-properties fo:color="#0000ff" style:font-name="Droid Sans" fo:font-size="11pt" style:font-size-asian="11pt" style:font-size-complex="11pt"/>
    </style:style>
    <style:style style:name="P24" style:family="paragraph" style:parent-style-name="Standard">
      <style:paragraph-properties fo:break-before="column"/>
      <style:text-properties style:font-name="Droid Sans" fo:font-size="6pt" style:font-size-asian="6pt" style:font-size-complex="6pt"/>
    </style:style>
    <style:style style:name="P25" style:family="paragraph" style:parent-style-name="Standard" style:master-page-name="">
      <style:paragraph-properties style:page-number="auto"/>
      <style:text-properties style:font-name="Droid Sans" fo:font-size="12pt" fo:font-weight="bold" style:font-size-asian="12pt" style:font-weight-asian="bold" style:font-size-complex="12pt" style:font-weight-complex="bold"/>
    </style:style>
    <style:style style:name="P26" style:family="paragraph" style:parent-style-name="Standard">
      <style:paragraph-properties fo:break-before="page"/>
      <style:text-properties style:font-name="Droid Sans" fo:font-size="12pt" fo:font-weight="bold" style:font-size-asian="12pt" style:font-weight-asian="bold" style:font-size-complex="12pt" style:font-weight-complex="bold"/>
    </style:style>
    <style:style style:name="P27" style:family="paragraph" style:parent-style-name="Text_20_body">
      <style:text-properties style:font-name="Droid Sans" fo:font-size="12pt" fo:font-weight="bold" style:font-size-asian="12pt" style:font-weight-asian="bold" style:font-size-complex="12pt" style:font-weight-complex="bold"/>
    </style:style>
    <style:style style:name="P28" style:family="paragraph" style:parent-style-name="Text_20_body">
      <style:paragraph-properties fo:margin-top="0cm" fo:margin-bottom="0cm" style:contextual-spacing="false"/>
      <style:text-properties style:font-name="Droid Sans" fo:font-size="11pt" fo:font-weight="bold" style:font-size-asian="11pt" style:font-weight-asian="bold" style:font-size-complex="11pt" style:font-weight-complex="bold"/>
    </style:style>
    <style:style style:name="P29" style:family="paragraph" style:parent-style-name="Standard">
      <style:text-properties style:font-name="Droid Sans" fo:font-size="11pt" fo:font-weight="bold" style:font-size-asian="11pt" style:font-weight-asian="bold" style:font-size-complex="11pt" style:font-weight-complex="bold"/>
    </style:style>
    <style:style style:name="P30" style:family="paragraph" style:parent-style-name="Standard">
      <style:paragraph-properties fo:text-align="justify" style:justify-single-word="false"/>
      <style:text-properties style:font-name="Droid Sans" fo:font-size="11pt" fo:font-weight="bold" style:font-size-asian="11pt" style:font-weight-asian="bold" style:font-size-complex="11pt" style:font-weight-complex="bold"/>
    </style:style>
    <style:style style:name="P31" style:family="paragraph" style:parent-style-name="Standard">
      <style:text-properties style:font-name="Droid Sans" fo:font-size="11pt" style:font-size-asian="11pt" style:font-size-complex="11pt"/>
    </style:style>
    <style:style style:name="P32" style:family="paragraph" style:parent-style-name="Standard">
      <style:paragraph-properties fo:text-align="justify" style:justify-single-word="false"/>
      <style:text-properties style:font-name="Droid Sans" fo:font-size="11pt" style:font-size-asian="11pt" style:font-size-complex="11pt"/>
    </style:style>
    <style:style style:name="T1" style:family="text">
      <style:text-properties fo:font-weight="bold" style:font-weight-asian="bold" style:font-weight-complex="bold"/>
    </style:style>
    <style:style style:name="T2" style:family="text">
      <style:text-properties fo:font-variant="normal" fo:text-transform="none" fo:color="#333333" style:font-name="Trebuchet MS" fo:letter-spacing="normal" fo:font-style="normal" fo:font-weight="normal"/>
    </style:style>
    <style:style style:name="T3" style:family="text">
      <style:text-properties fo:font-variant="normal" fo:text-transform="none" fo:color="#333333" fo:letter-spacing="normal" fo:font-style="normal" fo:font-weight="normal"/>
    </style:style>
    <style:style style:name="T4" style:family="text">
      <style:text-properties fo:font-size="10pt" fo:font-weight="bold" style:font-size-asian="10pt" style:font-weight-asian="bold" style:font-size-complex="10pt" style:font-weight-complex="bold"/>
    </style:style>
    <style:style style:name="T5" style:family="text">
      <style:text-properties fo:font-size="10pt" style:font-size-asian="10pt" style:font-size-complex="10pt"/>
    </style:style>
    <style:style style:name="T6" style:family="text">
      <style:text-properties fo:font-size="7pt" style:font-size-asian="7pt" style:font-size-complex="7pt"/>
    </style:style>
    <style:style style:name="T7" style:family="text">
      <style:text-properties fo:font-size="10.5pt" style:font-size-asian="10.5pt" style:font-size-complex="10.5pt"/>
    </style:style>
    <style:style style:name="T8" style:family="text">
      <style:text-properties fo:font-weight="normal" style:font-weight-asian="normal" style:font-weight-complex="normal"/>
    </style:style>
    <style:style style:name="T9" style:family="text">
      <style:text-properties fo:font-size="9pt" fo:font-weight="bold" style:font-size-asian="9pt" style:font-weight-asian="bold" style:font-size-complex="9pt" style:font-weight-complex="bold"/>
    </style:style>
    <style:style style:name="fr1" style:family="graphic" style:parent-style-name="Frame">
      <style:graphic-properties style:run-through="foreground" style:wrap="run-through" style:number-wrapped-paragraphs="no-limit" style:vertical-pos="from-top" style:vertical-rel="page" style:horizontal-pos="from-left" style:horizontal-rel="page" fo:background-color="transparent" style:background-transparency="100%" fo:padding="0cm" fo:border="none" style:shadow="none" style:writing-mode="tb-rl">
        <style:background-image/>
        <style:columns fo:column-count="1" fo:column-gap="0cm"/>
      </style:graphic-properties>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Rahmen1" text:anchor-type="page" text:anchor-page-number="1" svg:x="0.078cm" svg:y="0.18cm" svg:width="0.616cm" draw:z-index="0">
        <draw:text-box fo:min-height="15.499cm">
          <text:p text:style-name="P20">v.i.S.d.P. Roland John c/o Piratenpartei Bonn - Postfach 7183 - 53071 Bonn</text:p>
        </draw:text-box>
      </draw:frame>
      <text:p text:style-name="P25">Soziale Netzwerke und Blogs</text:p>
      <text:p text:style-name="P4">Auch in den sozialen Netzwerken tummeln sich die Piraten. Man muss nicht lange suchen, bis man auf Piraten trifft. Unsere Mettmanner Seiten:</text:p>
      <text:p text:style-name="P8"><text:s/></text:p>
      <text:p text:style-name="P1"><text:span text:style-name="T8">Twitter<text:tab/></text:span><text:tab/><text:a xlink:type="simple" xlink:href="http://twitter.com/PiratenMettmann">twitter.com/PiratenMettmann</text:a></text:p>
      <text:p text:style-name="P1"><text:span text:style-name="T8">Google+</text:span><text:tab/><text:a xlink:type="simple" xlink:href="https://plus.google.com/110910462479754972804"><text:span text:style-name="T7">plus.google.com/110910462479754972804</text:span></text:a></text:p>
      <text:p text:style-name="P10"/>
      <text:p text:style-name="P5"><draw:frame draw:style-name="fr2" draw:name="Grafik2" text:anchor-type="paragraph" svg:x="9.636cm" svg:y="0.037cm" svg:width="3cm" svg:height="3cm" draw:z-index="2"><draw:image xlink:href="Pictures/1000020100000258000002580F7B6EB0.png" xlink:type="simple" xlink:show="embed" xlink:actuate="onLoad"/></draw:frame>Die verschiedenen Städte im Kreis Mettmann unterhalten zusätzlich eigene <text:span text:style-name="T1">Blogs</text:span>, z.B. für Mettmann unter </text:p>
      <text:p text:style-name="P5"/>
      <text:p text:style-name="P1"><text:span text:style-name="T8"><text:tab/></text:span><text:tab/><text:a xlink:type="simple" xlink:href="http://mettmann.piratenpartei-nrw.de/">mettmann.piratenpartei-nrw.de</text:a></text:p>
      <text:p text:style-name="P3"/>
      <text:p text:style-name="P27">Piratenbüro</text:p>
      <text:p text:style-name="P21">Das Piratenbüro bildet eine Schnittstelle zwischen der Basis, den Stammtischen und den Parteiverbänden. Zu den Aufgaben zählen: Presseansprechpartner, Einladung zu Mitgliederversammlungen, Bearbeitung und Weiterleitung von Mitgliedsanträgen, Werbemittel-Bestellungen, Erlaubnisverwaltung für Plakatierungen und Infostände, Finanzanträge für AKs, Projekte und Reisekosten, Begleitung von Gründungen (AKs, evtl. auch Stammtische).</text:p>
      <text:p text:style-name="P21"><text:tab/><text:tab/></text:p>
      <text:p text:style-name="P22"><text:tab/><text:a xlink:type="simple" xlink:href="http://wiki.piratenpartei.de/NRW:Kreis_Mettmann/Piratenbüro">wiki.piratenpartei.de/NRW:Kreis_Mettmann/Piratenbüro</text:a></text:p>
      <text:p text:style-name="P22"><text:tab/>E-Mail: <text:a xlink:type="simple" xlink:href="mailto:mettmann@piratenpartei-nrw.de?subject=Anfrage an die Piraten in Mettmann">mettmann@piratenpartei-nrw.de</text:a></text:p>
      <text:p text:style-name="P23"/>
      <text:p text:style-name="P11">Mach mit!</text:p>
      <text:p text:style-name="P3">Für die Teilnahme an <text:span text:style-name="T1">Abstimmungen</text:span> im Liquid Feedback, bei offiziellen Mitgliedsversammlungen und auf den Parteitagen musst Du Mitglied der Piratenpartei sein:</text:p>
      <text:p text:style-name="P3"><text:tab/><text:a xlink:type="simple" xlink:href="https://verwaltung.piratenpartei-nrw.de/?c=anmeldung"><text:span text:style-name="T1">verwaltung.piratenpartei-nrw.de/?c=anmeldung</text:span></text:a></text:p>
      <text:p text:style-name="P1"/>
      <text:p text:style-name="P3">Bei allen anderen Aktivitäten darf jeder mitmachen. Deine Meinung zählt so viel wie die jedes anderen Piraten!</text:p>
      <text:p text:style-name="P6"/>
      <text:p text:style-name="P6">Rückmeldungen zu diesen Infos sind über die Mailingliste Mettmann jederzeit willkommen.</text:p>
      <text:p text:style-name="P12"/>
      <text:p text:style-name="P12">Da die Piratenpartei einen recht geringen Jahresbeitrag hat, sind wir auf Spenden angewiesen.</text:p>
      <text:p text:style-name="P6"><text:span text:style-name="T3">An: Piratenpartei Landesverband NRW, </text:span><text:span text:style-name="T2">Konto: 175087478, Sparkasse Mülheim, BLZ: 362 500 00, Verwendungszweck: Spende Landesverband NRW, Name und vollständige Anschrift</text:span></text:p>
      <text:p text:style-name="P13"/>
      <text:p text:style-name="P14">Version: 1.4, Stand: 06.11.2012</text:p>
      <text:p text:style-name="P24"><draw:frame draw:style-name="fr2" draw:name="Grafik1" text:anchor-type="paragraph" svg:x="3.383cm" svg:y="0.06cm" svg:width="5.565cm" svg:height="3.078cm" draw:z-index="1"><draw:image xlink:href="Pictures/1000000000000190000000E1C04E6C60.jpg" xlink:type="simple" xlink:show="embed" xlink:actuate="onLoad"/></draw:frame></text:p>
      <text:p text:style-name="P7"/>
      <text:p text:style-name="P9"/>
      <text:p text:style-name="P9"/>
      <text:p text:style-name="P9"/>
      <text:p text:style-name="P9">Schatzkarte für Neupiraten</text:p>
      <text:p text:style-name="P7"/>
      <text:p text:style-name="P7"/>
      <text:p text:style-name="P7"/>
      <text:p text:style-name="P18"/>
      <text:p text:style-name="P4">Du willst bei der Piratenpartei mitmachen und fragst dich wie? Diese 'Schatzkarte' fürs Internet soll Dir beim Einstieg helfen.</text:p>
      <text:p text:style-name="P3"/>
      <text:p text:style-name="P3">Bei der Piratenpartei kannst Du auf drei Ebenen aktiv werden:</text:p>
      <text:p text:style-name="P3"/>
      <text:p text:style-name="P3">- in bundesweiten Arbeitsgemeinschaften (AG)</text:p>
      <text:p text:style-name="P1"><text:tab/><text:a xlink:type="simple" xlink:href="http://wiki.piratenpartei.de/AG-Liste">wiki.piratenpartei.de/AG-Liste</text:a></text:p>
      <text:p text:style-name="P3"/>
      <text:p text:style-name="P3">- in Arbeitskreisen (AK) des jeweiligen Bundeslandes, hier: NRW</text:p>
      <text:p text:style-name="P1"><text:tab/><text:a xlink:type="simple" xlink:href="http://wiki.piratenpartei.de/NRW-Web:Arbeitskreis">wiki.piratenpartei.de/NRW-Web:Arbeitskreis</text:a></text:p>
      <text:p text:style-name="P3"/>
      <text:p text:style-name="P3">- bei den Piraten vor Ort im Kreis Mettmann</text:p>
      <text:p text:style-name="P1"><text:tab/><text:a xlink:type="simple" xlink:href="http://wiki.piratenpartei.de/NRW:Kreis_Mettmann">wiki.piratenpartei.de/NRW:Kreis_Mettmann</text:a></text:p>
      <text:p text:style-name="P3"/>
      <text:p text:style-name="P4">Auf allen drei Ebenen werden <text:span text:style-name="T1">Beschlüsse</text:span> nur auf den jeweiligen Parteitagen gefasst (Bundes-, Landes- oder Kreisparteitag). Jeder Bürger kann an den Parteitagen und sonstigen Sitzungen teilnehmen, sich in den AGs, AKs und Projektgruppen einbringen. Abstimmungen und der Zugang zu Liquid Feedback stehen jedoch nur Parteimitgliedern offen.</text:p>
      <text:p text:style-name="P3"/>
      <text:p text:style-name="P4">Auf der nächsten Seite erfährst Du, welche Formen der Mitarbeit es bei der Piratenpartei gibt. Weitere Infos dazu findest Du in unserem Blog:</text:p>
      <text:p text:style-name="P4"/>
      <text:p text:style-name="P2"><text:a xlink:type="simple" xlink:href="http://blog.piratenpartei-nrw.de/mettmann/piraten-in-mettmann/piraten-tools/"><text:span text:style-name="T5">blog.piratenpartei-nrw.de/mettmann/piraten-in-mettmann/piraten-tools/</text:span></text:a></text:p>
      <text:p text:style-name="P26">Piratentreffen</text:p>
      <text:p text:style-name="P4">Der einfachste Weg, Piraten persönlich kennen zu lernen, Fragen zu stellen und zu diskutieren, ist die Teilnahme an einem Piratentreffen vor Ort. In Mettmann findet dieser „Stammtisch“<text:span text:style-name="T6"> </text:span>jeden zweiten Dienstag jeweils in den geraden Kalenderwochen um 19:30 Uhr im „Stadtwaldhaus“, Böttingerweg 10 statt.</text:p>
      <text:p text:style-name="P3"/>
      <text:p text:style-name="P3">Alle Stammtische in den Orten des Kreises findest Du unter</text:p>
      <text:p text:style-name="P1"><text:tab/><text:a xlink:type="simple" xlink:href="http://wiki.piratenpartei.de/NRW:Kreis_Mettmann/Stammtisch"><text:span text:style-name="T5">wiki.piratenpartei.de/NRW:Kreis_Mettmann/Stammtisch</text:span></text:a></text:p>
      <text:p text:style-name="P3"/>
      <text:p text:style-name="P11">Mailinglisten</text:p>
      <text:p text:style-name="P4">Ein wichtiger Schritt ist sicherlich, über die laufenden Aktivitäten informiert zu sein. Dies geht am einfachsten über die sog. Mailinglisten, bei denen Du Dich einmalig registrieren musst, um alle E-Mails zugesendet zu bekommen. Für den Kreis Mettmann und die Stadt gibt es diese Mailinglisten:<text:span text:style-name="T6"> </text:span></text:p>
      <text:p text:style-name="P3"><text:tab/><text:a xlink:type="simple" xlink:href="http://service.piratenpartei.de/listinfo/nrw-kreis-mettmann"><text:span text:style-name="T1">service.piratenpartei.de/listinfo/nrw-kreis-mettmann</text:span></text:a></text:p>
      <text:p text:style-name="P3"><text:span text:style-name="T1"><text:tab/></text:span><text:a xlink:type="simple" xlink:href="http://service.piratenpartei.de/listinfo/nrw-mettmann"><text:span text:style-name="T1">service.piratenpartei.de/listinfo/nrw-mettmann</text:span></text:a><text:tab/></text:p>
      <text:p text:style-name="P4"><text:span text:style-name="T1"><text:tab/></text:span><text:a xlink:type="simple" xlink:href="http://lists.piratenpartei-nrw.de/wws/info/ak-kommunalpolitik-mettmann"><text:span text:style-name="T9">lists.piratenpartei-nrw.de/wws/info/ak-kommunalpolitik-mettmann</text:span></text:a></text:p>
      <text:p text:style-name="P4"/>
      <text:p text:style-name="P11">Sync-Forum</text:p>
      <text:p text:style-name="P4">Ergänzend/alternativ kannst Du Dich im 'Sync-Forum' anmelden, um Dich an allen Diskussionen innerhalb der Piratenpartei zu beteiligen (der Name 'Sync-Forum' bedeutet, dass dieses Forum u.a. mit den Beiträgen vieler Mailinglisten synchronisiert wird):</text:p>
      <text:p text:style-name="P8"><text:s/></text:p>
      <text:p text:style-name="P3"><text:tab/><text:a xlink:type="simple" xlink:href="http://news.piratenpartei.de/"><text:span text:style-name="T1">news.piratenpartei.de</text:span></text:a></text:p>
      <text:p text:style-name="P3"/>
      <text:p text:style-name="P11">Piratenwiki</text:p>
      <text:p text:style-name="P4">Das Piratenwiki ist erste Anlaufstelle für alle <text:span text:style-name="Strong_20_Emphasis"><text:span text:style-name="T8">offiziellen Dokumente und Informationen</text:span></text:span><text:span text:style-name="T8"> </text:span>der Piratenpartei. Dort stellen wir sowohl die innere Struktur der Partei als auch unserer Arbeitsergebnisse vor, z.B. unser Programm und unsere Protokolle. Wie bei der Wikipedia erarbeiten wir die Inhalte im Piratenwiki <text:span text:style-name="Strong_20_Emphasis"><text:span text:style-name="T8">gemeinschaftlich</text:span></text:span>, so dass jeder die Möglichkeit hat, sein Wissen und seine Erfahrung mit einzubringen.</text:p>
      <text:p text:style-name="P8"><text:s/></text:p>
      <text:p text:style-name="P1"><text:tab/><text:a xlink:type="simple" xlink:href="http://wiki.piratenpartei.de/">wiki.piratenpartei.de</text:a></text:p>
      <text:p text:style-name="P1"><text:tab/><text:a xlink:type="simple" xlink:href="http://wiki.piratenpartei.de/NRW:Kreis_Mettmann/Mettmann">wiki.piratenpartei.de/NRW:Kreis_Mettmann/Mettmann</text:a></text:p>
      <text:p text:style-name="P1"/>
      <text:p text:style-name="P11">Piratenpad</text:p>
      <text:p text:style-name="P4">Wenn man Dokumente gemeinsam <text:span text:style-name="Strong_20_Emphasis"><text:span text:style-name="T8">in Echtzeit editieren</text:span></text:span> möchte, bietet sich unser Piratenpad an. Dort steht eine einfache, <text:span text:style-name="Strong_20_Emphasis"><text:span text:style-name="T8">web-basierte Textverarbeitung </text:span></text:span><text:span text:style-name="T8">zur Verfügung, mit der mehrere Autoren </text:span><text:span text:style-name="Strong_20_Emphasis"><text:span text:style-name="T8">gleichzeitig</text:span></text:span><text:span text:style-name="T8"> an Dokumenten arbeiten können. Änderungen werden sofort und</text:span> für jeden sichtbar angezeigt. Für Mettmann gibt es zusätzlich ein Teampad.</text:p>
      <text:p text:style-name="P4"/>
      <text:p text:style-name="P2"><text:tab/><text:a xlink:type="simple" xlink:href="http://piratenpad.de/">piratenpad.de</text:a></text:p>
      <text:p text:style-name="P1"><text:tab/><text:a xlink:type="simple" xlink:href="http://mettmann.piratenpad.de/">mettmann.piratenpad.de</text:a></text:p>
      <text:p text:style-name="P1"/>
      <text:p text:style-name="P11">Mumble</text:p>
      <text:p text:style-name="P3">Mumble funktioniert wie eine Telefonkonferenz, nur mit Computern und per Internet. Zusammen mit dem Piratenpad oder dem Wiki wird eine sehr effektive überregionale Arbeit möglich. Für Mumble musst Du einen Client auf deinem Computer installieren (gibt es für Linux, Windows, MacOS, Android, iOS):</text:p>
      <text:p text:style-name="P8"><text:s/></text:p>
      <text:p text:style-name="P3"><text:tab/><text:a xlink:type="simple" xlink:href="http://wiki.piratenpartei.de/Mumble"><text:span text:style-name="T4">wiki.piratenpartei.de/Mumble</text:span></text:a></text:p>
      <text:p text:style-name="P3"/>
      <text:p text:style-name="P11">Piraten Streaming</text:p>
      <text:p text:style-name="P3">Wichtige Ereignisse wie Landes- oder Bundesparteitage kannst Du als Live-Stream im Internet verfolgen:</text:p>
      <text:p text:style-name="P8"><text:s/></text:p>
      <text:p text:style-name="P3"><text:tab/><text:a xlink:type="simple" xlink:href="http://piraten-streaming.de/"><text:span text:style-name="T1">piraten-streaming.de</text:span></text:a></text:p>
      <text:p text:style-name="P3"/>
      <text:p text:style-name="P11">Piraten-Chat</text:p>
      <text:p text:style-name="P16">Die Piratenpartei Deutschland verwendet mehrere IRC-Kanäle auf dem Freenode-Netzwerk, der Hauptkanal ist <text:span text:style-name="T1">#piratenpartei</text:span><text:span text:style-name="T8"> .</text:span></text:p>
      <text:p text:style-name="P17"/>
      <text:p text:style-name="P19">Liquid Feedback</text:p>
      <text:p text:style-name="P15">Dies ist ein Online-Projekt, mit dem die Idee von sog. Liquid Democracy umgesetzt werden soll. Es wird von den Piraten zur internen Willensbildung eingesetzt. Im Liquid Feedback können alle Piraten Anträge stellen. Für eine gewisse Zeit stehen diese zur Diskussion und andere Piraten können Änderungsvorschläge und Gegenanträge einbringen. Außerdem muss ein Antrag ein gewisses Quorum an Unterstützern gewinnen, um bis zur Abstimmung zu kommen. Dann folgt die Abstimmungsphase, in der Anträge nicht mehr verändert werden können.<text:span text:style-name="T6"> </text:span></text:p>
      <text:p text:style-name="P17"><text:tab/><text:a xlink:type="simple" xlink:href="http://lqfb.piratenpartei.de/">lqfb.piratenpartei.de</text:a> (Bund)</text:p>
      <text:p text:style-name="P17"><text:tab/><text:a xlink:type="simple" xlink:href="https://lqpp.de/nw/">lqpp.de/nw/</text:a> (NRW)</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OpenSymbol" svg:font-family="OpenSymbol"/>
    <style:font-face style:name="Trebuchet MS" svg:font-family="'Trebuchet MS', 'Lucida Grande', Verdana, Arial, sans-serif"/>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wiss" style:font-pitch="variable"/>
    <style:font-face style:name="DejaVu Sans" svg:font-family="'DejaVu Sans'" style:font-family-generic="system"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Footer" style:family="paragraph" style:parent-style-name="Standard" style:class="extra">
      <style:paragraph-properties text:number-lines="false" text:line-number="0">
        <style:tab-stops>
          <style:tab-stop style:position="12.85cm" style:type="center"/>
          <style:tab-stop style:position="25.7cm" style:type="right"/>
        </style:tab-stops>
      </style:paragraph-properties>
    </style:style>
    <style:style style:name="List_20_Contents" style:display-name="List Contents" style:family="paragraph" style:parent-style-name="Standard" style:class="html">
      <style:paragraph-properties fo:margin="100%" fo:margin-left="1cm" fo:margin-right="0cm" fo:margin-top="0cm" fo:margin-bottom="0cm" style:contextual-spacing="false" fo:text-indent="0cm" style:auto-text-indent="false"/>
    </style:style>
    <style:style style:name="List_20_Heading" style:display-name="List Heading" style:family="paragraph" style:parent-style-name="Standard" style:next-style-name="List_20_Contents" style:class="html">
      <style:paragraph-properties fo:margin="100%" fo:margin-left="0cm" fo:margin-right="0cm" fo:margin-top="0cm" fo:margin-bottom="0cm" style:contextual-spacing="false" fo:text-indent="0cm" style:auto-text-indent="false"/>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Mangal" style:font-size-complex="14pt" style:font-weight-complex="bold"/>
    </style:style>
    <style:style style:name="Frame_20_contents" style:display-name="Frame contents" style:family="paragraph" style:parent-style-name="Text_20_body" style:class="extra"/>
    <style:style style:name="Preformatted_20_Text" style:display-name="Preformatted Text" style:family="paragraph" style:parent-style-name="Standard" style:class="html">
      <style:paragraph-properties fo:margin-top="0cm" fo:margin-bottom="0cm" style:contextual-spacing="false"/>
      <style:text-properties style:font-name="Courier New" fo:font-size="10pt" style:font-name-asian="NSimSun" style:font-size-asian="10pt" style:font-name-complex="Courier New" style:font-size-complex="10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er" style:family="paragraph" style:parent-style-name="Standard" style:class="extra">
      <style:paragraph-properties text:number-lines="false" text:line-number="0">
        <style:tab-stops>
          <style:tab-stop style:position="13.85cm" style:type="center"/>
          <style:tab-stop style:position="27.7cm" style:type="right"/>
        </style:tab-stops>
      </style:paragraph-properties>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9.7cm" fo:page-height="21.001cm" style:num-format="1" style:print-orientation="landscape" fo:margin="1cm" fo:margin-top="1cm" fo:margin-bottom="1cm" fo:margin-left="1cm" fo:margin-right="1cm" style:writing-mode="lr-tb" style:footnote-max-height="0cm">
        <style:columns fo:column-count="2" fo:column-gap="2cm">
          <style:column style:rel-width="32767*" fo:start-indent="0cm" fo:end-indent="1cm"/>
          <style:column style:rel-width="32768*" fo:start-indent="1cm" fo:end-indent="0cm"/>
        </style:columns>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page-layout>
  </office:automatic-styles>
  <office:master-styles>
    <style:master-page style:name="Standard" style:page-layout-name="Mpm1">
      <style:header>
        <text:p text:style-name="Header"/>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Ralf Krüdewagen</meta:initial-creator>
    <meta:creation-date>2012-05-27T12:02:15</meta:creation-date>
    <meta:editing-duration>PT15M3S</meta:editing-duration>
    <meta:editing-cycles>10</meta:editing-cycles>
    <meta:generator>LibreOffice/3.5$Linux_X86_64 LibreOffice_project/350m1$Build-403</meta:generator>
    <dc:subject>Neupiraten Infos</dc:subject>
    <dc:title>Schatzkarte für Neupiraten Mettmann</dc:title>
    <dc:date>2012-11-06T08:55:33</dc:date>
    <dc:description>basiert auf der Kreation der Neusser Piraten</dc:description>
    <meta:keyword>Piratenpartei</meta:keyword>
    <meta:keyword>Neupiraten</meta:keyword>
    <meta:keyword>Infos</meta:keyword>
    <meta:keyword>Schatzkarte</meta:keyword>
    <meta:document-statistic meta:table-count="0" meta:image-count="2" meta:object-count="0" meta:page-count="2" meta:paragraph-count="69" meta:word-count="726" meta:character-count="5970" meta:non-whitespace-character-count="5274"/>
  </office:meta>
</office:document-meta>
</file>