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field="urn:openoffice:names:experimental:ooo-ms-interop:xmlns:field:1.0" office:version="1.2" grddl:transformation="http://docs.oasis-open.org/office/1.2/xslt/odf2rdf.xsl">
  <office:scripts/>
  <office:font-face-decls>
    <style:font-face style:name="Mangal1" svg:font-family="Mangal"/>
    <style:font-face style:name="Frutiger-BoldCn" svg:font-family="Frutiger-BoldCn" style:font-family-generic="swiss"/>
    <style:font-face style:name="Frutiger-LightCn" svg:font-family="Frutiger-LightCn" style:font-family-generic="swiss"/>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Arial Unicode MS" svg:font-family="'Arial Unicode MS'" style:font-family-generic="system" style:font-pitch="variable"/>
    <style:font-face style:name="Mangal" svg:font-family="Mangal" style:font-family-generic="system" style:font-pitch="variable"/>
  </office:font-face-decls>
  <office:automatic-styles>
    <style:style style:name="P1" style:family="paragraph" style:parent-style-name="Standard">
      <style:paragraph-properties fo:text-align="center" style:justify-single-word="false" style:text-autospace="none"/>
      <style:text-properties style:font-name="Frutiger-BoldCn" fo:font-size="14pt" fo:font-weight="bold" style:font-size-asian="14pt" style:font-weight-asian="bold" style:font-name-complex="Frutiger-BoldCn" style:font-size-complex="14pt" style:font-weight-complex="bold"/>
    </style:style>
    <style:style style:name="P2" style:family="paragraph" style:parent-style-name="Standard">
      <style:paragraph-properties style:text-autospace="none"/>
      <style:text-properties style:font-name="Frutiger-BoldCn" fo:font-size="10pt" fo:language="none" fo:country="none" fo:font-weight="bold" style:font-size-asian="10pt" style:language-asian="none" style:country-asian="none" style:font-weight-asian="bold" style:font-name-complex="Frutiger-BoldCn" style:font-weight-complex="bold"/>
    </style:style>
    <style:style style:name="P3" style:family="paragraph" style:parent-style-name="Standard">
      <style:paragraph-properties style:text-autospace="none"/>
      <style:text-properties style:font-name="Frutiger-BoldCn" fo:font-size="10pt" style:font-size-asian="10pt" style:font-name-complex="Frutiger-BoldCn"/>
    </style:style>
    <style:style style:name="P4" style:family="paragraph" style:parent-style-name="Standard">
      <style:paragraph-properties style:text-autospace="none"/>
    </style:style>
    <style:style style:name="P5" style:family="paragraph" style:parent-style-name="Standard">
      <style:paragraph-properties style:text-autospace="none"/>
      <style:text-properties style:font-name="Frutiger-LightCn" fo:font-size="10pt" style:font-size-asian="10pt" style:font-name-complex="Frutiger-LightCn"/>
    </style:style>
    <style:style style:name="P6" style:family="paragraph" style:parent-style-name="Standard">
      <style:paragraph-properties style:text-autospace="none"/>
      <style:text-properties style:font-name="Frutiger-LightCn" fo:font-size="12pt" fo:font-weight="bold" style:font-size-asian="12pt" style:font-weight-asian="bold" style:font-name-complex="Frutiger-LightCn" style:font-size-complex="12pt"/>
    </style:style>
    <style:style style:name="P7" style:family="paragraph" style:parent-style-name="Standard">
      <style:paragraph-properties fo:margin-left="0cm" fo:margin-right="0cm" fo:text-indent="1.249cm" style:auto-text-indent="false" style:text-autospace="none"/>
    </style:style>
    <style:style style:name="P8" style:family="paragraph" style:parent-style-name="Standard">
      <style:paragraph-properties fo:margin-left="1.249cm" fo:margin-right="0cm" fo:text-indent="0cm" style:auto-text-indent="false" style:text-autospace="none"/>
    </style:style>
    <style:style style:name="P9" style:family="paragraph" style:parent-style-name="Standard">
      <style:paragraph-properties fo:margin-left="1.249cm" fo:margin-right="0cm" fo:text-indent="0cm" style:auto-text-indent="false" style:text-autospace="none"/>
      <style:text-properties style:font-name="Frutiger-LightCn" fo:font-size="10pt" style:font-size-asian="10pt" style:font-name-complex="Frutiger-LightCn"/>
    </style:style>
    <style:style style:name="P10" style:family="paragraph" style:parent-style-name="Standard">
      <style:paragraph-properties fo:margin-left="1.244cm" fo:margin-right="0cm" fo:text-indent="0cm" style:auto-text-indent="false" style:text-autospace="none"/>
    </style:style>
    <style:style style:name="P11" style:family="paragraph" style:parent-style-name="Standard">
      <style:paragraph-properties fo:margin-left="1.244cm" fo:margin-right="0cm" fo:text-indent="0cm" style:auto-text-indent="false" style:text-autospace="none"/>
      <style:text-properties style:font-name="Frutiger-LightCn" fo:font-size="10pt" style:font-size-asian="10pt" style:font-name-complex="Frutiger-LightCn"/>
    </style:style>
    <style:style style:name="P12" style:family="paragraph" style:parent-style-name="Standard" style:master-page-name="Standard">
      <style:paragraph-properties fo:text-align="center" style:justify-single-word="false" style:page-number="auto" style:text-autospace="none"/>
      <style:text-properties style:font-name="Frutiger-BoldCn" fo:font-size="14pt" fo:font-weight="bold" style:font-size-asian="14pt" style:font-weight-asian="bold" style:font-name-complex="Frutiger-BoldCn" style:font-size-complex="14pt" style:font-weight-complex="bold"/>
    </style:style>
    <style:style style:name="P13" style:family="paragraph">
      <style:paragraph-properties style:writing-mode="lr-tb"/>
    </style:style>
    <style:style style:name="T1" style:family="text">
      <style:text-properties style:font-name="Frutiger-BoldCn" fo:font-size="14pt" fo:font-weight="bold" style:font-size-asian="14pt" style:font-weight-asian="bold" style:font-name-complex="Frutiger-BoldCn" style:font-size-complex="14pt" style:font-weight-complex="bold"/>
    </style:style>
    <style:style style:name="T2" style:family="text">
      <style:text-properties style:font-name="Frutiger-BoldCn" fo:font-size="12pt" fo:font-weight="bold" style:font-size-asian="12pt" style:font-weight-asian="bold" style:font-name-complex="Frutiger-BoldCn" style:font-size-complex="12pt" style:font-weight-complex="bold"/>
    </style:style>
    <style:style style:name="T3" style:family="text">
      <style:text-properties style:font-name="Frutiger-BoldCn" fo:font-size="10pt" fo:font-weight="bold" style:font-size-asian="10pt" style:font-weight-asian="bold" style:font-name-complex="Frutiger-BoldCn" style:font-weight-complex="bold"/>
    </style:style>
    <style:style style:name="T4" style:family="text">
      <style:text-properties style:font-name="Frutiger-BoldCn" fo:font-size="10pt" style:font-size-asian="10pt" style:font-name-complex="Frutiger-BoldCn" style:font-weight-complex="bold"/>
    </style:style>
    <style:style style:name="T5" style:family="text">
      <style:text-properties style:font-name="Frutiger-LightCn" fo:font-size="10pt" style:font-size-asian="10pt" style:font-name-complex="Frutiger-LightCn"/>
    </style:style>
    <style:style style:name="T6" style:family="text">
      <style:text-properties style:font-name="Frutiger-LightCn" fo:font-size="10pt" fo:font-weight="bold" style:font-size-asian="10pt" style:font-weight-asian="bold" style:font-name-complex="Frutiger-LightCn"/>
    </style:style>
    <style:style style:name="T7" style:family="text">
      <style:text-properties style:font-name="Frutiger-LightCn" fo:font-size="12pt" fo:font-weight="bold" style:font-size-asian="12pt" style:font-weight-asian="bold" style:font-name-complex="Frutiger-LightCn" style:font-size-complex="12pt"/>
    </style:style>
    <style:style style:name="gr1" style:family="graphic">
      <style:graphic-properties draw:stroke="solid" svg:stroke-width="0.026cm" svg:stroke-color="#000000" draw:stroke-linejoin="miter" draw:fill="solid" draw:fill-color="#ffffff" draw:textarea-horizontal-align="left" draw:textarea-vertical-align="top" draw:auto-grow-height="false" fo:padding-top="0.229cm" fo:padding-bottom="0.229cm" fo:padding-left="0.441cm" fo:padding-right="0.441cm" fo:wrap-option="wrap" fo:margin-left="0.319cm" fo:margin-right="0.319cm" style:run-through="background" style:wrap="run-through" style:number-wrapped-paragraphs="no-limit" style:vertical-pos="from-top" style:vertical-rel="paragraph" style:horizontal-pos="from-left" style:horizontal-rel="paragraph"/>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2">Vom BIP zum Volkseinkommen</text:p>
      <text:p text:style-name="P1"/>
      <text:p text:style-name="P1"/>
      <text:p text:style-name="P2"><draw:custom-shape text:anchor-type="char" draw:z-index="0" draw:style-name="gr1" draw:text-style-name="P13" svg:width="17.11cm" svg:height="16.645cm" svg:x="-0.176cm" svg:y="0.067cm"><text:p/><draw:enhanced-geometry svg:viewBox="0 0 21600 21600" draw:type="rectangle" draw:enhanced-path="M 0 0 L 21600 0 21600 21600 0 21600 0 0 Z N"/></draw:custom-shape></text:p>
      <text:p text:style-name="P4"><text:span text:style-name="T2">Bruttoinlandsprodukt (BIP = raumbezogen): </text:span></text:p>
      <text:p text:style-name="P7"><text:span text:style-name="T5">die im </text:span><text:span text:style-name="T3">Inland </text:span><text:span text:style-name="T5">(von In- und Ausländern) erbrachte wirtschaftliche Leistung</text:span></text:p>
      <text:p text:style-name="P5"/>
      <text:p text:style-name="P6">+ Saldo der Primäreinkommen mit der übrigen Welt</text:p>
      <text:p text:style-name="P8"><text:span text:style-name="T5">Den </text:span><text:span text:style-name="T4">Inländern</text:span><text:span text:style-name="T3"> </text:span><text:span text:style-name="T5">steht nicht der gesamte Gegenwert des BIP als Einkommen zur Verfügung. Vielmehr sind die an die übrige Welt abgeflossenen Entgelte für die bei der Produktion im </text:span><text:span text:style-name="T4">Inland</text:span><text:span text:style-name="T3"> </text:span><text:span text:style-name="T5">eingesetzten Produktionsfaktoren abzuziehen (= </text:span><text:span text:style-name="T6">an die übrige Welt geleistete Erwerbs- und Vermögenseinkommen</text:span><text:span text:style-name="T5">) – sie senken das BNE. </text:span></text:p>
      <text:p text:style-name="P8"><text:span text:style-name="T5">Umgekehrt sind die aus dem Ausland für Leistungen der In</text:span><text:span text:style-name="T4">länder </text:span><text:span text:style-name="T5">erhaltenen Faktorentgelte zu addieren </text:span><text:span text:style-name="T6">(= von der übrigen Welt empfangene Erwerbs- und Vermögenseinkommen</text:span><text:span text:style-name="T5">) – sie erhöhen das BNE.</text:span></text:p>
      <text:p text:style-name="P7"><text:span text:style-name="T7">= Bruttosozialprodukt (BSP = menschbezogen):</text:span></text:p>
      <text:p text:style-name="P7"><text:span text:style-name="T6">+ Subventionen aus der übrigen Welt</text:span><text:span text:style-name="T5"> </text:span></text:p>
      <text:p text:style-name="P7"><text:span text:style-name="T6"><text:s/>- Produktions- und Importabgaben an die übrige Welt</text:span><text:span text:style-name="T5"> </text:span></text:p>
      <text:p text:style-name="P3"/>
      <text:p text:style-name="P6">= Bruttonationaleinkommen (BNE):</text:p>
      <text:p text:style-name="P9">neue Größe, die als Einkommensindikator und als Ausgangsgröße für die Einkommensverteilung und -umverteilung dient.</text:p>
      <text:p text:style-name="P5"/>
      <text:p text:style-name="P6">- Abschreibungen (D):</text:p>
      <text:p text:style-name="P10"><text:span text:style-name="T5">Abschreibungen dienen dazu, den abgenutzten Anlagebestand zu ersetzen – den bestehenden Kapitalstock einer VW aufrecht zu erhalten. Bei einem Unternehmen entstand durch die Produktion der Ersatzinvestitionsgüter Einkommen, in einem anderen Unternehmen senkte sich das Einkommen (Gewinn) in Höhe der Abschreibungen. </text:span></text:p>
      <text:p text:style-name="P5"/>
      <text:p text:style-name="P6">= Nettonationaleinkommen zu Marktpreisen (NNE):</text:p>
      <text:p text:style-name="P10"><text:span text:style-name="T5">Nach Abzug des abnutzungsbedingten Ersatzes (in Höhe der Abschreibungen) erhält man netto die im eigentlichen Sinn neu geschaffenen Werte.</text:span></text:p>
      <text:p text:style-name="P5"/>
      <text:p text:style-name="P6">- Produktions – und Importabgaben an den Staat (Tind)</text:p>
      <text:p text:style-name="P6">+ Subventionen vom Staat (Zu)</text:p>
      <text:p text:style-name="P11">Durch die Aktivität des Staates wurden die Preise durch Tind künstlich erhöht, durch Subventionen künstlich gesenkt. Rechnet man die Aktivität des Staates heraus so erhält man das</text:p>
      <text:p text:style-name="P5"/>
      <text:p text:style-name="P6">= Nettonationaleinkommen zu Faktorkosten (Volkseinkommen)</text:p>
      <text:p text:style-name="P11">es entspricht den Erwerbs- und Vermögenseinkommen, die die inländischen Wirtschaftseinheiten in einer Wirtschaftsperiode empfangen haben.</text:p>
      <text:p text:style-name="P9"/>
      <text:p text:style-name="P9"/>
      <text:p text:style-name="P9"/>
      <text:p text:style-name="P3"/>
      <text:p text:style-name="Standard"/>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office:version="1.2" grddl:transformation="http://docs.oasis-open.org/office/1.2/xslt/odf2rdf.xsl">
  <office:font-face-decls>
    <style:font-face style:name="Mangal1" svg:font-family="Mangal"/>
    <style:font-face style:name="Frutiger-BoldCn" svg:font-family="Frutiger-BoldCn" style:font-family-generic="swiss"/>
    <style:font-face style:name="Frutiger-LightCn" svg:font-family="Frutiger-LightCn" style:font-family-generic="swiss"/>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Arial Unicode MS" svg:font-family="'Arial Unicode MS'" style:font-family-generic="system" style:font-pitch="variable"/>
    <style:font-face style:name="Mangal" svg:font-family="Mangal"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Times New Roman" fo:font-size="12pt" fo:language="de" fo:country="DE" style:font-name-asian="Arial Unicode MS"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Arial" fo:font-size="11pt" fo:language="de" fo:country="DE" style:font-name-asian="Times New Roman" style:font-size-asian="11pt" style:font-name-complex="Times New Roman" style:font-size-complex="10pt" style:language-complex="ar" style:country-complex="SA"/>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rial Unicode MS"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Sprechblasentext" style:family="paragraph" style:parent-style-name="Standard">
      <style:text-properties style:font-name="Tahoma" fo:font-size="8pt" style:font-size-asian="8pt" style:font-name-complex="Tahoma" style:font-size-complex="8pt"/>
    </style:style>
    <style:style style:name="Absatz-Standardschriftart"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59cm" fo:page-height="27.94cm" style:num-format="1" style:print-orientation="portrait" fo:margin-top="2.499cm" fo:margin-bottom="2cm" fo:margin-left="2.499cm" fo:margin-right="2.499cm" style:writing-mode="lr-tb" style:layout-grid-color="#c0c0c0" style:layout-grid-lines="36" style:layout-grid-base-height="0.635cm" style:layout-grid-ruby-height="0cm" style:layout-grid-mode="none" style:layout-grid-ruby-below="false" style:layout-grid-print="false" style:layout-grid-display="false" style:layout-grid-base-width="0.388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1"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dc:title>Vom BIP zum Volkseinkommen</dc:title>
    <meta:initial-creator>Weber</meta:initial-creator>
    <meta:creation-date>2012-05-16T13:24:00</meta:creation-date>
    <dc:creator>SERVER_Masako</dc:creator>
    <dc:date>2012-05-16T13:24:00</dc:date>
    <meta:print-date>2006-09-07T20:03:00</meta:print-date>
    <meta:editing-cycles>2</meta:editing-cycles>
    <meta:document-statistic meta:table-count="0" meta:image-count="0" meta:object-count="0" meta:page-count="1" meta:paragraph-count="20" meta:word-count="264" meta:character-count="1950"/>
    <meta:generator>OpenOffice.org/3.2$Win32 OpenOffice.org_project/320m18$Build-9502</meta:generator>
  </office:meta>
</office:document-meta>
</file>