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OpenSymbol" svg:font-family="OpenSymbol"/>
    <style:font-face style:name="Liberation Serif1" svg:font-family="'Liberation Serif'" style:font-family-generic="roman"/>
    <style:font-face style:name="DejaVu Serif" svg:font-family="'DejaVu Serif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</style:style>
    <style:style style:name="P2" style:family="paragraph" style:parent-style-name="Standard">
      <style:paragraph-properties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</style:style>
    <style:style style:name="P3" style:family="paragraph" style:parent-style-name="Standard">
      <style:text-properties style:font-name="Liberation Serif" style:font-name-asian="DejaVu Serif" style:font-name-complex="DejaVu Serif"/>
    </style:style>
    <style:style style:name="P4" style:family="paragraph" style:parent-style-name="Standard">
      <style:paragraph-properties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  <style:text-properties style:font-name="Liberation Serif" style:font-name-asian="DejaVu Serif" style:font-name-complex="DejaVu Serif"/>
    </style:style>
    <style:style style:name="P5" style:family="paragraph" style:parent-style-name="Standard">
      <style:paragraph-properties>
        <style:tab-stops>
          <style:tab-stop style:position="4.777cm"/>
          <style:tab-stop style:position="8.393cm"/>
        </style:tab-stops>
      </style:paragraph-properties>
      <style:text-properties style:font-name="Liberation Serif" style:font-name-asian="DejaVu Serif" style:font-name-complex="DejaVu Serif"/>
    </style:style>
    <style:style style:name="P6" style:family="paragraph" style:parent-style-name="Standard">
      <style:paragraph-properties>
        <style:tab-stops>
          <style:tab-stop style:position="3.454cm"/>
          <style:tab-stop style:position="7.717cm"/>
          <style:tab-stop style:position="10.465cm"/>
        </style:tab-stops>
      </style:paragraph-properties>
      <style:text-properties style:font-name="Liberation Serif" style:font-name-asian="DejaVu Serif" style:font-name-complex="DejaVu Serif"/>
    </style:style>
    <style:style style:name="P7" style:family="paragraph" style:parent-style-name="Standard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  <style:text-properties style:font-name="Liberation Serif" style:font-name-asian="DejaVu Serif" style:font-name-complex="DejaVu Serif"/>
    </style:style>
    <style:style style:name="P8" style:family="paragraph" style:parent-style-name="Standard">
      <style:paragraph-properties>
        <style:tab-stops>
          <style:tab-stop style:position="4.777cm"/>
          <style:tab-stop style:position="8.393cm"/>
        </style:tab-stops>
      </style:paragraph-properties>
    </style:style>
    <style:style style:name="P9" style:family="paragraph" style:parent-style-name="Standard">
      <style:paragraph-properties>
        <style:tab-stops>
          <style:tab-stop style:position="3.454cm"/>
          <style:tab-stop style:position="7.717cm"/>
          <style:tab-stop style:position="10.465cm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  <style:text-properties fo:font-style="italic" style:font-style-asian="italic" style:font-style-complex="italic"/>
    </style:style>
    <style:style style:name="P11" style:family="paragraph" style:parent-style-name="Standard">
      <style:text-properties fo:font-weight="bold" style:font-weight-asian="bold" style:font-weight-complex="bold"/>
    </style:style>
    <style:style style:name="P12" style:family="paragraph" style:parent-style-name="Standard">
      <style:text-properties fo:font-weight="normal" style:font-weight-asian="normal" style:font-weight-complex="normal"/>
    </style:style>
    <style:style style:name="P13" style:family="paragraph" style:parent-style-name="Standard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  <style:text-properties fo:color="#000000" fo:background-color="transparent"/>
    </style:style>
    <style:style style:name="P14" style:family="paragraph" style:parent-style-name="Standard">
      <style:paragraph-properties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  <style:text-properties fo:color="#000000"/>
    </style:style>
    <style:style style:name="P15" style:family="paragraph" style:parent-style-name="Standard">
      <style:paragraph-properties fo:padding="0.074cm" fo:border-left="none" fo:border-right="none" fo:border-top="none" fo:border-bottom="0.035cm solid #000000" style:join-border="false"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  <style:text-properties style:font-name="Liberation Serif" fo:font-weight="normal" style:font-name-asian="DejaVu Serif" style:font-weight-asian="normal" style:font-name-complex="DejaVu Serif" style:font-weight-complex="normal"/>
    </style:style>
    <style:style style:name="P16" style:family="paragraph" style:parent-style-name="Standard">
      <style:paragraph-properties fo:padding="0.074cm" fo:border-left="none" fo:border-right="none" fo:border-top="none" fo:border-bottom="0.035cm solid #000000" style:join-border="false"/>
    </style:style>
    <style:style style:name="P17" style:family="paragraph" style:parent-style-name="Standard">
      <style:paragraph-properties fo:padding="0.074cm" fo:border-left="none" fo:border-right="none" fo:border-top="none" fo:border-bottom="0.035cm solid #000000" style:join-border="false"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  <style:text-properties fo:font-weight="normal" style:font-weight-asian="normal" style:font-weight-complex="normal"/>
    </style:style>
    <style:style style:name="P18" style:family="paragraph" style:parent-style-name="Standard" style:list-style-name="L1">
      <style:text-properties fo:font-size="12.5pt" fo:font-weight="bold" style:font-size-asian="12.5pt" style:font-weight-asian="bold" style:font-size-complex="12.5pt" style:font-weight-complex="bold"/>
    </style:style>
    <style:style style:name="P19" style:family="paragraph" style:parent-style-name="Standard" style:list-style-name="L1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  <style:text-properties fo:font-size="12.5pt" fo:font-weight="bold" style:font-size-asian="12.5pt" style:font-weight-asian="bold" style:font-size-complex="12.5pt" style:font-weight-complex="bold"/>
    </style:style>
    <style:style style:name="P20" style:family="paragraph" style:parent-style-name="Standard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</style:style>
    <style:style style:name="P21" style:family="paragraph" style:parent-style-name="Standard" style:list-style-name="L2">
      <style:paragraph-properties>
        <style:tab-stops>
          <style:tab-stop style:position="1.706cm"/>
          <style:tab-stop style:position="3.983cm"/>
          <style:tab-stop style:position="7.687cm"/>
          <style:tab-stop style:position="10.305cm"/>
        </style:tab-stops>
      </style:paragraph-properties>
    </style:style>
    <style:style style:name="P22" style:family="paragraph" style:parent-style-name="Standard" style:list-style-name="L3"/>
    <style:style style:name="P23" style:family="paragraph" style:parent-style-name="Standard" style:list-style-name="L3">
      <style:paragraph-properties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  <style:text-properties style:font-name="Liberation Serif" style:font-name-asian="DejaVu Serif" style:font-name-complex="DejaVu Serif"/>
    </style:style>
    <style:style style:name="P24" style:family="paragraph" style:parent-style-name="Standard" style:list-style-name="L4">
      <style:paragraph-properties>
        <style:tab-stops>
          <style:tab-stop style:position="4.777cm"/>
          <style:tab-stop style:position="8.393cm"/>
        </style:tab-stops>
      </style:paragraph-properties>
      <style:text-properties style:font-name="Liberation Serif" style:font-name-asian="DejaVu Serif" style:font-name-complex="DejaVu Serif"/>
    </style:style>
    <style:style style:name="P25" style:family="paragraph" style:parent-style-name="Standard" style:list-style-name="L3">
      <style:paragraph-properties>
        <style:tab-stops>
          <style:tab-stop style:position="3.101cm"/>
          <style:tab-stop style:position="5.35cm"/>
          <style:tab-stop style:position="8.629cm"/>
          <style:tab-stop style:position="10.377cm"/>
        </style:tab-stops>
      </style:paragraph-properties>
    </style:style>
    <style:style style:name="P26" style:family="paragraph" style:parent-style-name="Standard" style:list-style-name="L4">
      <style:paragraph-properties>
        <style:tab-stops>
          <style:tab-stop style:position="4.777cm"/>
          <style:tab-stop style:position="8.393cm"/>
        </style:tab-stops>
      </style:paragraph-properties>
    </style:style>
    <style:style style:name="P27" style:family="paragraph" style:parent-style-name="Standard" style:list-style-name="L5">
      <style:paragraph-properties>
        <style:tab-stops>
          <style:tab-stop style:position="3.454cm"/>
          <style:tab-stop style:position="7.717cm"/>
          <style:tab-stop style:position="10.465cm"/>
        </style:tab-stops>
      </style:paragraph-properties>
    </style:style>
    <style:style style:name="P28" style:family="paragraph" style:parent-style-name="Standard" style:list-style-name="L6"/>
    <style:style style:name="T1" style:family="text">
      <style:text-properties style:font-name="DejaVu Serif" style:font-name-asian="DejaVu Serif" style:font-name-complex="DejaVu Serif"/>
    </style:style>
    <style:style style:name="T2" style:family="text">
      <style:text-properties style:font-name="DejaVu Serif" fo:font-style="italic" style:font-name-asian="DejaVu Serif" style:font-style-asian="italic" style:font-name-complex="DejaVu Serif" style:font-style-complex="italic"/>
    </style:style>
    <style:style style:name="T3" style:family="text">
      <style:text-properties style:font-name="Liberation Serif" style:font-name-asian="DejaVu Serif" style:font-name-complex="DejaVu Serif"/>
    </style:style>
    <style:style style:name="T4" style:family="text">
      <style:text-properties style:font-name="Liberation Serif1" style:font-name-asian="DejaVu Serif" style:font-name-complex="DejaVu Serif"/>
    </style:style>
    <style:style style:name="T5" style:family="text">
      <style:text-properties style:font-name="Liberation Serif1" fo:font-style="italic" style:font-name-asian="DejaVu Serif" style:font-style-asian="italic" style:font-name-complex="DejaVu Serif" style:font-style-complex="italic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Fragebogen zum Thema Medienkompetenz - Lehrer</text:p>
      <text:p text:style-name="Standard"/>
      <text:p text:style-name="Standard">Die Regionalgruppe Neustadt der Piratenpartei Deutschland möchte Erkenntnisse darüber erlangen, wie Medienkompetenz an Rheinland-Pfälzischen Schulen vermittelt wird. Wenn Sie zu den Arbeiten zu diesem Thema etwas beitragen möchten, füllen Sie bitte diesen Fragebogen aus.</text:p>
      <text:p text:style-name="Standard"/>
      <text:p text:style-name="Standard">Schulform:<text:tab/>______________________________</text:p>
      <text:p text:style-name="Standard">Lehrfächer: <text:s text:c="4"/>______________________________</text:p>
      <text:p text:style-name="Standard"/>
      <text:p text:style-name="Standard"/>
      <text:p text:style-name="Standard"/>
      <text:list xml:id="list914197184" text:style-name="L1">
        <text:list-item>
          <text:list>
            <text:list-item>
              <text:p text:style-name="P18">Gibt es Computer in den von Ihnen genutzten Unterrichtsräumen?</text:p>
            </text:list-item>
          </text:list>
        </text:list-item>
      </text:list>
      <text:p text:style-name="P1"><text:span text:style-name="T1"><text:tab/><text:tab/>▫</text:span><text:span text:style-name="T3"> In keinem Raum</text:span></text:p>
      <text:p text:style-name="P1"><text:span text:style-name="T1"><text:tab/><text:tab/>▫</text:span><text:span text:style-name="T3"> Im Klassenraum</text:span></text:p>
      <text:p text:style-name="P1"><text:span text:style-name="T1"><text:tab/><text:tab/>▫</text:span><text:span text:style-name="T3"> In Fachräumen</text:span></text:p>
      <text:p text:style-name="P1"><text:span text:style-name="T1"><text:tab/><text:tab/>▫</text:span><text:span text:style-name="T3"> Im Computerraum</text:span></text:p>
      <text:p text:style-name="P1"><text:span text:style-name="T1"><text:tab/><text:tab/>▫</text:span><text:span text:style-name="T3"> In sämtlichen genutzten Räumen</text:span></text:p>
      <text:p text:style-name="P7"/>
      <text:list xml:id="list934345612" text:continue-numbering="true" text:style-name="L1">
        <text:list-item>
          <text:list>
            <text:list-item>
              <text:p text:style-name="P18">Sind die Computer auf dem Stand der Technik</text:p>
            </text:list-item>
          </text:list>
        </text:list-item>
      </text:list>
      <text:p text:style-name="P1"><text:span text:style-name="T1"><text:tab/><text:tab/>▫</text:span><text:span text:style-name="T3"> sehr veraltet</text:span></text:p>
      <text:p text:style-name="P1"><text:span text:style-name="T1"><text:tab/><text:tab/>▫</text:span><text:span text:style-name="T3"> veraltet</text:span></text:p>
      <text:p text:style-name="P1"><text:span text:style-name="T1"><text:tab/><text:tab/>▫</text:span><text:span text:style-name="T3"> aktuell</text:span></text:p>
      <text:p text:style-name="P1"><text:span text:style-name="T1"><text:tab/><text:tab/>▫</text:span><text:span text:style-name="T3"> Kann ich nicht beurteilen</text:span></text:p>
      <text:p text:style-name="P7"/>
      <text:list xml:id="list1344260914" text:continue-numbering="true" text:style-name="L1">
        <text:list-item>
          <text:list>
            <text:list-item>
              <text:p text:style-name="P19">Wie häufig führen Sie Unterricht am Computer aus?</text:p>
            </text:list-item>
          </text:list>
        </text:list-item>
      </text:list>
      <text:p text:style-name="P1"><text:span text:style-name="T1"><text:tab/><text:tab/>▫</text:span><text:span text:style-name="T3"> nie</text:span></text:p>
      <text:p text:style-name="P1"><text:span text:style-name="T1"><text:tab/><text:tab/>▫</text:span><text:span text:style-name="T3"> weniger als einmal im Monat</text:span></text:p>
      <text:p text:style-name="P1"><text:span text:style-name="T1"><text:tab/><text:tab/>▫</text:span><text:span text:style-name="T3"> ungefähr einmal im Monat</text:span></text:p>
      <text:p text:style-name="P1"><text:span text:style-name="T1"><text:tab/><text:tab/>▫</text:span><text:span text:style-name="T3"> ungefähr einmal pro Woche</text:span></text:p>
      <text:p text:style-name="P1"><text:span text:style-name="T1"><text:tab/><text:tab/>▫</text:span><text:span text:style-name="T3"> mehrmals pro Woche</text:span></text:p>
      <text:p text:style-name="Standard"/>
      <text:list xml:id="list35878212" text:continue-numbering="true" text:style-name="L1">
        <text:list-item>
          <text:list>
            <text:list-item>
              <text:p text:style-name="P18">Kreuzen sie zutreffendes bitte an!</text:p>
            </text:list-item>
          </text:list>
        </text:list-item>
      </text:list>
      <text:p text:style-name="P1"><text:span text:style-name="T1"><text:tab/><text:tab/>▫ </text:span><text:span text:style-name="T4">Ich würde häufiger Unterricht mit dem Computer durchführen, wenn...</text:span></text:p>
      <text:p text:style-name="P1"><text:span text:style-name="T1"><text:tab/><text:tab/> <text:s text:c="6"/></text:span><text:span text:style-name="T2">▫</text:span><text:span text:style-name="T5">...der Lehrplan mehr Spielraum lässt</text:span></text:p>
      <text:p text:style-name="P10"><text:span text:style-name="T1"><text:tab/><text:tab/> <text:s text:c="6"/>▫</text:span><text:span text:style-name="T4">...ich besser im Umgang mit dem Computer geschult wäre</text:span></text:p>
      <text:p text:style-name="P1"><text:span text:style-name="T1"><text:tab/><text:tab/>▫ </text:span><text:span text:style-name="T4">Die jetzige Anzahl an Unterrichtsstunden am Computer ist ausreichend</text:span></text:p>
      <text:p text:style-name="P1"><text:span text:style-name="T1"><text:tab/><text:tab/>▫</text:span><text:span text:style-name="T4"> Es sollten weniger Unterrichtstunden am Computer stattfinden</text:span></text:p>
      <text:p text:style-name="Standard"/>
      <text:list xml:id="list1784785542" text:continue-numbering="true" text:style-name="L1">
        <text:list-item>
          <text:list>
            <text:list-item>
              <text:p text:style-name="P18">Zu welchem Zweck nutzen sie Unterrichtstunden am Computer?</text:p>
            </text:list-item>
          </text:list>
        </text:list-item>
      </text:list>
      <text:p text:style-name="Standard"/>
      <text:list xml:id="list512537459" text:style-name="L2">
        <text:list-item>
          <text:list>
            <text:list-item>
              <text:list>
                <text:list-item>
                  <text:p text:style-name="P21">Erarbeiten von Vorträgen/Präsentationen für den Unterricht</text:p>
                </text:list-item>
              </text:list>
            </text:list-item>
          </text:list>
        </text:list-item>
      </text:list>
      <text:p text:style-name="P1"><text:span text:style-name="T1"><text:tab/>▫</text:span><text:span text:style-name="T3"> nie<text:tab/></text:span><text:span text:style-name="T1">▫</text:span><text:span text:style-name="T3"> selten <text:tab/></text:span><text:span text:style-name="T1">▫</text:span><text:span text:style-name="T3"> mittelmäßig<text:tab/><text:tab/></text:span><text:span text:style-name="T1">▫</text:span><text:span text:style-name="T3"> häufig<text:tab/></text:span></text:p>
      <text:p text:style-name="P1"/>
      <text:list xml:id="list1783936293" text:continue-numbering="true" text:style-name="L2">
        <text:list-item>
          <text:list>
            <text:list-item>
              <text:list>
                <text:list-item>
                  <text:p text:style-name="P21">Internet-Recherche zu Unterrichtsthemen</text:p>
                </text:list-item>
              </text:list>
            </text:list-item>
          </text:list>
        </text:list-item>
      </text:list>
      <text:p text:style-name="P1"><text:span text:style-name="T1">‪ <text:tab/>▫</text:span><text:span text:style-name="T3"> nie<text:tab/></text:span><text:span text:style-name="T1">‪ ▫</text:span><text:span text:style-name="T3"> selten<text:tab/></text:span><text:span text:style-name="T1">‪ ▫</text:span><text:span text:style-name="T3"> mittelmäßig<text:tab/></text:span><text:span text:style-name="T1">‪ <text:tab/>▫</text:span><text:span text:style-name="T3"> häufig<text:tab/></text:span><text:span text:style-name="T1">‪</text:span><text:span text:style-name="T3"><text:tab/></text:span></text:p>
      <text:p text:style-name="P1"/>
      <text:list xml:id="list1145191950" text:continue-numbering="true" text:style-name="L2">
        <text:list-item>
          <text:list>
            <text:list-item>
              <text:list>
                <text:list-item>
                  <text:p text:style-name="P21">Nutzung von speziellen Lehrprogrammen(z.B. Geometrie)</text:p>
                </text:list-item>
              </text:list>
            </text:list-item>
          </text:list>
        </text:list-item>
      </text:list>
      <text:p text:style-name="P13"><text:span text:style-name="T1">‪ <text:tab/>▫</text:span><text:span text:style-name="T3"> nie<text:tab/></text:span><text:span text:style-name="T1">‪ ▫</text:span><text:span text:style-name="T3"> selten<text:tab/></text:span><text:span text:style-name="T1">‪ ▫</text:span><text:span text:style-name="T3"> mittelmäßig<text:tab/></text:span><text:span text:style-name="T1">‪ <text:tab/>▫</text:span><text:span text:style-name="T3"> häufig<text:tab/></text:span></text:p>
      <text:p text:style-name="P1"/>
      <text:list xml:id="list1530678616" text:continue-numbering="true" text:style-name="L2">
        <text:list-item>
          <text:list>
            <text:list-item>
              <text:list>
                <text:list-item>
                  <text:p text:style-name="P21">Sonstiges</text:p>
                </text:list-item>
              </text:list>
            </text:list-item>
          </text:list>
        </text:list-item>
      </text:list>
      <text:p text:style-name="P1"><text:span text:style-name="T1">‪ <text:tab/>▫</text:span><text:span text:style-name="T3"> nie<text:tab/></text:span><text:span text:style-name="T1">‪ ▫</text:span><text:span text:style-name="T3"> selten<text:tab/></text:span><text:span text:style-name="T1">‪ ▫</text:span><text:span text:style-name="T3"> mittelmäßig<text:tab/></text:span><text:span text:style-name="T1">‪ <text:tab/>▫</text:span><text:span text:style-name="T3"> häufig<text:tab/></text:span><text:span text:style-name="T1">‪ </text:span></text:p>
      <text:p text:style-name="P1"><text:span text:style-name="T1"/></text:p>
      <text:list xml:id="list1243013856" text:continue-list="list1784785542" text:style-name="L1">
        <text:list-item>
          <text:list>
            <text:list-item>
              <text:p text:style-name="P19"><text:soft-page-break/>Welche der folgenden Punkte werden dabei vermittelt?</text:p>
            </text:list-item>
          </text:list>
        </text:list-item>
      </text:list>
      <text:p text:style-name="Standard"/>
      <text:list xml:id="list1137135016" text:style-name="L3">
        <text:list-item>
          <text:list>
            <text:list-item>
              <text:list>
                <text:list-item>
                  <text:p text:style-name="P22">Umgang mit dem Computer</text:p>
                </text:list-item>
              </text:list>
            </text:list-item>
          </text:list>
        </text:list-item>
      </text:list>
      <text:p text:style-name="P2"><text:span text:style-name="T1"><text:s text:c="16"/>‪‪‪‪▫</text:span><text:span text:style-name="T3"> gar nicht<text:tab/></text:span><text:span text:style-name="T1">▫</text:span><text:span text:style-name="T3"> wenig<text:tab/></text:span><text:span text:style-name="T1">▫</text:span><text:span text:style-name="T3"> mittelmäßig<text:tab/><text:tab/></text:span><text:span text:style-name="T1">▫</text:span><text:span text:style-name="T3"> viel<text:tab/></text:span></text:p>
      <text:p text:style-name="P4"/>
      <text:list xml:id="list1510164719" text:continue-numbering="true" text:style-name="L3">
        <text:list-item>
          <text:list>
            <text:list-item>
              <text:list>
                <text:list-item>
                  <text:p text:style-name="P22">Umgang mit dem Internet</text:p>
                </text:list-item>
              </text:list>
            </text:list-item>
          </text:list>
        </text:list-item>
      </text:list>
      <text:p text:style-name="P2"><text:span text:style-name="T1"><text:s text:c="16"/>‪‪‪‪▫</text:span><text:span text:style-name="T3"> gar nicht<text:tab/></text:span><text:span text:style-name="T1">▫</text:span><text:span text:style-name="T3"> wenig<text:tab/></text:span><text:span text:style-name="T1">▫</text:span><text:span text:style-name="T3"> mittelmäßig<text:tab/><text:tab/></text:span><text:span text:style-name="T1">▫</text:span><text:span text:style-name="T3"> viel<text:tab/><text:tab/></text:span><text:span text:style-name="T1">‪ </text:span></text:p>
      <text:p text:style-name="P4"/>
      <text:list xml:id="list430942544" text:continue-numbering="true" text:style-name="L3">
        <text:list-item>
          <text:list>
            <text:list-item>
              <text:list>
                <text:list-item>
                  <text:p text:style-name="P22">Verhalten im Internet</text:p>
                </text:list-item>
              </text:list>
            </text:list-item>
          </text:list>
        </text:list-item>
      </text:list>
      <text:p text:style-name="P2"><text:span text:style-name="T1"><text:s text:c="16"/>‪‪‪‪▫</text:span><text:span text:style-name="T3"> gar nicht<text:tab/></text:span><text:span text:style-name="T1">▫</text:span><text:span text:style-name="T3"> wenig<text:tab/></text:span><text:span text:style-name="T1">▫</text:span><text:span text:style-name="T3"> mittelmäßig<text:tab/><text:tab/></text:span><text:span text:style-name="T1">▫</text:span><text:span text:style-name="T3"> viel<text:tab/><text:tab/></text:span><text:span text:style-name="T1">‪ </text:span></text:p>
      <text:p text:style-name="P4"/>
      <text:list xml:id="list627622081" text:continue-numbering="true" text:style-name="L3">
        <text:list-item>
          <text:list>
            <text:list-item>
              <text:list>
                <text:list-item>
                  <text:p text:style-name="P23">Umgang mit eigenen und fremden Daten</text:p>
                </text:list-item>
              </text:list>
            </text:list-item>
          </text:list>
        </text:list-item>
      </text:list>
      <text:p text:style-name="P2"><text:span text:style-name="T1"><text:s text:c="16"/>‪‪‪‪▫</text:span><text:span text:style-name="T3"> gar nicht<text:tab/></text:span><text:span text:style-name="T1">▫</text:span><text:span text:style-name="T3"> wenig<text:tab/></text:span><text:span text:style-name="T1">▫</text:span><text:span text:style-name="T3"> mittelmäßig<text:tab/><text:tab/></text:span><text:span text:style-name="T1">▫</text:span><text:span text:style-name="T3"> viel<text:tab/></text:span><text:span text:style-name="T1">‪ </text:span></text:p>
      <text:p text:style-name="P4"/>
      <text:list xml:id="list1583781210" text:continue-numbering="true" text:style-name="L3">
        <text:list-item>
          <text:list>
            <text:list-item>
              <text:list>
                <text:list-item>
                  <text:p text:style-name="P23">Gefahren im Internet</text:p>
                </text:list-item>
              </text:list>
            </text:list-item>
          </text:list>
        </text:list-item>
      </text:list>
      <text:p text:style-name="P2"><text:span text:style-name="T1"><text:s text:c="16"/>‪‪‪‪▫</text:span><text:span text:style-name="T3"> gar nicht<text:tab/></text:span><text:span text:style-name="T1">▫</text:span><text:span text:style-name="T3"> wenig<text:tab/></text:span><text:span text:style-name="T1">▫</text:span><text:span text:style-name="T3"> mittelmäßig<text:tab/><text:tab/></text:span><text:span text:style-name="T1">▫</text:span><text:span text:style-name="T3"> viel<text:tab/></text:span><text:span text:style-name="T1"> </text:span></text:p>
      <text:p text:style-name="P4"/>
      <text:list xml:id="list670949456" text:continue-numbering="true" text:style-name="L3">
        <text:list-item>
          <text:list>
            <text:list-item>
              <text:list>
                <text:list-item>
                  <text:p text:style-name="P25">Es wird lediglich der Unterrichtsstoff behandelt</text:p>
                </text:list-item>
              </text:list>
            </text:list-item>
          </text:list>
        </text:list-item>
      </text:list>
      <text:p text:style-name="P14"><text:span text:style-name="T1"><text:s text:c="16"/>‪‪‪‪▫</text:span><text:span text:style-name="T3"> gar nicht<text:tab/></text:span><text:span text:style-name="T1">▫</text:span><text:span text:style-name="T3"> wenig<text:tab/></text:span><text:span text:style-name="T1">▫</text:span><text:span text:style-name="T3"> mittelmäßig<text:tab/><text:tab/></text:span><text:span text:style-name="T1">▫</text:span><text:span text:style-name="T3"> viel<text:tab/></text:span><text:span text:style-name="T1">‪ </text:span></text:p>
      <text:p text:style-name="P4"/>
      <text:p text:style-name="P4"><text:s text:c="18"/>g) Sonstiges</text:p>
      <text:p text:style-name="P17"/>
      <text:p text:style-name="P15"/>
      <text:p text:style-name="P17"/>
      <text:p text:style-name="P12"/>
      <text:p text:style-name="P11"/>
      <text:list xml:id="list1043350104" text:continue-list="list1243013856" text:style-name="L1">
        <text:list-item>
          <text:list>
            <text:list-item>
              <text:p text:style-name="P18">Finden Sie <text:s/>folgenden Themen im Unterricht ausreichend behandelt?</text:p>
            </text:list-item>
          </text:list>
        </text:list-item>
      </text:list>
      <text:p text:style-name="Standard"/>
      <text:list xml:id="list1391453837" text:style-name="L4">
        <text:list-item>
          <text:list>
            <text:list-item>
              <text:list>
                <text:list-item>
                  <text:p text:style-name="P26">Umgang mit dem Computer</text:p>
                </text:list-item>
              </text:list>
            </text:list-item>
          </text:list>
        </text:list-item>
      </text:list>
      <text:p text:style-name="P8"><text:span text:style-name="T1">‪  <text:s text:c="15"/>▫</text:span><text:span text:style-name="T3"> nicht ausreichend <text:s text:c="16"/></text:span><text:span text:style-name="T1">▫</text:span><text:span text:style-name="T3"> ausreichend<text:tab/><text:tab/></text:span><text:span text:style-name="T1">▫</text:span><text:span text:style-name="T3"> mehr als ausreichend</text:span></text:p>
      <text:p text:style-name="P5"/>
      <text:list xml:id="list614673911" text:continue-numbering="true" text:style-name="L4">
        <text:list-item>
          <text:list>
            <text:list-item>
              <text:list>
                <text:list-item>
                  <text:p text:style-name="P26">Umgang mit dem Internet</text:p>
                </text:list-item>
              </text:list>
            </text:list-item>
          </text:list>
        </text:list-item>
      </text:list>
      <text:p text:style-name="P8"><text:span text:style-name="T1">‪  <text:s text:c="15"/>▫</text:span><text:span text:style-name="T3"> nicht ausreichend <text:s text:c="16"/></text:span><text:span text:style-name="T1">▫</text:span><text:span text:style-name="T3"> ausreichend<text:tab/><text:tab/></text:span><text:span text:style-name="T1">▫</text:span><text:span text:style-name="T3"> mehr als ausreichend</text:span></text:p>
      <text:p text:style-name="P5"/>
      <text:list xml:id="list1206325493" text:continue-numbering="true" text:style-name="L4">
        <text:list-item>
          <text:list>
            <text:list-item>
              <text:list>
                <text:list-item>
                  <text:p text:style-name="P26">Verhalten im Internet</text:p>
                </text:list-item>
              </text:list>
            </text:list-item>
          </text:list>
        </text:list-item>
      </text:list>
      <text:p text:style-name="P8"><text:span text:style-name="T1">‪  <text:s text:c="15"/>▫</text:span><text:span text:style-name="T3"> nicht ausreichend <text:s text:c="16"/></text:span><text:span text:style-name="T1">▫</text:span><text:span text:style-name="T3"> ausreichend<text:tab/><text:tab/></text:span><text:span text:style-name="T1">▫</text:span><text:span text:style-name="T3"> mehr als ausreichend</text:span></text:p>
      <text:p text:style-name="P5"/>
      <text:list xml:id="list2129961271" text:continue-numbering="true" text:style-name="L4">
        <text:list-item>
          <text:list>
            <text:list-item>
              <text:list>
                <text:list-item>
                  <text:p text:style-name="P24">Umgang mit eigenen und fremden Daten</text:p>
                </text:list-item>
              </text:list>
            </text:list-item>
          </text:list>
        </text:list-item>
      </text:list>
      <text:p text:style-name="P8"><text:span text:style-name="T1">‪  <text:s text:c="15"/>▫</text:span><text:span text:style-name="T3"> nicht ausreichend <text:s text:c="16"/></text:span><text:span text:style-name="T1">▫</text:span><text:span text:style-name="T3"> ausreichend<text:tab/><text:tab/></text:span><text:span text:style-name="T1">▫</text:span><text:span text:style-name="T3"> mehr als ausreichend</text:span></text:p>
      <text:p text:style-name="P5"/>
      <text:list xml:id="list803024806" text:continue-numbering="true" text:style-name="L4">
        <text:list-item>
          <text:list>
            <text:list-item>
              <text:list>
                <text:list-item>
                  <text:p text:style-name="P24">Gefahren im Internet</text:p>
                </text:list-item>
              </text:list>
            </text:list-item>
          </text:list>
        </text:list-item>
      </text:list>
      <text:p text:style-name="P8"><text:span text:style-name="T1">‪  <text:s text:c="15"/>▫</text:span><text:span text:style-name="T3"> nicht ausreichend <text:s text:c="16"/></text:span><text:span text:style-name="T1">▫</text:span><text:span text:style-name="T3"> ausreichend<text:tab/><text:tab/></text:span><text:span text:style-name="T1">▫</text:span><text:span text:style-name="T3"> mehr als ausreichend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list xml:id="list809995523" text:continue-list="list1043350104" text:style-name="L1">
        <text:list-item>
          <text:list>
            <text:list-item>
              <text:p text:style-name="P18"><text:soft-page-break/>Medienkompetenz des Lehrpersonals</text:p>
            </text:list-item>
          </text:list>
        </text:list-item>
      </text:list>
      <text:p text:style-name="Standard"/>
      <text:list xml:id="list840633573" text:style-name="L5">
        <text:list-item>
          <text:list>
            <text:list-item>
              <text:list>
                <text:list-item>
                  <text:p text:style-name="P27">Ich habe ausreichend Erfahrung mit Computern</text:p>
                </text:list-item>
              </text:list>
            </text:list-item>
          </text:list>
        </text:list-item>
      </text:list>
      <text:p text:style-name="P9"><text:span text:style-name="T1"><text:tab/>▫</text:span><text:span text:style-name="T3"> trifft nicht zu <text:s text:c="5"/></text:span><text:span text:style-name="T1">▫</text:span><text:span text:style-name="T3"> trifft teilweise zu<text:tab/></text:span><text:span text:style-name="T1">‪  ▫</text:span><text:span text:style-name="T3"> trifft zu<text:tab/></text:span><text:span text:style-name="T1">‪ </text:span></text:p>
      <text:p text:style-name="P6"/>
      <text:list xml:id="list508610900" text:continue-numbering="true" text:style-name="L5">
        <text:list-item>
          <text:list>
            <text:list-item>
              <text:list>
                <text:list-item>
                  <text:p text:style-name="P27">Ich fühle mich in der Lage den Umgang mit Computern zu lehren</text:p>
                </text:list-item>
              </text:list>
            </text:list-item>
          </text:list>
        </text:list-item>
      </text:list>
      <text:p text:style-name="P9"><text:span text:style-name="T1"><text:tab/>▫</text:span><text:span text:style-name="T3"> trifft nicht zu <text:s text:c="5"/></text:span><text:span text:style-name="T1">▫</text:span><text:span text:style-name="T3"> trifft teilweise zu<text:tab/></text:span><text:span text:style-name="T1">‪  ▫</text:span><text:span text:style-name="T3"> trifft zu<text:tab/></text:span><text:span text:style-name="T1">‪ ‪</text:span></text:p>
      <text:p text:style-name="P6"/>
      <text:list xml:id="list585225899" text:continue-numbering="true" text:style-name="L5">
        <text:list-item>
          <text:list>
            <text:list-item>
              <text:list>
                <text:list-item>
                  <text:p text:style-name="P27">Es werden Kurse angeboten um die Medienkompetenz des Lehrpersonals zu steigern</text:p>
                </text:list-item>
              </text:list>
            </text:list-item>
          </text:list>
        </text:list-item>
      </text:list>
      <text:p text:style-name="P9"><text:span text:style-name="T1"><text:tab/>▫</text:span><text:span text:style-name="T3"> trifft nicht zu <text:s text:c="5"/></text:span><text:span text:style-name="T1">▫</text:span><text:span text:style-name="T3"> trifft teilweise zu<text:tab/></text:span><text:span text:style-name="T1">‪  ▫</text:span><text:span text:style-name="T3"> trifft zu<text:tab/></text:span><text:span text:style-name="T1">‪ </text:span><text:span text:style-name="T3"><text:tab/></text:span></text:p>
      <text:p text:style-name="P6"/>
      <text:list xml:id="list1388850430" text:continue-numbering="true" text:style-name="L5">
        <text:list-item>
          <text:list>
            <text:list-item>
              <text:list>
                <text:list-item>
                  <text:p text:style-name="P27">An meiner Schule gibt es <text:s/>keine ausreichenden Möglichkeiten <text:s/>den Umgang mit Computern zu lehren</text:p>
                </text:list-item>
              </text:list>
            </text:list-item>
          </text:list>
        </text:list-item>
      </text:list>
      <text:p text:style-name="P9"><text:span text:style-name="T1">‪<text:tab/>▫</text:span><text:span text:style-name="T3"> trifft nicht zu <text:s text:c="5"/></text:span><text:span text:style-name="T1">▫</text:span><text:span text:style-name="T3"> trifft teilweise zu<text:tab/></text:span><text:span text:style-name="T1">‪  ▫</text:span><text:span text:style-name="T3"> trifft zu<text:tab/></text:span><text:span text:style-name="T1">‪ </text:span></text:p>
      <text:p text:style-name="P3"/>
      <text:p text:style-name="P11"/>
      <text:list xml:id="list652817827" text:continue-list="list809995523" text:style-name="L1">
        <text:list-item>
          <text:list>
            <text:list-item>
              <text:p text:style-name="P18">Ergänzungen</text:p>
            </text:list-item>
          </text:list>
        </text:list-item>
      </text:list>
      <text:p text:style-name="Standard"/>
      <text:list xml:id="list2040771572" text:style-name="L6">
        <text:list-item>
          <text:list>
            <text:list-item>
              <text:list>
                <text:list-item>
                  <text:p text:style-name="P28">Was fällt beim Unterricht mit Computern positiv auf?</text:p>
                </text:list-item>
              </text:list>
            </text:list-item>
          </text:list>
        </text:list-item>
      </text:list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Standard"/>
      <text:p text:style-name="Standard"/>
      <text:list xml:id="list1468277758" text:continue-numbering="true" text:style-name="L6">
        <text:list-item>
          <text:list>
            <text:list-item>
              <text:list>
                <text:list-item>
                  <text:p text:style-name="P28">Was fällt beim Unterricht mit Computern negativ auf?</text:p>
                </text:list-item>
              </text:list>
            </text:list-item>
          </text:list>
        </text:list-item>
      </text:list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Standard"/>
      <text:p text:style-name="Standard"/>
      <text:list xml:id="list1870242565" text:continue-numbering="true" text:style-name="L6">
        <text:list-item>
          <text:list>
            <text:list-item>
              <text:list>
                <text:list-item>
                  <text:p text:style-name="P28">Welche Verbesserungsvorschläge für den Unterricht mit Computern fallen Ihnen ein?</text:p>
                </text:list-item>
              </text:list>
            </text:list-item>
          </text:list>
        </text:list-item>
      </text:list>
      <text:p text:style-name="P16"/>
      <text:p text:style-name="P16"/>
      <text:p text:style-name="P16"/>
      <text:p text:style-name="P16"/>
      <text:p text:style-name="P16"/>
      <text:p text:style-name="P16"/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OpenSymbol" svg:font-family="OpenSymbol"/>
    <style:font-face style:name="Liberation Serif1" svg:font-family="'Liberation Serif'" style:font-family-generic="roman"/>
    <style:font-face style:name="DejaVu Serif" svg:font-family="'DejaVu Serif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10-10T11:56:25</meta:creation-date>
    <dc:date>2009-10-25T11:06:50</dc:date>
    <meta:editing-duration>PT02H15M59S</meta:editing-duration>
    <meta:editing-cycles>8</meta:editing-cycles>
    <meta:generator>BrOffice.org/3.0$Linux OpenOffice.org_project/300m15$Build-9379</meta:generator>
    <meta:printed-by>Vincent Thenhart</meta:printed-by>
    <meta:print-date>2009-10-12T18:57:40.70</meta:print-date>
    <meta:document-statistic meta:table-count="0" meta:image-count="0" meta:object-count="0" meta:page-count="3" meta:paragraph-count="74" meta:word-count="592" meta:character-count="3709"/>
    <meta:user-defined meta:name="Info 1"/>
    <meta:user-defined meta:name="Info 2"/>
    <meta:user-defined meta:name="Info 3"/>
    <meta:user-defined meta:name="Info 4"/>
  </office:meta>
</office:document-meta>
</file>