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201000003E70000027C25D7D0FC.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DejaWeb1" svg:font-family="DejaWeb"/>
    <style:font-face style:name="Mangal1" svg:font-family="Mangal"/>
    <style:font-face style:name="DejaWeb" svg:font-family="DejaWeb"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color="#4c4c4c" style:font-name="DejaWeb" fo:font-size="8pt" fo:letter-spacing="normal" style:font-name-asian="DejaWeb1" style:font-size-asian="8pt" style:font-name-complex="DejaWeb1" style:font-size-complex="8pt" style:text-scale="100%"/>
    </style:style>
    <style:style style:name="P2" style:family="paragraph" style:parent-style-name="Standard">
      <style:text-properties fo:color="#4c4c4c" style:font-name="DejaWeb" fo:font-size="8pt" fo:letter-spacing="normal" officeooo:rsid="001c7db8" style:font-name-asian="DejaWeb1" style:font-size-asian="8pt" style:font-name-complex="DejaWeb1" style:font-size-complex="8pt" style:text-scale="100%"/>
    </style:style>
    <style:style style:name="P3" style:family="paragraph" style:parent-style-name="Standard">
      <style:text-properties fo:color="#4c4c4c" style:font-name="DejaWeb" fo:font-size="8pt" fo:letter-spacing="normal" officeooo:rsid="001c7db8" officeooo:paragraph-rsid="001c7db8" style:font-name-asian="DejaWeb1" style:font-size-asian="8pt" style:font-name-complex="DejaWeb1" style:font-size-complex="8pt" style:text-scale="100%"/>
    </style:style>
    <style:style style:name="P4" style:family="paragraph" style:parent-style-name="Standard">
      <style:text-properties fo:color="#4c4c4c" style:font-name="DejaWeb" fo:font-size="8pt" fo:letter-spacing="normal" officeooo:paragraph-rsid="001d69c7" style:font-name-asian="DejaWeb1" style:font-size-asian="8pt" style:font-name-complex="DejaWeb1" style:font-size-complex="8pt" style:text-scale="100%"/>
    </style:style>
    <style:style style:name="P5" style:family="paragraph" style:parent-style-name="Standard">
      <style:text-properties fo:color="#4c4c4c" style:font-name="DejaWeb" fo:font-size="8pt" fo:letter-spacing="normal" officeooo:rsid="00213b01" officeooo:paragraph-rsid="00213b01" style:font-name-asian="DejaWeb1" style:font-size-asian="8pt" style:font-name-complex="DejaWeb1" style:font-size-complex="8pt" style:text-scale="100%"/>
    </style:style>
    <style:style style:name="P6" style:family="paragraph" style:parent-style-name="Standard">
      <style:text-properties fo:color="#4c4c4c" style:font-name="DejaWeb" fo:font-size="8pt" fo:letter-spacing="normal" fo:font-weight="bold" style:font-name-asian="DejaWeb1" style:font-size-asian="8pt" style:font-weight-asian="bold" style:font-name-complex="DejaWeb1" style:font-size-complex="8pt" style:font-weight-complex="bold" style:text-scale="100%"/>
    </style:style>
    <style:style style:name="P7" style:family="paragraph" style:parent-style-name="Standard">
      <style:text-properties fo:color="#4c4c4c" style:font-name="DejaWeb" fo:font-size="8pt" fo:letter-spacing="normal" fo:font-weight="bold" officeooo:rsid="001c7db8" officeooo:paragraph-rsid="00213b01" style:font-name-asian="DejaWeb1" style:font-size-asian="8pt" style:font-weight-asian="bold" style:font-name-complex="DejaWeb1" style:font-size-complex="8pt" style:font-weight-complex="bold" style:text-scale="100%"/>
    </style:style>
    <style:style style:name="P8" style:family="paragraph" style:parent-style-name="Standard">
      <style:text-properties fo:color="#4c4c4c" style:font-name="DejaWeb" fo:font-size="8pt" fo:letter-spacing="normal" fo:font-weight="bold" officeooo:rsid="00213b01" officeooo:paragraph-rsid="00213b01" style:font-name-asian="DejaWeb1" style:font-size-asian="8pt" style:font-weight-asian="bold" style:font-name-complex="DejaWeb1" style:font-size-complex="8pt" style:font-weight-complex="bold" style:text-scale="100%"/>
    </style:style>
    <style:style style:name="P9" style:family="paragraph" style:parent-style-name="Standard">
      <style:text-properties fo:color="#4c4c4c" style:font-name="DejaWeb" fo:font-size="8pt" fo:letter-spacing="normal" fo:font-weight="bold" officeooo:paragraph-rsid="002ded27" style:font-name-asian="DejaWeb1" style:font-size-asian="8pt" style:font-weight-asian="bold" style:font-name-complex="DejaWeb1" style:font-size-complex="8pt" style:font-weight-complex="bold" style:text-scale="100%"/>
    </style:style>
    <style:style style:name="P10" style:family="paragraph" style:parent-style-name="Standard">
      <style:text-properties fo:color="#4c4c4c" style:font-name="DejaWeb" fo:font-size="8pt" style:font-size-asian="8pt" style:font-size-complex="8pt"/>
    </style:style>
    <style:style style:name="P11" style:family="paragraph" style:parent-style-name="Standard">
      <style:text-properties fo:color="#4c4c4c" style:font-name="DejaWeb" fo:font-size="8pt" style:font-name-asian="DejaWeb1" style:font-size-asian="8pt" style:font-name-complex="DejaWeb1" style:font-size-complex="8pt" style:text-scale="100%"/>
    </style:style>
    <style:style style:name="P12" style:family="paragraph" style:parent-style-name="Standard">
      <style:text-properties officeooo:paragraph-rsid="001c7db8"/>
    </style:style>
    <style:style style:name="P13" style:family="paragraph" style:parent-style-name="Standard" style:master-page-name="">
      <style:paragraph-properties fo:margin-left="0cm" fo:margin-right="0cm" fo:margin-top="0cm" fo:margin-bottom="0cm" style:contextual-spacing="false" fo:line-height="124%" fo:text-align="start" style:justify-single-word="false" fo:text-indent="0cm" style:auto-text-indent="false" style:page-number="auto" style:text-autospace="none"/>
      <style:text-properties style:font-name="DejaWeb" fo:font-size="10pt" fo:font-weight="bold" style:font-size-asian="10pt" style:font-weight-asian="bold" style:font-size-complex="10pt" style:font-weight-complex="bold"/>
    </style:style>
    <style:style style:name="P14" style:family="paragraph" style:parent-style-name="Standard">
      <style:paragraph-properties fo:margin-left="0cm" fo:margin-right="0cm" fo:margin-top="0cm" fo:margin-bottom="0cm" style:contextual-spacing="false" fo:line-height="124%" fo:text-align="start" style:justify-single-word="false" fo:text-indent="0cm" style:auto-text-indent="false" style:text-autospace="none"/>
      <style:text-properties style:font-name="DejaWeb" fo:font-size="10pt" style:font-size-asian="10pt" style:font-size-complex="10pt"/>
    </style:style>
    <style:style style:name="P15" style:family="paragraph" style:parent-style-name="Standard">
      <style:paragraph-properties fo:margin-left="0cm" fo:margin-right="0cm" fo:margin-top="0cm" fo:margin-bottom="0cm" style:contextual-spacing="false" fo:line-height="124%" fo:text-align="start" style:justify-single-word="false" fo:text-indent="0cm" style:auto-text-indent="false" style:text-autospace="none"/>
      <style:text-properties style:font-name="DejaWeb" fo:font-size="10pt" officeooo:paragraph-rsid="003424f9" style:font-size-asian="10pt" style:font-size-complex="10pt"/>
    </style:style>
    <style:style style:name="P16" style:family="paragraph" style:parent-style-name="Standard">
      <style:paragraph-properties fo:margin-left="0cm" fo:margin-right="0cm" fo:margin-top="0cm" fo:margin-bottom="0cm" style:contextual-spacing="false" fo:line-height="124%" fo:text-align="start" style:justify-single-word="false" fo:text-indent="0cm" style:auto-text-indent="false" style:text-autospace="none"/>
      <style:text-properties style:font-name="DejaWeb" fo:font-size="10pt" officeooo:paragraph-rsid="0034e324" style:font-size-asian="10pt" style:font-size-complex="10pt"/>
    </style:style>
    <style:style style:name="P17" style:family="paragraph" style:parent-style-name="Standard">
      <style:paragraph-properties fo:margin-left="0cm" fo:margin-right="0cm" fo:margin-top="0cm" fo:margin-bottom="0cm" style:contextual-spacing="false" fo:line-height="124%" fo:text-align="start" style:justify-single-word="false" fo:text-indent="0cm" style:auto-text-indent="false" style:text-autospace="none"/>
      <style:text-properties style:font-name="DejaWeb" fo:font-size="10pt" officeooo:rsid="0034e324" officeooo:paragraph-rsid="0034e324" style:font-size-asian="10pt" style:font-size-complex="10pt"/>
    </style:style>
    <style:style style:name="P18" style:family="paragraph" style:parent-style-name="Standard">
      <style:paragraph-properties fo:margin-left="0cm" fo:margin-right="10.171cm" fo:margin-top="0cm" fo:margin-bottom="0cm" style:contextual-spacing="false" fo:text-indent="0cm" style:auto-text-indent="false" style:text-autospace="none"/>
      <style:text-properties fo:color="#4c4c4c" style:font-name="DejaWeb" fo:font-size="8pt" style:font-name-asian="DejaWeb1" style:font-size-asian="8pt" style:font-name-complex="DejaWeb1" style:font-size-complex="8pt" style:text-scale="100%"/>
    </style:style>
    <style:style style:name="P19" style:family="paragraph" style:parent-style-name="Frame_20_contents">
      <style:paragraph-properties fo:margin-top="0cm" fo:margin-bottom="0cm" style:contextual-spacing="false" fo:line-height="124%" fo:text-align="start" style:justify-single-word="false"/>
      <style:text-properties style:font-name="DejaWeb" fo:font-size="10pt" officeooo:paragraph-rsid="00382cc5" style:font-size-asian="10pt" style:font-size-complex="10pt"/>
    </style:style>
    <style:style style:name="P20" style:family="paragraph" style:parent-style-name="Frame_20_contents">
      <style:paragraph-properties fo:text-align="start" style:justify-single-word="false"/>
      <style:text-properties fo:color="#4c4c4c" style:font-name="DejaWeb" fo:font-size="6pt" officeooo:paragraph-rsid="001e7dea" style:font-size-asian="6pt" style:font-size-complex="6pt"/>
    </style:style>
    <style:style style:name="P21" style:family="paragraph" style:parent-style-name="Frame_20_contents">
      <style:paragraph-properties fo:margin-top="0cm" fo:margin-bottom="0cm" style:contextual-spacing="false" fo:line-height="124%" fo:text-align="start" style:justify-single-word="false"/>
      <style:text-properties style:font-name="DejaWeb" fo:font-size="10pt" officeooo:paragraph-rsid="003c3c8d" style:font-size-asian="10pt" style:font-size-complex="10pt"/>
    </style:style>
    <style:style style:name="T1" style:family="text">
      <style:text-properties fo:letter-spacing="normal"/>
    </style:style>
    <style:style style:name="T2" style:family="text">
      <style:text-properties fo:letter-spacing="normal" style:font-name-asian="DejaWeb1" style:font-name-complex="DejaWeb1" style:text-scale="100%"/>
    </style:style>
    <style:style style:name="T3" style:family="text">
      <style:text-properties fo:letter-spacing="normal" officeooo:rsid="00213b01" style:font-name-asian="DejaWeb1" style:font-name-complex="DejaWeb1" style:text-scale="100%"/>
    </style:style>
    <style:style style:name="T4" style:family="text">
      <style:text-properties fo:letter-spacing="normal" officeooo:rsid="001c7db8"/>
    </style:style>
    <style:style style:name="T5" style:family="text">
      <style:text-properties fo:letter-spacing="normal" officeooo:rsid="00213b01"/>
    </style:style>
    <style:style style:name="T6" style:family="text">
      <style:text-properties fo:font-weight="normal" style:font-weight-asian="normal" style:font-weight-complex="normal"/>
    </style:style>
    <style:style style:name="T7" style:family="text">
      <style:text-properties fo:font-weight="normal" officeooo:rsid="0024a436" style:font-weight-asian="normal" style:font-weight-complex="normal"/>
    </style:style>
    <style:style style:name="T8" style:family="text">
      <style:text-properties fo:font-weight="normal" officeooo:rsid="002af83a" style:font-weight-asian="normal" style:font-weight-complex="normal"/>
    </style:style>
    <style:style style:name="T9" style:family="text">
      <style:text-properties fo:font-weight="normal" officeooo:rsid="0032c588" style:font-weight-asian="normal" style:font-weight-complex="normal"/>
    </style:style>
    <style:style style:name="T10" style:family="text">
      <style:text-properties fo:font-weight="normal" officeooo:rsid="0034e324" style:font-weight-asian="normal" style:font-weight-complex="normal"/>
    </style:style>
    <style:style style:name="T11" style:family="text">
      <style:text-properties officeooo:rsid="001c7db8"/>
    </style:style>
    <style:style style:name="T12" style:family="text">
      <style:text-properties fo:color="#5d5b59" style:font-name="DejaWeb" fo:font-size="8pt" fo:letter-spacing="normal" style:font-name-asian="DejaWeb1" style:font-size-asian="8pt" style:font-name-complex="DejaWeb1" style:font-size-complex="8pt" style:text-scale="100%"/>
    </style:style>
    <style:style style:name="T13" style:family="text">
      <style:text-properties fo:color="#5d5b59" style:font-name="DejaWeb" fo:font-size="8pt" fo:letter-spacing="normal" officeooo:rsid="001c7db8" style:font-name-asian="DejaWeb1" style:font-size-asian="8pt" style:font-name-complex="DejaWeb1" style:font-size-complex="8pt" style:text-scale="100%"/>
    </style:style>
    <style:style style:name="T14" style:family="text">
      <style:text-properties officeooo:rsid="001d69c7"/>
    </style:style>
    <style:style style:name="T15" style:family="text">
      <style:text-properties officeooo:rsid="001e7dea"/>
    </style:style>
    <style:style style:name="T16" style:family="text">
      <style:text-properties officeooo:rsid="00213b01"/>
    </style:style>
    <style:style style:name="T17" style:family="text">
      <style:text-properties officeooo:rsid="002af83a"/>
    </style:style>
    <style:style style:name="T18" style:family="text">
      <style:text-properties fo:font-weight="bold" officeooo:rsid="002af83a" style:font-weight-asian="bold" style:font-weight-complex="bold"/>
    </style:style>
    <style:style style:name="T19" style:family="text">
      <style:text-properties officeooo:rsid="0034e324"/>
    </style:style>
    <style:style style:name="T20" style:family="text">
      <style:text-properties officeooo:rsid="003c3c8d"/>
    </style:style>
    <style:style style:name="fr1" style:family="graphic" style:parent-style-name="Frame">
      <style:graphic-properties style:protect="size" style:wrap="none" style:vertical-pos="from-top" style:vertical-rel="page" style:horizontal-pos="from-left" style:horizontal-rel="page" fo:background-color="transparent" style:background-transparency="100%" fo:padding="0cm" fo:border="none" style:shadow="none">
        <style:background-image/>
        <style:columns fo:column-count="1" fo:column-gap="0cm"/>
      </style:graphic-properties>
    </style:style>
    <style:style style:name="fr2" style:family="graphic" style:parent-style-name="Frame">
      <style:graphic-properties style:protect="size position" style:wrap="none"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3" style:family="graphic" style:parent-style-name="Frame">
      <style:graphic-properties style:protect="none" style:wrap="none"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Rahmen2" text:anchor-type="page" text:anchor-page-number="1" svg:x="2.54cm" svg:y="5.842cm" svg:width="7.669cm" svg:height="3.445cm" draw:z-index="2">
        <draw:text-box>
          <text:p text:style-name="P21"><text:span text:style-name="T20">VORNAME NACHNAME</text:span></text:p>
          <text:p text:style-name="P21"><text:span text:style-name="T20">STRAßE NR</text:span></text:p>
          <text:p text:style-name="P21"><text:span text:style-name="T20">PLZ ORT</text:span></text:p>
        </draw:text-box>
      </draw:frame>
      <text:p text:style-name="P13"><draw:frame draw:style-name="fr2" draw:name="Rahmen3" text:anchor-type="paragraph" svg:x="0.069cm" svg:y="-6.161cm" svg:width="7.722cm" svg:height="0.323cm" draw:z-index="1"><draw:text-box><text:p text:style-name="P20">Piraten<text:span text:style-name="T15">partei</text:span> <text:span text:style-name="T15">Oldenburg • c/o Clemens John</text:span> • <text:span text:style-name="T15">Rosenplatz</text:span> 2<text:span text:style-name="T15">4</text:span> • <text:span text:style-name="T15">49074</text:span> <text:span text:style-name="T15">Osnabrück</text:span></text:p></draw:text-box></draw:frame><draw:frame draw:style-name="fr3" draw:name="Rahmen1" text:anchor-type="paragraph" svg:x="13.019cm" svg:y="0.104cm" svg:width="5.001cm" svg:height="16.21cm" draw:z-index="0"><draw:text-box><text:p text:style-name="P7"><text:span text:style-name="T16">Anschrift</text:span>:</text:p><text:p text:style-name="P5">Piratenpartei Oldenburg</text:p><text:p text:style-name="P5">c/o Clemens John</text:p><text:p text:style-name="P2">Rosenplatz 24</text:p><text:p text:style-name="P3">49074 Osnabrück</text:p><text:p text:style-name="P1"/><text:p text:style-name="P8">Kontakt:</text:p><text:p text:style-name="P10"><text:span text:style-name="T2">Tel</text:span><text:span text:style-name="T3">efon</text:span><text:span text:style-name="T2">: </text:span>0441 <text:span text:style-name="T11">- </text:span>559 70042</text:p><text:p text:style-name="P1"><text:span text:style-name="T16">Email: </text:span>vorstand@piraten-<text:span text:style-name="T11">ol</text:span>.de</text:p><text:p text:style-name="P11"><text:span text:style-name="T5">Website: </text:span><text:span text:style-name="T1">www.piraten-</text:span><text:span text:style-name="T4">ol</text:span><text:span text:style-name="T1">.de</text:span></text:p><text:p text:style-name="P18"/><text:p text:style-name="P6"/><text:p text:style-name="P6"/><text:p text:style-name="P6"/><text:p text:style-name="P6"/><text:p text:style-name="P6"/><text:p text:style-name="P6"/><text:p text:style-name="P6"/><text:p text:style-name="P6"/><text:p text:style-name="P6"/><text:p text:style-name="P6"/><text:p text:style-name="P6"/><text:p text:style-name="P6"/><text:p text:style-name="P6"/><text:p text:style-name="P6"/><text:p text:style-name="P6"/><text:p text:style-name="P6"/><text:p text:style-name="P6"/><text:p text:style-name="P6"/><text:p text:style-name="P6"/><text:p text:style-name="P9"/><text:p text:style-name="P6"/><text:p text:style-name="P6">Bankverbindung:</text:p><text:p text:style-name="P4">Konto: <text:s text:c="2"/>3082187800</text:p><text:p text:style-name="P4">Bankleitzahl: <text:s text:c="2"/>28061822</text:p><text:p text:style-name="P1"><text:span text:style-name="T14">Volksbank Oldenburg</text:span> eG</text:p><text:p text:style-name="P1"/><text:p text:style-name="P6">Vorstand:</text:p><text:p text:style-name="P1"><text:span text:style-name="T11">Clemens John</text:span> (<text:span text:style-name="T11">Vorsitzender</text:span>)</text:p><text:p text:style-name="P1"><text:span text:style-name="T11">Tim Niemeyer</text:span> (Schatzmeister)</text:p><text:p text:style-name="P12"><text:span text:style-name="T13">Björn Franke</text:span><text:span text:style-name="T12"> (Beisitzer)</text:span></text:p></draw:text-box></draw:frame><text:span text:style-name="T19">Zustellung der Einladung fehlgeschlagen</text:span><text:span text:style-name="T6"><text:tab/></text:span><text:span text:style-name="T7">Osnabrück</text:span><text:span text:style-name="T6">, </text:span><text:span text:style-name="T10">22</text:span><text:span text:style-name="T6">.0</text:span><text:span text:style-name="T9">2</text:span><text:span text:style-name="T6">.</text:span><text:span text:style-name="T9">2013</text:span></text:p>
      <text:p text:style-name="P14"/>
      <text:p text:style-name="P14"/>
      <text:p text:style-name="P14"/>
      <text:p text:style-name="P15"><text:span text:style-name="T17">Hallo</text:span> <text:span text:style-name="T20">VORNAE NACHMAE</text:span><text:span text:style-name="T17">,</text:span></text:p>
      <text:p text:style-name="P14"/>
      <text:p text:style-name="P16"><text:span text:style-name="T19">leider ist die elektronische </text:span><text:span text:style-name="T17">.</text:span><text:span text:style-name="T19">Zustellung der nachfolgenden Einladung fehlgeschlagen, da deine in der Mitgliederverwaltung vermerkte Emailadresse nicht gültig ist.. Die .fehlerhafte Adresse wurde nun entfernt und ich bitte dich dem Vorstand des Stadtverbandes Oldenburg unter Angabe von Vor- und Nachname sowie Geburtsdatum eine neue gül</text:span><text:span text:style-name="T20">t</text:span><text:span text:style-name="T19">ige Emailadresse mitzuteilen.</text:span></text:p>
      <text:p text:style-name="P17"/>
      <text:p text:style-name="P17">Zu diesem Zweck erreichst du den den Vorstand per Email unter vorstand@piraten-ol.de.</text:p>
      <text:p text:style-name="P14"/>
      <text:p text:style-name="P14"><text:span text:style-name="T17">Liebe</text:span> Grüße</text:p>
      <text:p text:style-name="P14"/>
      <text:p text:style-name="P14"><text:span text:style-name="T18">Clemens John</text:span><text:span text:style-name="T8"> (Vorsitzender)</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DejaWeb1" svg:font-family="DejaWeb"/>
    <style:font-face style:name="Mangal1" svg:font-family="Mangal"/>
    <style:font-face style:name="DejaWeb" svg:font-family="DejaWeb"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6.249cm" style:type="center"/>
          <style:tab-stop style:position="12.501cm" style:type="righ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0.5cm" fo:margin-bottom="2cm" fo:margin-left="2.499cm" fo:margin-right="6.001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afik1" text:anchor-type="paragraph" svg:x="12.404cm" svg:y="-9.391cm" svg:width="5.399cm" svg:height="3.431cm" draw:z-index="3"><draw:image xlink:href="Pictures/10000201000003E70000027C25D7D0FC.png" xlink:type="simple" xlink:show="embed" xlink:actuate="onLoad"/></draw:frame></text:p>
      </style:header>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Thomas Sokolowski</meta:initial-creator>
    <meta:creation-date>2012-03-02T10:04:20.59</meta:creation-date>
    <meta:printed-by>Thomas Sokolowski</meta:printed-by>
    <meta:print-date>2012-03-02T10:33:56.75</meta:print-date>
    <dc:date>2013-02-22T20:24:34</dc:date>
    <meta:editing-duration>PT2H56M25S</meta:editing-duration>
    <meta:editing-cycles>30</meta:editing-cycles>
    <meta:generator>LibreOffice/3.6$Linux_X86_64 LibreOffice_project/360m1$Build-2</meta:generator>
    <meta:document-statistic meta:table-count="0" meta:image-count="1" meta:object-count="0" meta:page-count="1" meta:paragraph-count="27" meta:word-count="129" meta:character-count="1012" meta:non-whitespace-character-count="906"/>
  </office:meta>
</office:document-meta>
</file>