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e1" style:family="table">
      <style:table-properties style:width="17cm" table:align="margins"/>
    </style:style>
    <style:style style:name="Tabelle1.A" style:family="table-column">
      <style:table-column-properties style:column-width="12.171cm" style:rel-column-width="46917*"/>
    </style:style>
    <style:style style:name="Tabelle1.B" style:family="table-column">
      <style:table-column-properties style:column-width="2.415cm" style:rel-column-width="9308*"/>
    </style:style>
    <style:style style:name="Tabelle1.C" style:family="table-column">
      <style:table-column-properties style:column-width="2.415cm" style:rel-column-width="9310*"/>
    </style:style>
    <style:style style:name="Tabelle1.A1" style:family="table-cell">
      <style:table-cell-properties fo:padding="0.097cm" fo:border-left="0.05pt solid #000000" fo:border-right="none" fo:border-top="0.05pt solid #000000" fo:border-bottom="0.05pt solid #000000"/>
    </style:style>
    <style:style style:name="Tabelle1.C1" style:family="table-cell">
      <style:table-cell-properties fo:padding="0.097cm" fo:border="0.05pt solid #000000"/>
    </style:style>
    <style:style style:name="Tabelle1.A2" style:family="table-cell">
      <style:table-cell-properties fo:padding="0.097cm" fo:border-left="0.05pt solid #000000" fo:border-right="none" fo:border-top="none" fo:border-bottom="0.05pt solid #000000"/>
    </style:style>
    <style:style style:name="Tabelle1.C2" style:family="table-cell">
      <style:table-cell-properties fo:padding="0.097cm" fo:border-left="0.05pt solid #000000" fo:border-right="0.05pt solid #000000" fo:border-top="none" fo:border-bottom="0.05pt solid #000000"/>
    </style:style>
    <style:style style:name="Tabelle20" style:family="table">
      <style:table-properties style:width="17cm" table:align="margins"/>
    </style:style>
    <style:style style:name="Tabelle20.A" style:family="table-column">
      <style:table-column-properties style:column-width="17cm" style:rel-column-width="65535*"/>
    </style:style>
    <style:style style:name="Tabelle20.A1" style:family="table-cell">
      <style:table-cell-properties fo:padding="0.097cm" fo:border-left="0.05pt solid #000000" fo:border-right="none" fo:border-top="0.05pt solid #000000" fo:border-bottom="0.05pt solid #000000"/>
    </style:style>
    <style:style style:name="Tabelle20.A2" style:family="table-cell">
      <style:table-cell-properties fo:padding="0.097cm" fo:border-left="0.05pt solid #000000" fo:border-right="none" fo:border-top="none" fo:border-bottom="0.05pt solid #000000"/>
    </style:style>
    <style:style style:name="Tabelle2" style:family="table">
      <style:table-properties style:width="17cm" table:align="margins"/>
    </style:style>
    <style:style style:name="Tabelle2.A" style:family="table-column">
      <style:table-column-properties style:column-width="15.145cm" style:rel-column-width="58381*"/>
    </style:style>
    <style:style style:name="Tabelle2.B" style:family="table-column">
      <style:table-column-properties style:column-width="1.856cm" style:rel-column-width="7154*"/>
    </style:style>
    <style:style style:name="Tabelle2.A1" style:family="table-cell">
      <style:table-cell-properties fo:padding="0.097cm" fo:border-left="0.05pt solid #000000" fo:border-right="none" fo:border-top="0.05pt solid #000000" fo:border-bottom="0.05pt solid #000000"/>
    </style:style>
    <style:style style:name="Tabelle2.B1" style:family="table-cell">
      <style:table-cell-properties fo:padding="0.097cm" fo:border="0.05pt solid #000000"/>
    </style:style>
    <style:style style:name="Tabelle2.A2" style:family="table-cell">
      <style:table-cell-properties fo:padding="0.097cm" fo:border-left="0.05pt solid #000000" fo:border-right="none" fo:border-top="none" fo:border-bottom="0.05pt solid #000000"/>
    </style:style>
    <style:style style:name="Tabelle2.B2" style:family="table-cell">
      <style:table-cell-properties fo:padding="0.097cm" fo:border-left="0.05pt solid #000000" fo:border-right="0.05pt solid #000000" fo:border-top="none" fo:border-bottom="0.05pt solid #000000"/>
    </style:style>
    <style:style style:name="Tabelle16" style:family="table">
      <style:table-properties style:width="17cm" table:align="margins"/>
    </style:style>
    <style:style style:name="Tabelle16.A" style:family="table-column">
      <style:table-column-properties style:column-width="15.143cm" style:rel-column-width="58374*"/>
    </style:style>
    <style:style style:name="Tabelle16.B" style:family="table-column">
      <style:table-column-properties style:column-width="1.857cm" style:rel-column-width="7161*"/>
    </style:style>
    <style:style style:name="Tabelle16.A1" style:family="table-cell">
      <style:table-cell-properties fo:padding="0.097cm" fo:border-left="0.05pt solid #000000" fo:border-right="none" fo:border-top="0.05pt solid #000000" fo:border-bottom="0.05pt solid #000000"/>
    </style:style>
    <style:style style:name="Tabelle16.B1" style:family="table-cell">
      <style:table-cell-properties fo:padding="0.097cm" fo:border="0.05pt solid #000000"/>
    </style:style>
    <style:style style:name="Tabelle16.A2" style:family="table-cell">
      <style:table-cell-properties fo:padding="0.097cm" fo:border-left="0.05pt solid #000000" fo:border-right="none" fo:border-top="none" fo:border-bottom="0.05pt solid #000000"/>
    </style:style>
    <style:style style:name="Tabelle16.B2" style:family="table-cell">
      <style:table-cell-properties fo:padding="0.097cm" fo:border-left="0.05pt solid #000000" fo:border-right="0.05pt solid #000000" fo:border-top="none" fo:border-bottom="0.05pt solid #000000"/>
    </style:style>
    <style:style style:name="Tabelle3" style:family="table">
      <style:table-properties style:width="17cm" table:align="margins"/>
    </style:style>
    <style:style style:name="Tabelle3.A" style:family="table-column">
      <style:table-column-properties style:column-width="15.143cm" style:rel-column-width="58374*"/>
    </style:style>
    <style:style style:name="Tabelle3.B" style:family="table-column">
      <style:table-column-properties style:column-width="1.857cm" style:rel-column-width="7161*"/>
    </style:style>
    <style:style style:name="Tabelle3.A1" style:family="table-cell">
      <style:table-cell-properties fo:padding="0.097cm" fo:border-left="0.05pt solid #000000" fo:border-right="none" fo:border-top="0.05pt solid #000000" fo:border-bottom="0.05pt solid #000000"/>
    </style:style>
    <style:style style:name="Tabelle3.B1" style:family="table-cell">
      <style:table-cell-properties fo:padding="0.097cm" fo:border="0.05pt solid #000000"/>
    </style:style>
    <style:style style:name="Tabelle3.A2" style:family="table-cell">
      <style:table-cell-properties fo:padding="0.097cm" fo:border-left="0.05pt solid #000000" fo:border-right="none" fo:border-top="none" fo:border-bottom="0.05pt solid #000000"/>
    </style:style>
    <style:style style:name="Tabelle3.B2" style:family="table-cell">
      <style:table-cell-properties fo:padding="0.097cm" fo:border-left="0.05pt solid #000000" fo:border-right="0.05pt solid #000000" fo:border-top="none" fo:border-bottom="0.05pt solid #000000"/>
    </style:style>
    <style:style style:name="Tabelle4" style:family="table">
      <style:table-properties style:width="17cm" table:align="margins"/>
    </style:style>
    <style:style style:name="Tabelle4.A" style:family="table-column">
      <style:table-column-properties style:column-width="15.143cm" style:rel-column-width="58374*"/>
    </style:style>
    <style:style style:name="Tabelle4.B" style:family="table-column">
      <style:table-column-properties style:column-width="1.857cm" style:rel-column-width="7161*"/>
    </style:style>
    <style:style style:name="Tabelle4.A1" style:family="table-cell">
      <style:table-cell-properties fo:padding="0.097cm" fo:border-left="0.05pt solid #000000" fo:border-right="none" fo:border-top="0.05pt solid #000000" fo:border-bottom="0.05pt solid #000000"/>
    </style:style>
    <style:style style:name="Tabelle4.B1" style:family="table-cell">
      <style:table-cell-properties fo:padding="0.097cm" fo:border="0.05pt solid #000000"/>
    </style:style>
    <style:style style:name="Tabelle4.A2" style:family="table-cell">
      <style:table-cell-properties fo:padding="0.097cm" fo:border-left="0.05pt solid #000000" fo:border-right="none" fo:border-top="none" fo:border-bottom="0.05pt solid #000000"/>
    </style:style>
    <style:style style:name="Tabelle4.B2" style:family="table-cell">
      <style:table-cell-properties fo:padding="0.097cm" fo:border-left="0.05pt solid #000000" fo:border-right="0.05pt solid #000000" fo:border-top="none" fo:border-bottom="0.05pt solid #000000"/>
    </style:style>
    <style:style style:name="Tabelle5" style:family="table">
      <style:table-properties style:width="17cm" table:align="margins"/>
    </style:style>
    <style:style style:name="Tabelle5.A" style:family="table-column">
      <style:table-column-properties style:column-width="15.143cm" style:rel-column-width="58374*"/>
    </style:style>
    <style:style style:name="Tabelle5.B" style:family="table-column">
      <style:table-column-properties style:column-width="1.857cm" style:rel-column-width="7161*"/>
    </style:style>
    <style:style style:name="Tabelle5.A1" style:family="table-cell">
      <style:table-cell-properties fo:padding="0.097cm" fo:border-left="0.05pt solid #000000" fo:border-right="none" fo:border-top="0.05pt solid #000000" fo:border-bottom="0.05pt solid #000000"/>
    </style:style>
    <style:style style:name="Tabelle5.B1" style:family="table-cell">
      <style:table-cell-properties fo:padding="0.097cm" fo:border="0.05pt solid #000000"/>
    </style:style>
    <style:style style:name="Tabelle5.A2" style:family="table-cell">
      <style:table-cell-properties fo:padding="0.097cm" fo:border-left="0.05pt solid #000000" fo:border-right="none" fo:border-top="none" fo:border-bottom="0.05pt solid #000000"/>
    </style:style>
    <style:style style:name="Tabelle5.B2" style:family="table-cell">
      <style:table-cell-properties fo:padding="0.097cm" fo:border-left="0.05pt solid #000000" fo:border-right="0.05pt solid #000000" fo:border-top="none" fo:border-bottom="0.05pt solid #000000"/>
    </style:style>
    <style:style style:name="Tabelle6" style:family="table">
      <style:table-properties style:width="17cm" table:align="margins"/>
    </style:style>
    <style:style style:name="Tabelle6.A" style:family="table-column">
      <style:table-column-properties style:column-width="15.143cm" style:rel-column-width="58374*"/>
    </style:style>
    <style:style style:name="Tabelle6.B" style:family="table-column">
      <style:table-column-properties style:column-width="1.857cm" style:rel-column-width="7161*"/>
    </style:style>
    <style:style style:name="Tabelle6.A1" style:family="table-cell">
      <style:table-cell-properties fo:padding="0.097cm" fo:border-left="0.05pt solid #000000" fo:border-right="none" fo:border-top="0.05pt solid #000000" fo:border-bottom="0.05pt solid #000000"/>
    </style:style>
    <style:style style:name="Tabelle6.B1" style:family="table-cell">
      <style:table-cell-properties fo:padding="0.097cm" fo:border="0.05pt solid #000000"/>
    </style:style>
    <style:style style:name="Tabelle6.A2" style:family="table-cell">
      <style:table-cell-properties fo:padding="0.097cm" fo:border-left="0.05pt solid #000000" fo:border-right="none" fo:border-top="none" fo:border-bottom="0.05pt solid #000000"/>
    </style:style>
    <style:style style:name="Tabelle6.B2" style:family="table-cell">
      <style:table-cell-properties fo:padding="0.097cm" fo:border-left="0.05pt solid #000000" fo:border-right="0.05pt solid #000000" fo:border-top="none" fo:border-bottom="0.05pt solid #000000"/>
    </style:style>
    <style:style style:name="Tabelle7" style:family="table">
      <style:table-properties style:width="17cm" table:align="margins"/>
    </style:style>
    <style:style style:name="Tabelle7.A" style:family="table-column">
      <style:table-column-properties style:column-width="15.143cm" style:rel-column-width="58374*"/>
    </style:style>
    <style:style style:name="Tabelle7.B" style:family="table-column">
      <style:table-column-properties style:column-width="1.857cm" style:rel-column-width="7161*"/>
    </style:style>
    <style:style style:name="Tabelle7.A1" style:family="table-cell">
      <style:table-cell-properties fo:padding="0.097cm" fo:border-left="0.05pt solid #000000" fo:border-right="none" fo:border-top="0.05pt solid #000000" fo:border-bottom="0.05pt solid #000000"/>
    </style:style>
    <style:style style:name="Tabelle7.B1" style:family="table-cell">
      <style:table-cell-properties fo:padding="0.097cm" fo:border="0.05pt solid #000000"/>
    </style:style>
    <style:style style:name="Tabelle7.A2" style:family="table-cell">
      <style:table-cell-properties fo:padding="0.097cm" fo:border-left="0.05pt solid #000000" fo:border-right="none" fo:border-top="none" fo:border-bottom="0.05pt solid #000000"/>
    </style:style>
    <style:style style:name="Tabelle7.B2" style:family="table-cell">
      <style:table-cell-properties fo:padding="0.097cm" fo:border-left="0.05pt solid #000000" fo:border-right="0.05pt solid #000000" fo:border-top="none" fo:border-bottom="0.05pt solid #000000"/>
    </style:style>
    <style:style style:name="Tabelle8" style:family="table">
      <style:table-properties style:width="17cm" table:align="margins"/>
    </style:style>
    <style:style style:name="Tabelle8.A" style:family="table-column">
      <style:table-column-properties style:column-width="15.143cm" style:rel-column-width="58374*"/>
    </style:style>
    <style:style style:name="Tabelle8.B" style:family="table-column">
      <style:table-column-properties style:column-width="1.857cm" style:rel-column-width="7161*"/>
    </style:style>
    <style:style style:name="Tabelle8.A1" style:family="table-cell">
      <style:table-cell-properties fo:padding="0.097cm" fo:border-left="0.05pt solid #000000" fo:border-right="none" fo:border-top="0.05pt solid #000000" fo:border-bottom="0.05pt solid #000000"/>
    </style:style>
    <style:style style:name="Tabelle8.B1" style:family="table-cell">
      <style:table-cell-properties fo:padding="0.097cm" fo:border="0.05pt solid #000000"/>
    </style:style>
    <style:style style:name="Tabelle8.A2" style:family="table-cell">
      <style:table-cell-properties fo:padding="0.097cm" fo:border-left="0.05pt solid #000000" fo:border-right="none" fo:border-top="none" fo:border-bottom="0.05pt solid #000000"/>
    </style:style>
    <style:style style:name="Tabelle8.B2" style:family="table-cell">
      <style:table-cell-properties fo:padding="0.097cm" fo:border-left="0.05pt solid #000000" fo:border-right="0.05pt solid #000000" fo:border-top="none" fo:border-bottom="0.05pt solid #000000"/>
    </style:style>
    <style:style style:name="Tabelle9" style:family="table">
      <style:table-properties style:width="17cm" table:align="margins"/>
    </style:style>
    <style:style style:name="Tabelle9.A" style:family="table-column">
      <style:table-column-properties style:column-width="15.143cm" style:rel-column-width="58374*"/>
    </style:style>
    <style:style style:name="Tabelle9.B" style:family="table-column">
      <style:table-column-properties style:column-width="1.857cm" style:rel-column-width="7161*"/>
    </style:style>
    <style:style style:name="Tabelle9.A1" style:family="table-cell">
      <style:table-cell-properties fo:padding="0.097cm" fo:border-left="0.05pt solid #000000" fo:border-right="none" fo:border-top="0.05pt solid #000000" fo:border-bottom="0.05pt solid #000000"/>
    </style:style>
    <style:style style:name="Tabelle9.B1" style:family="table-cell">
      <style:table-cell-properties fo:padding="0.097cm" fo:border="0.05pt solid #000000"/>
    </style:style>
    <style:style style:name="Tabelle9.A2" style:family="table-cell">
      <style:table-cell-properties fo:padding="0.097cm" fo:border-left="0.05pt solid #000000" fo:border-right="none" fo:border-top="none" fo:border-bottom="0.05pt solid #000000"/>
    </style:style>
    <style:style style:name="Tabelle9.B2" style:family="table-cell">
      <style:table-cell-properties fo:padding="0.097cm" fo:border-left="0.05pt solid #000000" fo:border-right="0.05pt solid #000000" fo:border-top="none" fo:border-bottom="0.05pt solid #000000"/>
    </style:style>
    <style:style style:name="Tabelle10" style:family="table">
      <style:table-properties style:width="17cm" table:align="margins"/>
    </style:style>
    <style:style style:name="Tabelle10.A" style:family="table-column">
      <style:table-column-properties style:column-width="15.143cm" style:rel-column-width="58374*"/>
    </style:style>
    <style:style style:name="Tabelle10.B" style:family="table-column">
      <style:table-column-properties style:column-width="1.857cm" style:rel-column-width="7161*"/>
    </style:style>
    <style:style style:name="Tabelle10.A1" style:family="table-cell">
      <style:table-cell-properties fo:padding="0.097cm" fo:border-left="0.05pt solid #000000" fo:border-right="none" fo:border-top="0.05pt solid #000000" fo:border-bottom="0.05pt solid #000000"/>
    </style:style>
    <style:style style:name="Tabelle10.B1" style:family="table-cell">
      <style:table-cell-properties fo:padding="0.097cm" fo:border="0.05pt solid #000000"/>
    </style:style>
    <style:style style:name="Tabelle10.A2" style:family="table-cell">
      <style:table-cell-properties fo:padding="0.097cm" fo:border-left="0.05pt solid #000000" fo:border-right="none" fo:border-top="none" fo:border-bottom="0.05pt solid #000000"/>
    </style:style>
    <style:style style:name="Tabelle10.B2" style:family="table-cell">
      <style:table-cell-properties fo:padding="0.097cm" fo:border-left="0.05pt solid #000000" fo:border-right="0.05pt solid #000000" fo:border-top="none" fo:border-bottom="0.05pt solid #000000"/>
    </style:style>
    <style:style style:name="Tabelle11" style:family="table">
      <style:table-properties style:width="17cm" table:align="margins"/>
    </style:style>
    <style:style style:name="Tabelle11.A" style:family="table-column">
      <style:table-column-properties style:column-width="15.143cm" style:rel-column-width="58374*"/>
    </style:style>
    <style:style style:name="Tabelle11.B" style:family="table-column">
      <style:table-column-properties style:column-width="1.857cm" style:rel-column-width="7161*"/>
    </style:style>
    <style:style style:name="Tabelle11.A1" style:family="table-cell">
      <style:table-cell-properties fo:padding="0.097cm" fo:border-left="0.05pt solid #000000" fo:border-right="none" fo:border-top="0.05pt solid #000000" fo:border-bottom="0.05pt solid #000000"/>
    </style:style>
    <style:style style:name="Tabelle11.B1" style:family="table-cell">
      <style:table-cell-properties fo:padding="0.097cm" fo:border="0.05pt solid #000000"/>
    </style:style>
    <style:style style:name="Tabelle11.A2" style:family="table-cell">
      <style:table-cell-properties fo:padding="0.097cm" fo:border-left="0.05pt solid #000000" fo:border-right="none" fo:border-top="none" fo:border-bottom="0.05pt solid #000000"/>
    </style:style>
    <style:style style:name="Tabelle11.B2" style:family="table-cell">
      <style:table-cell-properties fo:padding="0.097cm" fo:border-left="0.05pt solid #000000" fo:border-right="0.05pt solid #000000" fo:border-top="none" fo:border-bottom="0.05pt solid #000000"/>
    </style:style>
    <style:style style:name="Tabelle12" style:family="table">
      <style:table-properties style:width="17cm" table:align="margins"/>
    </style:style>
    <style:style style:name="Tabelle12.A" style:family="table-column">
      <style:table-column-properties style:column-width="15.143cm" style:rel-column-width="58374*"/>
    </style:style>
    <style:style style:name="Tabelle12.B" style:family="table-column">
      <style:table-column-properties style:column-width="1.857cm" style:rel-column-width="7161*"/>
    </style:style>
    <style:style style:name="Tabelle12.A1" style:family="table-cell">
      <style:table-cell-properties fo:padding="0.097cm" fo:border-left="0.05pt solid #000000" fo:border-right="none" fo:border-top="0.05pt solid #000000" fo:border-bottom="0.05pt solid #000000"/>
    </style:style>
    <style:style style:name="Tabelle12.B1" style:family="table-cell">
      <style:table-cell-properties fo:padding="0.097cm" fo:border="0.05pt solid #000000"/>
    </style:style>
    <style:style style:name="Tabelle12.A2" style:family="table-cell">
      <style:table-cell-properties fo:padding="0.097cm" fo:border-left="0.05pt solid #000000" fo:border-right="none" fo:border-top="none" fo:border-bottom="0.05pt solid #000000"/>
    </style:style>
    <style:style style:name="Tabelle12.B2" style:family="table-cell">
      <style:table-cell-properties fo:padding="0.097cm" fo:border-left="0.05pt solid #000000" fo:border-right="0.05pt solid #000000" fo:border-top="none" fo:border-bottom="0.05pt solid #000000"/>
    </style:style>
    <style:style style:name="Tabelle13" style:family="table">
      <style:table-properties style:width="17cm" table:align="margins"/>
    </style:style>
    <style:style style:name="Tabelle13.A" style:family="table-column">
      <style:table-column-properties style:column-width="15.143cm" style:rel-column-width="58374*"/>
    </style:style>
    <style:style style:name="Tabelle13.B" style:family="table-column">
      <style:table-column-properties style:column-width="1.857cm" style:rel-column-width="7161*"/>
    </style:style>
    <style:style style:name="Tabelle13.A1" style:family="table-cell">
      <style:table-cell-properties fo:padding="0.097cm" fo:border-left="0.05pt solid #000000" fo:border-right="none" fo:border-top="0.05pt solid #000000" fo:border-bottom="0.05pt solid #000000"/>
    </style:style>
    <style:style style:name="Tabelle13.B1" style:family="table-cell">
      <style:table-cell-properties fo:padding="0.097cm" fo:border="0.05pt solid #000000"/>
    </style:style>
    <style:style style:name="Tabelle13.A2" style:family="table-cell">
      <style:table-cell-properties fo:padding="0.097cm" fo:border-left="0.05pt solid #000000" fo:border-right="none" fo:border-top="none" fo:border-bottom="0.05pt solid #000000"/>
    </style:style>
    <style:style style:name="Tabelle13.B2" style:family="table-cell">
      <style:table-cell-properties fo:padding="0.097cm" fo:border-left="0.05pt solid #000000" fo:border-right="0.05pt solid #000000" fo:border-top="none" fo:border-bottom="0.05pt solid #000000"/>
    </style:style>
    <style:style style:name="Tabelle14" style:family="table">
      <style:table-properties style:width="17cm" table:align="margins"/>
    </style:style>
    <style:style style:name="Tabelle14.A" style:family="table-column">
      <style:table-column-properties style:column-width="15.143cm" style:rel-column-width="58374*"/>
    </style:style>
    <style:style style:name="Tabelle14.B" style:family="table-column">
      <style:table-column-properties style:column-width="1.857cm" style:rel-column-width="7161*"/>
    </style:style>
    <style:style style:name="Tabelle14.A1" style:family="table-cell">
      <style:table-cell-properties fo:padding="0.097cm" fo:border-left="0.05pt solid #000000" fo:border-right="none" fo:border-top="0.05pt solid #000000" fo:border-bottom="0.05pt solid #000000"/>
    </style:style>
    <style:style style:name="Tabelle14.B1" style:family="table-cell">
      <style:table-cell-properties fo:padding="0.097cm" fo:border="0.05pt solid #000000"/>
    </style:style>
    <style:style style:name="Tabelle14.A2" style:family="table-cell">
      <style:table-cell-properties fo:padding="0.097cm" fo:border-left="0.05pt solid #000000" fo:border-right="none" fo:border-top="none" fo:border-bottom="0.05pt solid #000000"/>
    </style:style>
    <style:style style:name="Tabelle14.B2" style:family="table-cell">
      <style:table-cell-properties fo:padding="0.097cm" fo:border-left="0.05pt solid #000000" fo:border-right="0.05pt solid #000000" fo:border-top="none" fo:border-bottom="0.05pt solid #000000"/>
    </style:style>
    <style:style style:name="Tabelle15" style:family="table">
      <style:table-properties style:width="17cm" table:align="margins"/>
    </style:style>
    <style:style style:name="Tabelle15.A" style:family="table-column">
      <style:table-column-properties style:column-width="15.143cm" style:rel-column-width="58374*"/>
    </style:style>
    <style:style style:name="Tabelle15.B" style:family="table-column">
      <style:table-column-properties style:column-width="1.857cm" style:rel-column-width="7161*"/>
    </style:style>
    <style:style style:name="Tabelle15.A1" style:family="table-cell">
      <style:table-cell-properties fo:padding="0.097cm" fo:border-left="0.05pt solid #000000" fo:border-right="none" fo:border-top="0.05pt solid #000000" fo:border-bottom="0.05pt solid #000000"/>
    </style:style>
    <style:style style:name="Tabelle15.B1" style:family="table-cell">
      <style:table-cell-properties fo:padding="0.097cm" fo:border="0.05pt solid #000000"/>
    </style:style>
    <style:style style:name="Tabelle15.A2" style:family="table-cell">
      <style:table-cell-properties fo:padding="0.097cm" fo:border-left="0.05pt solid #000000" fo:border-right="none" fo:border-top="none" fo:border-bottom="0.05pt solid #000000"/>
    </style:style>
    <style:style style:name="Tabelle15.B2" style:family="table-cell">
      <style:table-cell-properties fo:padding="0.097cm" fo:border-left="0.05pt solid #000000" fo:border-right="0.05pt solid #000000" fo:border-top="none" fo:border-bottom="0.05pt solid #000000"/>
    </style:style>
    <style:style style:name="Tabelle17" style:family="table">
      <style:table-properties style:width="17cm" table:align="margins"/>
    </style:style>
    <style:style style:name="Tabelle17.A" style:family="table-column">
      <style:table-column-properties style:column-width="17cm" style:rel-column-width="65535*"/>
    </style:style>
    <style:style style:name="Tabelle17.A1" style:family="table-cell">
      <style:table-cell-properties fo:padding="0.097cm" fo:border-left="0.05pt solid #000000" fo:border-right="none" fo:border-top="0.05pt solid #000000" fo:border-bottom="0.05pt solid #000000"/>
    </style:style>
    <style:style style:name="Tabelle17.A2" style:family="table-cell">
      <style:table-cell-properties fo:padding="0.097cm" fo:border-left="0.05pt solid #000000" fo:border-right="none" fo:border-top="none" fo:border-bottom="0.05pt solid #000000"/>
    </style:style>
    <style:style style:name="Tabelle18" style:family="table">
      <style:table-properties style:width="17cm" table:align="margins"/>
    </style:style>
    <style:style style:name="Tabelle18.A" style:family="table-column">
      <style:table-column-properties style:column-width="17cm" style:rel-column-width="65535*"/>
    </style:style>
    <style:style style:name="Tabelle18.A1" style:family="table-cell">
      <style:table-cell-properties fo:padding="0.097cm" fo:border-left="0.05pt solid #000000" fo:border-right="none" fo:border-top="0.05pt solid #000000" fo:border-bottom="0.05pt solid #000000"/>
    </style:style>
    <style:style style:name="Tabelle18.A2" style:family="table-cell">
      <style:table-cell-properties fo:padding="0.097cm" fo:border-left="0.05pt solid #000000" fo:border-right="none" fo:border-top="none" fo:border-bottom="0.05pt solid #000000"/>
    </style:style>
    <style:style style:name="P1" style:family="paragraph" style:parent-style-name="Standard">
      <style:paragraph-properties>
        <style:tab-stops>
          <style:tab-stop style:position="1.136cm" style:type="char" style:char=","/>
        </style:tab-stops>
      </style:paragraph-properties>
    </style:style>
    <style:style style:name="P2" style:family="paragraph" style:parent-style-name="Standard">
      <style:paragraph-properties>
        <style:tab-stops>
          <style:tab-stop style:position="1.168cm" style:type="char" style:char=","/>
        </style:tab-stops>
      </style:paragraph-properties>
    </style:style>
    <style:style style:name="P3" style:family="paragraph" style:parent-style-name="Standard">
      <style:text-properties fo:font-weight="bold" style:font-weight-asian="bold" style:font-weight-complex="bold"/>
    </style:style>
    <style:style style:name="P4" style:family="paragraph" style:parent-style-name="Standard">
      <style:paragraph-properties>
        <style:tab-stops>
          <style:tab-stop style:position="1.168cm" style:type="char" style:char=","/>
        </style:tab-stops>
      </style:paragraph-properties>
      <style:text-properties fo:font-weight="bold" style:font-weight-asian="bold" style:font-weight-complex="bold"/>
    </style:style>
    <style:style style:name="P5" style:family="paragraph" style:parent-style-name="Standard">
      <style:paragraph-properties>
        <style:tab-stops>
          <style:tab-stop style:position="1.168cm" style:type="char" style:char=","/>
        </style:tab-stops>
      </style:paragraph-properties>
      <style:text-properties fo:font-style="italic" style:font-style-asian="italic" style:font-style-complex="italic"/>
    </style:style>
    <style:style style:name="P6" style:family="paragraph" style:parent-style-name="Standard">
      <style:text-properties fo:font-style="italic" fo:font-weight="bold" style:font-style-asian="italic" style:font-weight-asian="bold" style:font-style-complex="italic" style:font-weight-complex="bold"/>
    </style:style>
    <style:style style:name="P7" style:family="paragraph" style:parent-style-name="Standard">
      <style:paragraph-properties>
        <style:tab-stops>
          <style:tab-stop style:position="1.168cm" style:type="char" style:char=","/>
        </style:tab-stops>
      </style:paragraph-properties>
      <style:text-properties fo:font-style="italic" fo:font-weight="bold" style:font-style-asian="italic" style:font-weight-asian="bold" style:font-style-complex="italic" style:font-weight-complex="bold"/>
    </style:style>
    <style:style style:name="P8" style:family="paragraph" style:parent-style-name="Standard">
      <style:text-properties fo:font-style="normal" style:font-style-asian="normal" style:font-style-complex="normal"/>
    </style:style>
    <style:style style:name="P9" style:family="paragraph" style:parent-style-name="Standard">
      <style:paragraph-properties>
        <style:tab-stops>
          <style:tab-stop style:position="1.168cm" style:type="char" style:char=","/>
        </style:tab-stops>
      </style:paragraph-properties>
      <style:text-properties fo:font-style="normal" style:font-style-asian="normal" style:font-style-complex="normal"/>
    </style:style>
    <style:style style:name="P10" style:family="paragraph" style:parent-style-name="Standard">
      <style:text-properties fo:font-style="normal" fo:font-weight="bold" style:font-style-asian="normal" style:font-weight-asian="bold" style:font-style-complex="normal" style:font-weight-complex="bold"/>
    </style:style>
    <style:style style:name="P11" style:family="paragraph" style:parent-style-name="Standard">
      <style:paragraph-properties>
        <style:tab-stops>
          <style:tab-stop style:position="1.168cm" style:type="char" style:char=","/>
        </style:tab-stops>
      </style:paragraph-properties>
      <style:text-properties fo:font-style="normal" fo:font-weight="bold" style:font-style-asian="normal" style:font-weight-asian="bold" style:font-style-complex="normal" style:font-weight-complex="bold"/>
    </style:style>
    <style:style style:name="P12" style:family="paragraph" style:parent-style-name="Standard">
      <style:paragraph-properties>
        <style:tab-stops>
          <style:tab-stop style:position="1.432cm" style:type="char" style:char=","/>
        </style:tab-stops>
      </style:paragraph-properties>
    </style:style>
    <style:style style:name="P13" style:family="paragraph" style:parent-style-name="Standard">
      <style:paragraph-properties>
        <style:tab-stops>
          <style:tab-stop style:position="1.526cm" style:type="char" style:char=","/>
        </style:tab-stops>
      </style:paragraph-properties>
    </style:style>
    <style:style style:name="P14" style:family="paragraph" style:parent-style-name="Standard">
      <style:text-properties officeooo:paragraph-rsid="0001ccc2"/>
    </style:style>
    <style:style style:name="P15" style:family="paragraph" style:parent-style-name="Contents_20_1">
      <style:paragraph-properties>
        <style:tab-stops>
          <style:tab-stop style:position="17cm" style:type="right" style:leader-style="dotted" style:leader-text="."/>
        </style:tab-stops>
      </style:paragraph-properties>
    </style:style>
    <style:style style:name="P16" style:family="paragraph" style:parent-style-name="Heading_20_2">
      <style:text-properties officeooo:paragraph-rsid="0001ccc2"/>
    </style:style>
    <style:style style:name="P17" style:family="paragraph" style:parent-style-name="Heading_20_2">
      <style:text-properties officeooo:paragraph-rsid="000408ac"/>
    </style:style>
    <style:style style:name="P18" style:family="paragraph" style:parent-style-name="Heading_20_2">
      <style:text-properties officeooo:paragraph-rsid="0007333f"/>
    </style:style>
    <style:style style:name="P19" style:family="paragraph" style:parent-style-name="Contents_20_2">
      <style:paragraph-properties>
        <style:tab-stops>
          <style:tab-stop style:position="16.501cm" style:type="right" style:leader-style="dotted" style:leader-text="."/>
        </style:tab-stops>
      </style:paragraph-properties>
    </style:style>
    <style:style style:name="P20" style:family="paragraph" style:parent-style-name="Standard">
      <style:text-properties officeooo:paragraph-rsid="000408ac"/>
    </style:style>
    <style:style style:name="P21" style:family="paragraph" style:parent-style-name="Standard">
      <style:text-properties officeooo:paragraph-rsid="0007333f"/>
    </style:style>
    <style:style style:name="P22" style:family="paragraph" style:parent-style-name="Text_20_body" style:list-style-name="L1"/>
    <style:style style:name="P23" style:family="paragraph" style:parent-style-name="Text_20_body" style:list-style-name="L2"/>
    <style:style style:name="P24" style:family="paragraph" style:parent-style-name="Text_20_body" style:list-style-name="L1">
      <style:paragraph-properties fo:margin-top="0cm" fo:margin-bottom="0cm" style:contextual-spacing="false"/>
    </style:style>
    <style:style style:name="P25" style:family="paragraph" style:parent-style-name="Text_20_body" style:list-style-name="L1">
      <style:paragraph-properties fo:margin-top="0cm" fo:margin-bottom="0cm" style:contextual-spacing="false"/>
      <style:text-properties officeooo:paragraph-rsid="00078064"/>
    </style:style>
    <style:style style:name="P26" style:family="paragraph" style:parent-style-name="Text_20_body" style:list-style-name="L1">
      <style:paragraph-properties fo:margin-top="0cm" fo:margin-bottom="0cm" style:contextual-spacing="false"/>
      <style:text-properties officeooo:paragraph-rsid="000bbca2"/>
    </style:style>
    <style:style style:name="P27" style:family="paragraph" style:parent-style-name="Text_20_body" style:list-style-name="L1">
      <style:paragraph-properties fo:margin-top="0cm" fo:margin-bottom="0cm" style:contextual-spacing="false"/>
      <style:text-properties officeooo:paragraph-rsid="000bcae9"/>
    </style:style>
    <style:style style:name="P28" style:family="paragraph" style:parent-style-name="Text_20_body" style:list-style-name="L2">
      <style:paragraph-properties fo:margin-top="0cm" fo:margin-bottom="0cm" style:contextual-spacing="false"/>
    </style:style>
    <style:style style:name="P29" style:family="paragraph" style:parent-style-name="Text_20_body" style:list-style-name="L2">
      <style:paragraph-properties fo:margin-top="0cm" fo:margin-bottom="0cm" style:contextual-spacing="false"/>
      <style:text-properties officeooo:paragraph-rsid="00078064"/>
    </style:style>
    <style:style style:name="P30" style:family="paragraph" style:parent-style-name="Text_20_body" style:list-style-name="L2">
      <style:paragraph-properties fo:margin-top="0cm" fo:margin-bottom="0cm" style:contextual-spacing="false"/>
      <style:text-properties officeooo:paragraph-rsid="0008e69b"/>
    </style:style>
    <style:style style:name="P31" style:family="paragraph" style:parent-style-name="Text_20_body">
      <style:paragraph-properties fo:margin-top="0.199cm" fo:margin-bottom="0.21cm" style:contextual-spacing="false"/>
      <style:text-properties officeooo:paragraph-rsid="000408ac"/>
    </style:style>
    <style:style style:name="T1" style:family="text">
      <style:text-properties fo:font-style="italic" style:font-style-asian="italic" style:font-style-complex="italic"/>
    </style:style>
    <style:style style:name="T2" style:family="text">
      <style:text-properties style:text-position="super 58%" style:font-size-asian="10.5pt"/>
    </style:style>
    <style:style style:name="T3" style:family="text">
      <style:text-properties officeooo:rsid="0001ccc2"/>
    </style:style>
    <style:style style:name="T4" style:family="text">
      <style:text-properties officeooo:rsid="0002fa3f"/>
    </style:style>
    <style:style style:name="T5" style:family="text">
      <style:text-properties officeooo:rsid="000408ac"/>
    </style:style>
    <style:style style:name="T6" style:family="text">
      <style:text-properties officeooo:rsid="000489d2"/>
    </style:style>
    <style:style style:name="T7" style:family="text">
      <style:text-properties officeooo:rsid="000611e6"/>
    </style:style>
    <style:style style:name="T8" style:family="text">
      <style:text-properties officeooo:rsid="00078064"/>
    </style:style>
    <style:style style:name="T9" style:family="text">
      <style:text-properties officeooo:rsid="0008e69b"/>
    </style:style>
    <style:style style:name="T10" style:family="text">
      <style:text-properties officeooo:rsid="00097523"/>
    </style:style>
    <style:style style:name="T11" style:family="text">
      <style:text-properties officeooo:rsid="000a9ad6"/>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Contents_20_Heading">Inhaltsverzeichnis</text:p>
          </text:index-title>
          <text:p text:style-name="P15"><text:a xlink:type="simple" xlink:href="#__RefHeading__924_2059083690" text:style-name="Index_20_Link" text:visited-style-name="Index_20_Link">Vorschlag zur Antragsreihenfolge auf dem LPT 2012.3 Hessen<text:tab/>1</text:a></text:p>
          <text:p text:style-name="P19"><text:a xlink:type="simple" xlink:href="#__RefHeading__3421_309990284" text:style-name="Index_20_Link" text:visited-style-name="Index_20_Link">Konsolidierungsanträge zum Programm<text:tab/>1</text:a></text:p>
          <text:p text:style-name="P19"><text:a xlink:type="simple" xlink:href="#__RefHeading__928_2059083690" text:style-name="Index_20_Link" text:visited-style-name="Index_20_Link">Top 10 - Programmänderungsanträge<text:tab/>1</text:a></text:p>
          <text:p text:style-name="P19"><text:a xlink:type="simple" xlink:href="#__RefHeading__934_2059083690" text:style-name="Index_20_Link" text:visited-style-name="Index_20_Link">Programmänderungsanträge<text:tab/>2</text:a></text:p>
          <text:p text:style-name="P19"><text:a xlink:type="simple" xlink:href="#__RefHeading__3423_309990284" text:style-name="Index_20_Link" text:visited-style-name="Index_20_Link">Satzungsänderungsanträge<text:tab/>5</text:a></text:p>
          <text:p text:style-name="P19"><text:a xlink:type="simple" xlink:href="#__RefHeading__3425_309990284" text:style-name="Index_20_Link" text:visited-style-name="Index_20_Link">Sonstige Anträge I<text:tab/>5</text:a></text:p>
          <text:p text:style-name="P19"><text:a xlink:type="simple" xlink:href="#__RefHeading__969_1753162556" text:style-name="Index_20_Link" text:visited-style-name="Index_20_Link">Sonstige Anträge II<text:tab/>5</text:a></text:p>
          <text:p text:style-name="P15"><text:a xlink:type="simple" xlink:href="#__RefHeading__981_1753162556" text:style-name="Index_20_Link" text:visited-style-name="Index_20_Link">Vorschlag zur Tagesordnung auf dem LPT 2012.3 Hessen<text:tab/>5</text:a></text:p>
          <text:p text:style-name="P19"><text:a xlink:type="simple" xlink:href="#__RefHeading__983_1753162556" text:style-name="Index_20_Link" text:visited-style-name="Index_20_Link">Samstag, der 08. Dezember 2012<text:tab/>5</text:a></text:p>
          <text:p text:style-name="P19"><text:a xlink:type="simple" xlink:href="#__RefHeading__985_1753162556" text:style-name="Index_20_Link" text:visited-style-name="Index_20_Link">Sonntag, der 09. Dezember 2012<text:tab/>6</text:a></text:p>
        </text:index-body>
      </text:table-of-content>
      <text:h text:style-name="Heading_20_1" text:outline-level="1"><text:bookmark-start text:name="__RefHeading__924_2059083690"/>Vorschlag zur Antragsreihenfolge auf dem LPT 2012.3 Hessen<text:bookmark-end text:name="__RefHeading__924_2059083690"/></text:h>
      <text:p text:style-name="Text_20_body">Dieser Vorschlag hält sich an die Ergebnisse der zuvor durchgeführten Umfrage zur Antragsreihenfolge. Bei dieser Umfrage haben 227 Mitglieder teilgenommen. Sie haben mehrheitlich (139 Piraten, 61,23%) dafür gestimmt, zuerst die Top 10 der beliebtesten Einzelanträge <text:s/>und danach die beliebtesten Themenbereichen zu behandeln.</text:p>
      <table:table table:name="Tabelle1" table:style-name="Tabelle1">
        <table:table-column table:style-name="Tabelle1.A"/>
        <table:table-column table:style-name="Tabelle1.B"/>
        <table:table-column table:style-name="Tabelle1.C"/>
        <table:table-row>
          <table:table-cell table:style-name="Tabelle1.A1" office:value-type="string">
            <text:p text:style-name="Standard">Themenfelder</text:p>
          </table:table-cell>
          <table:table-cell table:style-name="Tabelle1.A1" office:value-type="string">
            <text:p text:style-name="P12">88</text:p>
          </table:table-cell>
          <table:table-cell table:style-name="Tabelle1.C1" office:value-type="string">
            <text:p text:style-name="P13">38.77%</text:p>
          </table:table-cell>
        </table:table-row>
        <table:table-row>
          <table:table-cell table:style-name="Tabelle1.A2" office:value-type="string">
            <text:p text:style-name="Standard">Beliebteste Einzelanträge</text:p>
          </table:table-cell>
          <table:table-cell table:style-name="Tabelle1.A2" office:value-type="string">
            <text:p text:style-name="P12">46</text:p>
          </table:table-cell>
          <table:table-cell table:style-name="Tabelle1.C2" office:value-type="string">
            <text:p text:style-name="P13">20.26%</text:p>
          </table:table-cell>
        </table:table-row>
        <table:table-row>
          <table:table-cell table:style-name="Tabelle1.A2" office:value-type="string">
            <text:p text:style-name="Standard">Top 10 der beliebtesten Einzelanträge, danach Themenfelder</text:p>
          </table:table-cell>
          <table:table-cell table:style-name="Tabelle1.A2" office:value-type="string">
            <text:p text:style-name="P12">139</text:p>
          </table:table-cell>
          <table:table-cell table:style-name="Tabelle1.C2" office:value-type="string">
            <text:p text:style-name="P13">61.23%</text:p>
          </table:table-cell>
        </table:table-row>
      </table:table>
      <text:p text:style-name="P31">Die Umfrage hat ausschließlich Programmänderungsanträge abgefragt. Satzungsänderungsanträge und sonstige Anträge sind in diesem Vorschlag durch die Antragskommission eingefügt. <text:span text:style-name="T5">Auf dem Landesparteitag werden dann noch mehrere Optionen abgefragt, dazu gehören die Option keine Satzungsänderungsanträge zu behandeln sowie die Option, jeden Themenblock zeitlich mit Verlängerungsoption zu begrenzen und beim Erreichen des Endes wieder mit dem ersten Themenblock zu beginnen.</text:span><text:span text:style-name="T7"> Dringlichkeitsanträge sollen zwischen jedem Themenblock möglich sein.</text:span></text:p>
      <text:p text:style-name="P31"><text:span text:style-name="T5">Aus der Umfrage</text:span> ergibt sich folgende Reihenfolge für die Antragsbehandlung<text:span text:style-name="T5">:</text:span></text:p>
      <text:h text:style-name="P16" text:outline-level="2"><text:bookmark-start text:name="__RefHeading__3421_309990284"/><text:span text:style-name="T3">Konsolidierungsanträge zum Programm</text:span><text:bookmark-end text:name="__RefHeading__3421_309990284"/></text:h>
      <table:table table:name="Tabelle20" table:style-name="Tabelle20">
        <table:table-column table:style-name="Tabelle20.A"/>
        <table:table-row>
          <table:table-cell table:style-name="Tabelle20.A1" office:value-type="string">
            <text:p text:style-name="P14">Antrag<text:span text:style-name="T5"> (Konsolidierungsanträge waren nicht Teil der Umfrage)</text:span></text:p>
          </table:table-cell>
        </table:table-row>
        <table:table-row>
          <table:table-cell table:style-name="Tabelle20.A2" office:value-type="string">
            <text:p text:style-name="P14"><text:a xlink:type="simple" xlink:href="https://wiki.piratenpartei.de/HE:Landesparteitage/2012.3/Anträge#PA-015:_Programm-Best.C3.A4tigungs-Antrag" office:target-frame-name="_blank" xlink:show="new"><text:span text:style-name="T4">PA-015: Programm-Bestätigungs-Antrag (1 Antrag)</text:span></text:a> </text:p>
          </table:table-cell>
        </table:table-row>
        <table:table-row>
          <table:table-cell table:style-name="Tabelle20.A2" office:value-type="string">
            <text:p text:style-name="P14"><text:a xlink:type="simple" xlink:href="https://wiki.piratenpartei.de/HE:Landesparteitage/2012.3/Anträge#PA-016.28-X.29_Zusammenfassen_der_Kapitel_.22Mehr_Demokratie.22_und_.22Direkte_Demokratie.22_zum_Kapitel_.22Mehr_und_direktere_Demokratie.22" office:target-frame-name="_blank" xlink:show="new"><text:span text:style-name="T4">PA-016(-X) Zusammenfassen der Kapitel "Mehr Demokratie" und "Direkte Demokratie" zum Kapitel "Mehr und direktere Demokratie" (14 Anträge)</text:span></text:a></text:p>
          </table:table-cell>
        </table:table-row>
        <table:table-row>
          <table:table-cell table:style-name="Tabelle20.A2" office:value-type="string">
            <text:p text:style-name="P14"><text:a xlink:type="simple" xlink:href="https://wiki.piratenpartei.de/HE:Landesparteitage/2012.3/Anträge#PA-017.28-X.29_Transformieren_des_Kapitels_.22Informationsfreiheit_und_Transparenz.22_in_das_erweiterte_Kapitel_.22Transparenter_Staat.22" office:target-frame-name="_blank" xlink:show="new"><text:span text:style-name="T4">PA-017(-X) Transformieren des Kapitels "Informationsfreiheit und Transparenz" in das erweiterte Kapitel "Transparenter Staat" (9 Anträge)</text:span></text:a></text:p>
          </table:table-cell>
        </table:table-row>
      </table:table>
      <text:h text:style-name="P16" text:outline-level="2"><text:bookmark-start text:name="__RefHeading__928_2059083690"/><text:span text:style-name="T6">Top 10 - </text:span>Programmänderungsanträge<text:bookmark-end text:name="__RefHeading__928_2059083690"/></text:h>
      <table:table table:name="Tabelle2" table:style-name="Tabelle2">
        <table:table-column table:style-name="Tabelle2.A"/>
        <table:table-column table:style-name="Tabelle2.B"/>
        <table:table-row>
          <table:table-cell table:style-name="Tabelle2.A1" office:value-type="string">
            <text:p text:style-name="Standard">Antrag (Top 10 der Einzelanträge)</text:p>
          </table:table-cell>
          <table:table-cell table:style-name="Tabelle2.B1" office:value-type="string">
            <text:p text:style-name="P1">Stimmen</text:p>
          </table:table-cell>
        </table:table-row>
        <table:table-row>
          <table:table-cell table:style-name="Tabelle2.A2" office:value-type="string">
            <text:p text:style-name="Standard"><text:a xlink:type="simple" xlink:href="https://wiki.piratenpartei.de/HE:Landesparteitage/2012.3/Anträge#PA-025-02_Das_Verh.C3.A4ltnis_von_Einwohner_und_Staat_-_Datenschutz" office:target-frame-name="_blank" xlink:show="new">PA-025-02: Datenübermittlung an Dritte und Datenschutz (1 Antrag)</text:a></text:p>
          </table:table-cell>
          <table:table-cell table:style-name="Tabelle2.B2" office:value-type="string">
            <text:p text:style-name="P1">650</text:p>
          </table:table-cell>
        </table:table-row>
        <table:table-row>
          <table:table-cell table:style-name="Tabelle2.A2" office:value-type="string">
            <text:p text:style-name="Standard"><text:a xlink:type="simple" xlink:href="https://wiki.piratenpartei.de/HE:Landesparteitage/2012.3/Anträge#PA-012:_Ablehnung_des_Einsatzes_sog._.22Staatstrojaner.22" office:target-frame-name="_blank" xlink:show="new">PA-012: Ablehnung des Einsatzes sog. "Staatstrojaner" (1 Antrag)</text:a></text:p>
          </table:table-cell>
          <table:table-cell table:style-name="Tabelle2.B2" office:value-type="string">
            <text:p text:style-name="P1">646</text:p>
          </table:table-cell>
        </table:table-row>
        <table:table-row>
          <table:table-cell table:style-name="Tabelle2.A2" office:value-type="string">
            <text:p text:style-name="Standard"><text:a xlink:type="simple" xlink:href="https://wiki.piratenpartei.de/HE:Landesparteitage/2012.3/Anträge#PA-013:_Unabh.C3.A4ngige_Beschwerdestelle_f.C3.BCr_Polizei-.C3.9Cbergriffe" office:target-frame-name="_blank" xlink:show="new">PA-013: Unabhängige Beschwerdestelle für Polizei-Übergriffe (1 Antrag)</text:a></text:p>
          </table:table-cell>
          <table:table-cell table:style-name="Tabelle2.B2" office:value-type="string">
            <text:p text:style-name="P1">622</text:p>
          </table:table-cell>
        </table:table-row>
        <table:table-row>
          <table:table-cell table:style-name="Tabelle2.A2" office:value-type="string">
            <text:p text:style-name="Standard"><text:a xlink:type="simple" xlink:href="https://wiki.piratenpartei.de/HE:Landesparteitage/2012.3/Anträge#PA-020.28-X.29_Kapitel_.22Energiewende.22" office:target-frame-name="_blank" xlink:show="new">PA-020: Kapitel "Energiewende" (15 Anträge)</text:a></text:p>
          </table:table-cell>
          <table:table-cell table:style-name="Tabelle2.B2" office:value-type="string">
            <text:p text:style-name="P1">600</text:p>
          </table:table-cell>
        </table:table-row>
        <text:soft-page-break/>
        <table:table-row>
          <table:table-cell table:style-name="Tabelle2.A2" office:value-type="string">
            <text:p text:style-name="Standard"><text:a xlink:type="simple" xlink:href="https://wiki.piratenpartei.de/HE:Landesparteitage/2012.3/Anträge#PA-055_Abbau_und_Verhinderung_.C3.BCberm.C3.A4.C3.9Figer_B.C3.BCrokratie" office:target-frame-name="_blank" xlink:show="new">PA-055: Abbau und Verhinderung übermäßiger Bürokratie (1 Antrag)</text:a></text:p>
          </table:table-cell>
          <table:table-cell table:style-name="Tabelle2.B2" office:value-type="string">
            <text:p text:style-name="P1">599</text:p>
          </table:table-cell>
        </table:table-row>
        <table:table-row>
          <table:table-cell table:style-name="Tabelle2.A2" office:value-type="string">
            <text:p text:style-name="Standard"><text:a xlink:type="simple" xlink:href="https://wiki.piratenpartei.de/HE:Landesparteitage/2012.3/Anträge#PA-031_Grunds.C3.A4tze_unserer_Politik" office:target-frame-name="_blank" xlink:show="new">PA-031: Grundsätze unserer Politik (1 Antrag)</text:a></text:p>
          </table:table-cell>
          <table:table-cell table:style-name="Tabelle2.B2" office:value-type="string">
            <text:p text:style-name="P1">598</text:p>
          </table:table-cell>
        </table:table-row>
        <table:table-row>
          <table:table-cell table:style-name="Tabelle2.A2" office:value-type="string">
            <text:p text:style-name="Standard"><text:a xlink:type="simple" xlink:href="https://wiki.piratenpartei.de/HE:Landesparteitage/2012.3/Anträge#PA-025-01_Das_Verh.C3.A4ltnis_von_Einwohner_und_Staat_-_Datenschutz" office:target-frame-name="_blank" xlink:show="new">PA-025-01: Daten des Einwohners bei der Meldebehörde (1 Antrag)</text:a></text:p>
          </table:table-cell>
          <table:table-cell table:style-name="Tabelle2.B2" office:value-type="string">
            <text:p text:style-name="P1">598</text:p>
          </table:table-cell>
        </table:table-row>
        <table:table-row>
          <table:table-cell table:style-name="Tabelle2.A2" office:value-type="string">
            <text:p text:style-name="Standard"><text:a xlink:type="simple" xlink:href="https://wiki.piratenpartei.de/HE:Landesparteitage/2012.3/Anträge#PA-001:_Trennung_von_Gesch.C3.A4fts-_und_Investmentbanken" office:target-frame-name="_blank" xlink:show="new">PA-001: Trennung von Geschäfts- und Investmentbanken (4 Anträge)</text:a> *<text:span text:style-name="T2">1</text:span></text:p>
          </table:table-cell>
          <table:table-cell table:style-name="Tabelle2.B2" office:value-type="string">
            <text:p text:style-name="P1">589</text:p>
          </table:table-cell>
        </table:table-row>
        <table:table-row>
          <table:table-cell table:style-name="Tabelle2.A2" office:value-type="string">
            <text:p text:style-name="Standard"><text:a xlink:type="simple" xlink:href="https://wiki.piratenpartei.de/HE:Landesparteitage/2012.3/Anträge#PA-021_Politikstil" office:target-frame-name="_blank" xlink:show="new">PA-021: Politikstil (1 Antrag)</text:a></text:p>
          </table:table-cell>
          <table:table-cell table:style-name="Tabelle2.B2" office:value-type="string">
            <text:p text:style-name="P1">588</text:p>
          </table:table-cell>
        </table:table-row>
        <table:table-row>
          <table:table-cell table:style-name="Tabelle2.A2" office:value-type="string">
            <text:p text:style-name="Standard"><text:a xlink:type="simple" xlink:href="https://wiki.piratenpartei.de/HE:Landesparteitage/2012.3/Anträge#PA-018.28-X.29_Breitbandausbau" office:target-frame-name="_blank" xlink:show="new">PA-018: Breitbandausbau (18 Anträge)</text:a></text:p>
          </table:table-cell>
          <table:table-cell table:style-name="Tabelle2.B2" office:value-type="string">
            <text:p text:style-name="P1">588</text:p>
          </table:table-cell>
        </table:table-row>
      </table:table>
      <text:p text:style-name="Standard">*<text:span text:style-name="T2">1 Zu dieser Antragsgruppe gehört der Teilantrag </text:span><text:a xlink:type="simple" xlink:href="https://wiki.piratenpartei.de/HE:Landesparteitage/2012.3/Anträge#PA-009-B:_Auftrennung_von_Finanzinstituten_in_voneinander_unabh.C3.A4ngige_Firmen_welche_durch_ihre_T.C3.A4tigkeitsfelder_definiert_werden" office:target-frame-name="_blank" xlink:show="new"><text:span text:style-name="T2">PA009-B</text:span></text:a></text:p>
      <text:p text:style-name="Standard"/>
      <table:table table:name="Tabelle16" table:style-name="Tabelle16">
        <table:table-column table:style-name="Tabelle16.A"/>
        <table:table-column table:style-name="Tabelle16.B"/>
        <table:table-row>
          <table:table-cell table:style-name="Tabelle16.A1" office:value-type="string">
            <text:p text:style-name="P8">Der folgende Antrag wurde bei der Umfrage vergessen</text:p>
          </table:table-cell>
          <table:table-cell table:style-name="Tabelle16.B1" office:value-type="string">
            <text:p text:style-name="P9">Stimmen</text:p>
          </table:table-cell>
        </table:table-row>
        <table:table-row>
          <table:table-cell table:style-name="Tabelle16.A2" office:value-type="string">
            <text:p text:style-name="Standard"><text:a xlink:type="simple" xlink:href="https://wiki.piratenpartei.de/HE:Landesparteitage/2012.3/Anträge#PA-057:_Schutz_Unbeteiligter_vor_Emissionen_aus_dem_Gebrauch_rauchbarer_Drogen" office:target-frame-name="_blank" xlink:show="new">PA-057: Schutz Unbeteiligter vor Emissionen aus dem Gebrauch rauchbarer Drogen</text:a></text:p>
          </table:table-cell>
          <table:table-cell table:style-name="Tabelle16.B2" office:value-type="string">
            <text:p text:style-name="P9">n.a.</text:p>
          </table:table-cell>
        </table:table-row>
      </table:table>
      <text:h text:style-name="P18" text:outline-level="2"><text:bookmark-start text:name="__RefHeading__934_2059083690"/>Programmänderungsanträge<text:bookmark-end text:name="__RefHeading__934_2059083690"/></text:h>
      <table:table table:name="Tabelle3" table:style-name="Tabelle3">
        <table:table-column table:style-name="Tabelle3.A"/>
        <table:table-column table:style-name="Tabelle3.B"/>
        <table:table-row>
          <table:table-cell table:style-name="Tabelle3.A1" office:value-type="string">
            <text:p text:style-name="Standard">Antrag (zunächst Themenfeld, dann Anträge)</text:p>
          </table:table-cell>
          <table:table-cell table:style-name="Tabelle3.B1" office:value-type="string">
            <text:p text:style-name="P2">Stimmen</text:p>
          </table:table-cell>
        </table:table-row>
        <table:table-row>
          <table:table-cell table:style-name="Tabelle3.A2" office:value-type="string">
            <text:p text:style-name="P3">Themenfeld 3. Datenschutz und Transparenz (7 Anträge)</text:p>
          </table:table-cell>
          <table:table-cell table:style-name="Tabelle3.B2" office:value-type="string">
            <text:p text:style-name="P4">753</text:p>
          </table:table-cell>
        </table:table-row>
        <table:table-row>
          <table:table-cell table:style-name="Tabelle3.A2" office:value-type="string">
            <text:p text:style-name="Standard"><text:span text:style-name="T1">TOP10: </text:span><text:a xlink:type="simple" xlink:href="https://wiki.piratenpartei.de/HE:Landesparteitage/2012.3/Anträge#PA-025-02_Das_Verh.C3.A4ltnis_von_Einwohner_und_Staat_-_Datenschutz" office:target-frame-name="_blank" xlink:show="new"><text:span text:style-name="T1">PA-025-02: Datenübermittlung an Dritte und Datenschutz (1 Antrag)</text:span></text:a></text:p>
          </table:table-cell>
          <table:table-cell table:style-name="Tabelle3.B2" office:value-type="string">
            <text:p text:style-name="P5">650</text:p>
          </table:table-cell>
        </table:table-row>
        <table:table-row>
          <table:table-cell table:style-name="Tabelle3.A2" office:value-type="string">
            <text:p text:style-name="Standard"><text:span text:style-name="T1">TOP10: </text:span><text:a xlink:type="simple" xlink:href="https://wiki.piratenpartei.de/HE:Landesparteitage/2012.3/Anträge#PA-025-01_Das_Verh.C3.A4ltnis_von_Einwohner_und_Staat_-_Datenschutz" office:target-frame-name="_blank" xlink:show="new"><text:span text:style-name="T1">PA-025-01: Daten des Einwohners bei der Meldebehörde (1 Antrag)</text:span></text:a></text:p>
          </table:table-cell>
          <table:table-cell table:style-name="Tabelle3.B2" office:value-type="string">
            <text:p text:style-name="P5">598</text:p>
          </table:table-cell>
        </table:table-row>
        <table:table-row>
          <table:table-cell table:style-name="Tabelle3.A2" office:value-type="string">
            <text:p text:style-name="Standard"><text:a xlink:type="simple" xlink:href="https://wiki.piratenpartei.de/HE:Landesparteitage/2012.3/Anträge#PA-033.28-X.29_.C3.84nderungen_HGO" office:target-frame-name="_blank" xlink:show="new">PA-033: Änderungen HGO (5 Anträge)</text:a></text:p>
          </table:table-cell>
          <table:table-cell table:style-name="Tabelle3.B2" office:value-type="string">
            <text:p text:style-name="P2">565</text:p>
          </table:table-cell>
        </table:table-row>
      </table:table>
      <text:p text:style-name="Standard"/>
      <text:p text:style-name="Standard"><text:bookmark-start text:name="__RefHeading__938_2059083690"/><text:bookmark-end text:name="__RefHeading__938_2059083690"/></text:p>
      <table:table table:name="Tabelle4" table:style-name="Tabelle4">
        <table:table-column table:style-name="Tabelle4.A"/>
        <table:table-column table:style-name="Tabelle4.B"/>
        <table:table-row>
          <table:table-cell table:style-name="Tabelle4.A1" office:value-type="string">
            <text:p text:style-name="P8">Antrag (zunächst Themenfeld, dann Anträge)</text:p>
          </table:table-cell>
          <table:table-cell table:style-name="Tabelle4.B1" office:value-type="string">
            <text:p text:style-name="P9">Stimmen</text:p>
          </table:table-cell>
        </table:table-row>
        <table:table-row>
          <table:table-cell table:style-name="Tabelle4.A2" office:value-type="string">
            <text:p text:style-name="P10">Themenfeld 10. Menschen- und Bürgerrechte (9 Anträge)</text:p>
          </table:table-cell>
          <table:table-cell table:style-name="Tabelle4.B2" office:value-type="string">
            <text:p text:style-name="P11">709</text:p>
          </table:table-cell>
        </table:table-row>
        <table:table-row>
          <table:table-cell table:style-name="Tabelle4.A2" office:value-type="string">
            <text:p text:style-name="P8"><text:a xlink:type="simple" xlink:href="https://wiki.piratenpartei.de/HE:Landesparteitage/2012.3/Anträge#PA-032" office:target-frame-name="_blank" xlink:show="new">PA-032: Flucht aufgrund der sexuellen und geschlechtlichen Identität ist als Asylgrund ernstzunehmen (1 Antrag)</text:a></text:p>
          </table:table-cell>
          <table:table-cell table:style-name="Tabelle4.B2" office:value-type="string">
            <text:p text:style-name="P9">496</text:p>
          </table:table-cell>
        </table:table-row>
        <table:table-row>
          <table:table-cell table:style-name="Tabelle4.A2" office:value-type="string">
            <text:p text:style-name="P8"><text:a xlink:type="simple" xlink:href="https://wiki.piratenpartei.de/HE:Landesparteitage/2012.3/Anträge#PA-005:_Kinderrechte_als_spezifische_Menschenrechte" office:target-frame-name="_blank" xlink:show="new">PA-005: Kinderrechte als spezifische Menschenrechte (3 Anträge)</text:a></text:p>
          </table:table-cell>
          <table:table-cell table:style-name="Tabelle4.B2" office:value-type="string">
            <text:p text:style-name="P9">471</text:p>
          </table:table-cell>
        </table:table-row>
        <table:table-row>
          <table:table-cell table:style-name="Tabelle4.A2" office:value-type="string">
            <text:p text:style-name="P8"><text:a xlink:type="simple" xlink:href="https://wiki.piratenpartei.de/HE:Landesparteitage/2012.3/Anträge#PA-004:_Geschlechtergleichstellung" office:target-frame-name="_blank" xlink:show="new">PA-004: Geschlechtergleichstellung (1 Antrag)</text:a></text:p>
          </table:table-cell>
          <table:table-cell table:style-name="Tabelle4.B2" office:value-type="string">
            <text:p text:style-name="P9">412</text:p>
          </table:table-cell>
        </table:table-row>
        <table:table-row>
          <table:table-cell table:style-name="Tabelle4.A2" office:value-type="string">
            <text:p text:style-name="P8"><text:a xlink:type="simple" xlink:href="https://wiki.piratenpartei.de/HE:Landesparteitage/2012.3/Anträge#PA-028_-_Keine_Grabsteine_aus_Kinderhand" office:target-frame-name="_blank" xlink:show="new">PA-028: Keine Grabsteine aus Kinderhand (1 Antrag)</text:a></text:p>
          </table:table-cell>
          <table:table-cell table:style-name="Tabelle4.B2" office:value-type="string">
            <text:p text:style-name="P9">382</text:p>
          </table:table-cell>
        </table:table-row>
        <table:table-row>
          <table:table-cell table:style-name="Tabelle4.A2" office:value-type="string">
            <text:p text:style-name="P8"><text:a xlink:type="simple" xlink:href="https://wiki.piratenpartei.de/HE:Landesparteitage/2012.3/Anträge#Senkung_des_aktiven_Wahlalters_auf_14_Jahre" office:target-frame-name="_blank" xlink:show="new">PA-023: Senkung des aktiven Wahlalters auf 14 Jahre (3 Anträge)</text:a></text:p>
          </table:table-cell>
          <table:table-cell table:style-name="Tabelle4.B2" office:value-type="string">
            <text:p text:style-name="P9">375</text:p>
          </table:table-cell>
        </table:table-row>
      </table:table>
      <text:p text:style-name="Standard"/>
      <text:p text:style-name="Standard"/>
      <table:table table:name="Tabelle5" table:style-name="Tabelle5">
        <table:table-column table:style-name="Tabelle5.A"/>
        <table:table-column table:style-name="Tabelle5.B"/>
        <table:table-row>
          <table:table-cell table:style-name="Tabelle5.A1" office:value-type="string">
            <text:p text:style-name="P8">Antrag (zunächst Themenfeld, dann Anträge)</text:p>
          </table:table-cell>
          <table:table-cell table:style-name="Tabelle5.B1" office:value-type="string">
            <text:p text:style-name="P9">Stimmen</text:p>
          </table:table-cell>
        </table:table-row>
        <table:table-row>
          <table:table-cell table:style-name="Tabelle5.A2" office:value-type="string">
            <text:p text:style-name="P3">Themenfeld 11. Soziales (18 Anträge)</text:p>
          </table:table-cell>
          <table:table-cell table:style-name="Tabelle5.B2" office:value-type="string">
            <text:p text:style-name="P11">680</text:p>
          </table:table-cell>
        </table:table-row>
        <table:table-row>
          <table:table-cell table:style-name="Tabelle5.A2" office:value-type="string">
            <text:p text:style-name="P8"><text:a xlink:type="simple" xlink:href="https://wiki.piratenpartei.de/HE:Landesparteitage/2012.3/Anträge#PA-052.28-X.29_Kapitel_.22Sozialpolitik.22" office:target-frame-name="_blank" xlink:show="new">PA-052: Kapitel "Sozialpolitik" (14 Anträge)</text:a></text:p>
          </table:table-cell>
          <table:table-cell table:style-name="Tabelle5.B2" office:value-type="string">
            <text:p text:style-name="P9">512</text:p>
          </table:table-cell>
        </table:table-row>
        <table:table-row>
          <table:table-cell table:style-name="Tabelle5.A2" office:value-type="string">
            <text:p text:style-name="P8"><text:a xlink:type="simple" xlink:href="https://wiki.piratenpartei.de/HE:Landesparteitage/2012.3/Anträge#PA-026_Verh.C3.A4ltnis_von_Landtagsabgeordneten_zu_Angestellten" office:target-frame-name="_blank" xlink:show="new">PA-026: Umstellung Altersversorgung der Landtagsabgeordneten (1 Antrag)</text:a> </text:p>
          </table:table-cell>
          <table:table-cell table:style-name="Tabelle5.B2" office:value-type="string">
            <text:p text:style-name="P9">502</text:p>
          </table:table-cell>
        </table:table-row>
        <table:table-row>
          <table:table-cell table:style-name="Tabelle5.A2" office:value-type="string">
            <text:p text:style-name="P8"><text:a xlink:type="simple" xlink:href="https://wiki.piratenpartei.de/HE:Landesparteitage/2012.3/Anträge#PA-022_Abschaffung_der_Sondervorabbesteuerung_von_Prostituierten" office:target-frame-name="_blank" xlink:show="new">PA-022: Abschaffung der Sondervorabbesteuerung von Prostituierten (1 Antrag)</text:a></text:p>
          </table:table-cell>
          <table:table-cell table:style-name="Tabelle5.B2" office:value-type="string">
            <text:p text:style-name="P9">445</text:p>
          </table:table-cell>
        </table:table-row>
        <table:table-row>
          <table:table-cell table:style-name="Tabelle5.A2" office:value-type="string">
            <text:p text:style-name="P8"><text:a xlink:type="simple" xlink:href="https://wiki.piratenpartei.de/HE:Landesparteitage/2012.3/Anträge#PA-054_Sanktionsmoratorium" office:target-frame-name="_blank" xlink:show="new">PA-054: Sanktionsmoratorium (1 Antrag)</text:a></text:p>
          </table:table-cell>
          <table:table-cell table:style-name="Tabelle5.B2" office:value-type="string">
            <text:p text:style-name="P9">436</text:p>
          </table:table-cell>
        </table:table-row>
        <table:table-row>
          <table:table-cell table:style-name="Tabelle5.A2" office:value-type="string">
            <text:p text:style-name="P8"><text:a xlink:type="simple" xlink:href="https://wiki.piratenpartei.de/HE:Landesparteitage/2012.3/Anträge#PA-053_Kulturticket" office:target-frame-name="_blank" xlink:show="new">PA-053: Kulturticket (1 Antrag)</text:a></text:p>
          </table:table-cell>
          <table:table-cell table:style-name="Tabelle5.B2" office:value-type="string">
            <text:p text:style-name="P9">421</text:p>
          </table:table-cell>
        </table:table-row>
      </table:table>
      <text:p text:style-name="Standard"/>
      <text:p text:style-name="Standard"/>
      <table:table table:name="Tabelle6" table:style-name="Tabelle6">
        <table:table-column table:style-name="Tabelle6.A"/>
        <table:table-column table:style-name="Tabelle6.B"/>
        <table:table-row>
          <table:table-cell table:style-name="Tabelle6.A1" office:value-type="string">
            <text:p text:style-name="P8">Antrag (zunächst Themenfeld, dann Anträge)</text:p>
          </table:table-cell>
          <table:table-cell table:style-name="Tabelle6.B1" office:value-type="string">
            <text:p text:style-name="P9">Stimmen</text:p>
          </table:table-cell>
        </table:table-row>
        <table:table-row>
          <table:table-cell table:style-name="Tabelle6.A2" office:value-type="string">
            <text:p text:style-name="P3">Themenfeld 5. Wirtschaft und Finanzen (25 Anträge)</text:p>
          </table:table-cell>
          <table:table-cell table:style-name="Tabelle6.B2" office:value-type="string">
            <text:p text:style-name="P11">667</text:p>
          </table:table-cell>
        </table:table-row>
        <text:soft-page-break/>
        <table:table-row>
          <table:table-cell table:style-name="Tabelle6.A2" office:value-type="string">
            <text:p text:style-name="Standard"><text:span text:style-name="T1">TOP 10: </text:span><text:a xlink:type="simple" xlink:href="https://wiki.piratenpartei.de/HE:Landesparteitage/2012.3/Anträge#PA-001:_Trennung_von_Gesch.C3.A4fts-_und_Investmentbanken" office:target-frame-name="_blank" xlink:show="new"><text:span text:style-name="T1">PA-001: Trennung von Geschäfts- und Investmentbanken (3 Anträge)</text:span></text:a></text:p>
          </table:table-cell>
          <table:table-cell table:style-name="Tabelle6.B2" office:value-type="string">
            <text:p text:style-name="P5">589</text:p>
          </table:table-cell>
        </table:table-row>
        <table:table-row>
          <table:table-cell table:style-name="Tabelle6.A2" office:value-type="string">
            <text:p text:style-name="P8"><text:a xlink:type="simple" xlink:href="https://wiki.piratenpartei.de/HE:Landesparteitage/2012.3/Anträge#PA-009-:_Einschr.C3.A4nkungen_f.C3.BCr_den_Finanzmarkt_in_unserer_Gesellschaft" office:target-frame-name="_blank" xlink:show="new">PA-009: Einschränkungen für den Finanzmarkt in unserer Gesellschaft (6 Anträge)</text:a> *<text:span text:style-name="T2">2</text:span></text:p>
          </table:table-cell>
          <table:table-cell table:style-name="Tabelle6.B2" office:value-type="string">
            <text:p text:style-name="P9">535</text:p>
          </table:table-cell>
        </table:table-row>
        <table:table-row>
          <table:table-cell table:style-name="Tabelle6.A2" office:value-type="string">
            <text:p text:style-name="P8"><text:a xlink:type="simple" xlink:href="https://wiki.piratenpartei.de/HE:Landesparteitage/2012.3/Anträge#PA-008:_Steuerpolitik" office:target-frame-name="_blank" xlink:show="new">PA-008: Steuerpolitik (6 Anträge)</text:a></text:p>
          </table:table-cell>
          <table:table-cell table:style-name="Tabelle6.B2" office:value-type="string">
            <text:p text:style-name="P9">528</text:p>
          </table:table-cell>
        </table:table-row>
        <table:table-row>
          <table:table-cell table:style-name="Tabelle6.A2" office:value-type="string">
            <text:p text:style-name="P8"><text:a xlink:type="simple" xlink:href="https://wiki.piratenpartei.de/HE:Landesparteitage/2012.3/Anträge#PA-006:_Allgemeines_Verst.C3.A4ndnis_von_Wirtschafts-_und_Finanzpolitik" office:target-frame-name="_blank" xlink:show="new">PA-006: Allgemeines Verständnis von Wirtschafts- und Finanzpolitik (3 Anträge)</text:a></text:p>
          </table:table-cell>
          <table:table-cell table:style-name="Tabelle6.B2" office:value-type="string">
            <text:p text:style-name="P9">526</text:p>
          </table:table-cell>
        </table:table-row>
        <table:table-row>
          <table:table-cell table:style-name="Tabelle6.A2" office:value-type="string">
            <text:p text:style-name="P8"><text:a xlink:type="simple" xlink:href="https://wiki.piratenpartei.de/HE:Landesparteitage/2012.3/Anträge#PA-010-:_Ideen_f.C3.BCr_eine_Reform_der_Geldordnung.2C_der_Finanzwirtschaft_und_der_Staatsfinanzierung" office:target-frame-name="_blank" xlink:show="new">PA-010: Ideen für eine Reform der Geldordnung, der Finanzwirtschaft und der Staatsfinanzierung (5 Anträge)</text:a></text:p>
          </table:table-cell>
          <table:table-cell table:style-name="Tabelle6.B2" office:value-type="string">
            <text:p text:style-name="P9">513</text:p>
          </table:table-cell>
        </table:table-row>
        <table:table-row>
          <table:table-cell table:style-name="Tabelle6.A2" office:value-type="string">
            <text:p text:style-name="P8"><text:a xlink:type="simple" xlink:href="https://wiki.piratenpartei.de/HE:Landesparteitage/2012.3/Anträge#PA-007:_Wirtschaftspolitik_II_.E2.80.93_Handelsbilanzen" office:target-frame-name="_blank" xlink:show="new">PA-007: Wirtschaftspolitik II – Handelsbilanzen (1 Antrag)</text:a></text:p>
          </table:table-cell>
          <table:table-cell table:style-name="Tabelle6.B2" office:value-type="string">
            <text:p text:style-name="P9">482</text:p>
          </table:table-cell>
        </table:table-row>
      </table:table>
      <text:p text:style-name="Standard">*<text:span text:style-name="T2">2 Einer dieser Anträge der Antragsgruppe wird bereits in den TOP 10 bei PA-001 behandelt</text:span></text:p>
      <text:p text:style-name="Standard"/>
      <table:table table:name="Tabelle7" table:style-name="Tabelle7">
        <table:table-column table:style-name="Tabelle7.A"/>
        <table:table-column table:style-name="Tabelle7.B"/>
        <table:table-row>
          <table:table-cell table:style-name="Tabelle7.A1" office:value-type="string">
            <text:p text:style-name="P8">Antrag (zunächst Themenfeld, dann Anträge)</text:p>
          </table:table-cell>
          <table:table-cell table:style-name="Tabelle7.B1" office:value-type="string">
            <text:p text:style-name="P9">Stimmen</text:p>
          </table:table-cell>
        </table:table-row>
        <table:table-row>
          <table:table-cell table:style-name="Tabelle7.A2" office:value-type="string">
            <text:p text:style-name="P3">Themenfeld 8. Inneres (5 Anträge)</text:p>
          </table:table-cell>
          <table:table-cell table:style-name="Tabelle7.B2" office:value-type="string">
            <text:p text:style-name="P11">659</text:p>
          </table:table-cell>
        </table:table-row>
        <table:table-row>
          <table:table-cell table:style-name="Tabelle7.A2" office:value-type="string">
            <text:p text:style-name="Standard"><text:span text:style-name="T1">TOP 10: </text:span><text:a xlink:type="simple" xlink:href="https://wiki.piratenpartei.de/HE:Landesparteitage/2012.3/Anträge#PA-012:_Ablehnung_des_Einsatzes_sog._.22Staatstrojaner.22" office:target-frame-name="_blank" xlink:show="new"><text:span text:style-name="T1">PA-012: Ablehnung des Einsatzes sog. "Staatstrojaner" (1 Antrag)</text:span></text:a></text:p>
          </table:table-cell>
          <table:table-cell table:style-name="Tabelle7.B2" office:value-type="string">
            <text:p text:style-name="P5">646</text:p>
          </table:table-cell>
        </table:table-row>
        <table:table-row>
          <table:table-cell table:style-name="Tabelle7.A2" office:value-type="string">
            <text:p text:style-name="Standard"><text:span text:style-name="T1">TOP 10: </text:span><text:a xlink:type="simple" xlink:href="https://wiki.piratenpartei.de/HE:Landesparteitage/2012.3/Anträge#PA-013:_Unabh.C3.A4ngige_Beschwerdestelle_f.C3.BCr_Polizei-.C3.9Cbergriffe" office:target-frame-name="_blank" xlink:show="new"><text:span text:style-name="T1">PA-013: Unabhängige Beschwerdestelle für Polizei-Übergriffe (1 Antrag)</text:span></text:a></text:p>
          </table:table-cell>
          <table:table-cell table:style-name="Tabelle7.B2" office:value-type="string">
            <text:p text:style-name="P5">622</text:p>
          </table:table-cell>
        </table:table-row>
        <table:table-row>
          <table:table-cell table:style-name="Tabelle7.A2" office:value-type="string">
            <text:p text:style-name="Standard"><text:span text:style-name="T1">TOP 10: </text:span><text:a xlink:type="simple" xlink:href="https://wiki.piratenpartei.de/HE:Landesparteitage/2012.3/Anträge#PA-055_Abbau_und_Verhinderung_.C3.BCberm.C3.A4.C3.9Figer_B.C3.BCrokratie" office:target-frame-name="_blank" xlink:show="new"><text:span text:style-name="T1">PA-055: Abbau und Verhinderung übermäßiger Bürokratie (1 Antrag)</text:span></text:a></text:p>
          </table:table-cell>
          <table:table-cell table:style-name="Tabelle7.B2" office:value-type="string">
            <text:p text:style-name="P5">599</text:p>
          </table:table-cell>
        </table:table-row>
        <table:table-row>
          <table:table-cell table:style-name="Tabelle7.A2" office:value-type="string">
            <text:p text:style-name="P8"><text:a xlink:type="simple" xlink:href="https://wiki.piratenpartei.de/HE:Landesparteitage/2012.3/Anträge#PA-029_Drohneneins.C3.A4tze_in_Hessen" office:target-frame-name="_blank" xlink:show="new">PA-029: Drohneneinsätze in Hessen (1 Antrag)</text:a></text:p>
          </table:table-cell>
          <table:table-cell table:style-name="Tabelle7.B2" office:value-type="string">
            <text:p text:style-name="P9">558</text:p>
          </table:table-cell>
        </table:table-row>
        <table:table-row>
          <table:table-cell table:style-name="Tabelle7.A2" office:value-type="string">
            <text:p text:style-name="P8"><text:a xlink:type="simple" xlink:href="https://wiki.piratenpartei.de/HE:Landesparteitage/2012.3/Anträge#PA-011:_Abschaffung_des_Landesamts_f.C3.BCr_Verfassungsschutz" office:target-frame-name="_blank" xlink:show="new">PA-011: Abschaffung des Landesamts für Verfassungsschutz (1 Antrag)</text:a></text:p>
          </table:table-cell>
          <table:table-cell table:style-name="Tabelle7.B2" office:value-type="string">
            <text:p text:style-name="P9">525</text:p>
          </table:table-cell>
        </table:table-row>
      </table:table>
      <text:p text:style-name="Standard"/>
      <text:p text:style-name="Standard"/>
      <table:table table:name="Tabelle8" table:style-name="Tabelle8">
        <table:table-column table:style-name="Tabelle8.A"/>
        <table:table-column table:style-name="Tabelle8.B"/>
        <table:table-row>
          <table:table-cell table:style-name="Tabelle8.A1" office:value-type="string">
            <text:p text:style-name="P8">Antrag (zunächst Themenfeld, dann Anträge)</text:p>
          </table:table-cell>
          <table:table-cell table:style-name="Tabelle8.B1" office:value-type="string">
            <text:p text:style-name="P9">Stimmen</text:p>
          </table:table-cell>
        </table:table-row>
        <table:table-row>
          <table:table-cell table:style-name="Tabelle8.A2" office:value-type="string">
            <text:p text:style-name="P3">Themenfeld 2. Bildung (79 Anträge)</text:p>
          </table:table-cell>
          <table:table-cell table:style-name="Tabelle8.B2" office:value-type="string">
            <text:p text:style-name="P11">647</text:p>
          </table:table-cell>
        </table:table-row>
        <table:table-row>
          <table:table-cell table:style-name="Tabelle8.A2" office:value-type="string">
            <text:p text:style-name="P8"><text:a xlink:type="simple" xlink:href="https://wiki.piratenpartei.de/HE:Landesparteitage/2012.3/Anträge#PA-002:_Bildungsprogramm" office:target-frame-name="_blank" xlink:show="new">PA-002: Bildungsprogramm (37 Anträge)</text:a></text:p>
          </table:table-cell>
          <table:table-cell table:style-name="Tabelle8.B2" office:value-type="string">
            <text:p text:style-name="P9">530</text:p>
          </table:table-cell>
        </table:table-row>
        <table:table-row>
          <table:table-cell table:style-name="Tabelle8.A2" office:value-type="string">
            <text:p text:style-name="P8"><text:a xlink:type="simple" xlink:href="https://wiki.piratenpartei.de/HE:Landesparteitage/2012.3/Anträge#PA-035_Bildung:_Flexible_Lernlaufbahnen.2C_Schulformen.2C_Sch.C3.BClerbewertung" office:target-frame-name="_blank" xlink:show="new">PA-035: Bildung: Flexible Lernlaufbahnen, Schulformen, Schülerbewertung (1 Antrag)</text:a></text:p>
          </table:table-cell>
          <table:table-cell table:style-name="Tabelle8.B2" office:value-type="string">
            <text:p text:style-name="P9">498</text:p>
          </table:table-cell>
        </table:table-row>
        <table:table-row>
          <table:table-cell table:style-name="Tabelle8.A2" office:value-type="string">
            <text:p text:style-name="P8"><text:a xlink:type="simple" xlink:href="https://wiki.piratenpartei.de/HE:Landesparteitage/2012.3/Anträge#PA-042" office:target-frame-name="_blank" xlink:show="new">PA-042: Bessere politische und finanzielle Rahmenbedingungen (19 Anträge)</text:a></text:p>
          </table:table-cell>
          <table:table-cell table:style-name="Tabelle8.B2" office:value-type="string">
            <text:p text:style-name="P9">498</text:p>
          </table:table-cell>
        </table:table-row>
        <table:table-row>
          <table:table-cell table:style-name="Tabelle8.A2" office:value-type="string">
            <text:p text:style-name="P8"><text:a xlink:type="simple" xlink:href="https://wiki.piratenpartei.de/HE:Landesparteitage/2012.3/Anträge#PA-036_Bildung:_Demokratisierung_in_der_Bildung" office:target-frame-name="_blank" xlink:show="new">PA-036: Bildung: Demokratisierung in der Bildung (1 Antrag)</text:a></text:p>
          </table:table-cell>
          <table:table-cell table:style-name="Tabelle8.B2" office:value-type="string">
            <text:p text:style-name="P9">490</text:p>
          </table:table-cell>
        </table:table-row>
        <table:table-row>
          <table:table-cell table:style-name="Tabelle8.A2" office:value-type="string">
            <text:p text:style-name="P8"><text:a xlink:type="simple" xlink:href="https://wiki.piratenpartei.de/HE:Landesparteitage/2012.3/Anträge#PA-040" office:target-frame-name="_blank" xlink:show="new">PA-040: Für ein soziales und demokratisches Bildungssystem (6 Anträge)</text:a></text:p>
          </table:table-cell>
          <table:table-cell table:style-name="Tabelle8.B2" office:value-type="string">
            <text:p text:style-name="P9">479</text:p>
          </table:table-cell>
        </table:table-row>
        <table:table-row>
          <table:table-cell table:style-name="Tabelle8.A2" office:value-type="string">
            <text:p text:style-name="P8"><text:a xlink:type="simple" xlink:href="https://wiki.piratenpartei.de/HE:Landesparteitage/2012.3/Anträge#PA-041" office:target-frame-name="_blank" xlink:show="new">PA-041: Unsere Schulkonzeption (8 Anträge)</text:a></text:p>
          </table:table-cell>
          <table:table-cell table:style-name="Tabelle8.B2" office:value-type="string">
            <text:p text:style-name="P9">479</text:p>
          </table:table-cell>
        </table:table-row>
        <table:table-row>
          <table:table-cell table:style-name="Tabelle8.A2" office:value-type="string">
            <text:p text:style-name="P8"><text:a xlink:type="simple" xlink:href="https://wiki.piratenpartei.de/HE:Landesparteitage/2012.3/Anträge#PA-043:_Allgemeine_l.C3.A4nderunabh.C3.A4ngige_Bildungsvision" office:target-frame-name="_blank" xlink:show="new">PA-043: Allgemeine länderunabhängige Bildungsvision (4 Anträge)</text:a></text:p>
          </table:table-cell>
          <table:table-cell table:style-name="Tabelle8.B2" office:value-type="string">
            <text:p text:style-name="P9">469</text:p>
          </table:table-cell>
        </table:table-row>
        <table:table-row>
          <table:table-cell table:style-name="Tabelle8.A2" office:value-type="string">
            <text:p text:style-name="P8"><text:a xlink:type="simple" xlink:href="https://wiki.piratenpartei.de/HE:Landesparteitage/2012.3/Anträge#PA-039:_Bildung_und_Ern.C3.A4hrung" office:target-frame-name="_blank" xlink:show="new">PA-039: Bildung und Ernährung (1 Antrag)</text:a></text:p>
          </table:table-cell>
          <table:table-cell table:style-name="Tabelle8.B2" office:value-type="string">
            <text:p text:style-name="P9">448</text:p>
          </table:table-cell>
        </table:table-row>
        <table:table-row>
          <table:table-cell table:style-name="Tabelle8.A2" office:value-type="string">
            <text:p text:style-name="P8"><text:a xlink:type="simple" xlink:href="https://wiki.piratenpartei.de/HE:Landesparteitage/2012.3/Anträge#PA-056_Programmantrag:_Grundsatzprogramm_Bildung" office:target-frame-name="_blank" xlink:show="new">PA-056: Programmantrag: Grundsatzprogramm Bildung (1 Antrag) </text:a></text:p>
          </table:table-cell>
          <table:table-cell table:style-name="Tabelle8.B2" office:value-type="string">
            <text:p text:style-name="P9">444</text:p>
          </table:table-cell>
        </table:table-row>
        <table:table-row>
          <table:table-cell table:style-name="Tabelle8.A2" office:value-type="string">
            <text:p text:style-name="P8"><text:a xlink:type="simple" xlink:href="https://wiki.piratenpartei.de/HE:Landesparteitage/2012.3/Anträge#PA-024_Bildung:_Schulbildung_Geb.C3.A4rdensprache_in_der_Schule" office:target-frame-name="_blank" xlink:show="new">PA-024: Bildung: Schulbildung Gebärdensprache in der Schule (1 Antrag)</text:a></text:p>
          </table:table-cell>
          <table:table-cell table:style-name="Tabelle8.B2" office:value-type="string">
            <text:p text:style-name="P9">426</text:p>
          </table:table-cell>
        </table:table-row>
        <table:table-row>
          <table:table-cell table:style-name="Tabelle8.A2" office:value-type="string">
            <text:p text:style-name="Standard"><text:bookmark text:name="PPA-01_Chancengleichheit_im_Bildungssystem"/><text:a xlink:type="simple" xlink:href="https://wiki.piratenpartei.de/HE:Landesparteitage/2012.3/Anträge#PPA-01_Chancengleichheit_im_Bildungssystem" office:target-frame-name="_blank" xlink:show="new">PPA-01 Chancengleichheit im Bildungssystem (1 Positionspapier)</text:a></text:p>
          </table:table-cell>
          <table:table-cell table:style-name="Tabelle8.B2" office:value-type="string">
            <text:p text:style-name="P9">n.a.</text:p>
          </table:table-cell>
        </table:table-row>
        <table:table-row>
          <table:table-cell table:style-name="Tabelle8.A2" office:value-type="string">
            <text:p text:style-name="Standard"><text:bookmark text:name="PPA-02_Bekenntnis_zur_Schulpflicht"/><text:a xlink:type="simple" xlink:href="https://wiki.piratenpartei.de/HE:Landesparteitage/2012.3/Anträge#PPA-02_Bekenntnis_zur_Schulpflicht" office:target-frame-name="_blank" xlink:show="new">PPA-02 Bekenntnis zur Schulpflicht (1 Positionspapier)</text:a></text:p>
          </table:table-cell>
          <table:table-cell table:style-name="Tabelle8.B2" office:value-type="string">
            <text:p text:style-name="P9">n.a.</text:p>
          </table:table-cell>
        </table:table-row>
        <table:table-row>
          <table:table-cell table:style-name="Tabelle8.A2" office:value-type="string">
            <text:p text:style-name="Standard"><text:bookmark text:name="PPA-03_Digitale_Spaltung_verhindern_-_Schulinformatik_st.C3.A4rken.21"/><text:a xlink:type="simple" xlink:href="https://wiki.piratenpartei.de/HE:Landesparteitage/2012.3/Anträge#PPA-03_Digitale_Spaltung_verhindern_-_Schulinformatik_st.C3.A4rken.21" office:target-frame-name="_blank" xlink:show="new">PPA-03 Digitale Spaltung verhindern - Schulinformatik stärken! (1 Positionspapier)</text:a></text:p>
          </table:table-cell>
          <table:table-cell table:style-name="Tabelle8.B2" office:value-type="string">
            <text:p text:style-name="P9">n.a.</text:p>
          </table:table-cell>
        </table:table-row>
      </table:table>
      <text:p text:style-name="Standard"/>
      <text:p text:style-name="Standard"/>
      <table:table table:name="Tabelle9" table:style-name="Tabelle9">
        <table:table-column table:style-name="Tabelle9.A"/>
        <table:table-column table:style-name="Tabelle9.B"/>
        <table:table-row>
          <table:table-cell table:style-name="Tabelle9.A1" office:value-type="string">
            <text:p text:style-name="P8">Antrag (zunächst Themenfeld, dann Anträge)</text:p>
          </table:table-cell>
          <table:table-cell table:style-name="Tabelle9.B1" office:value-type="string">
            <text:p text:style-name="P9">Stimmen</text:p>
          </table:table-cell>
        </table:table-row>
        <table:table-row>
          <table:table-cell table:style-name="Tabelle9.A2" office:value-type="string">
            <text:p text:style-name="P3">Themenfeld 7. Infrastruktur (59 Anträge)</text:p>
          </table:table-cell>
          <table:table-cell table:style-name="Tabelle9.B2" office:value-type="string">
            <text:p text:style-name="P11">644</text:p>
          </table:table-cell>
        </table:table-row>
        <table:table-row>
          <table:table-cell table:style-name="Tabelle9.A2" office:value-type="string">
            <text:p text:style-name="P8"><text:span text:style-name="T1">TOP 10: </text:span><text:a xlink:type="simple" xlink:href="https://wiki.piratenpartei.de/HE:Landesparteitage/2012.3/Anträge#PA-020.28-X.29_Kapitel_.22Energiewende.22" office:target-frame-name="_blank" xlink:show="new"><text:span text:style-name="T1">PA-020: Kapitel "Energiewende" (15 Anträge)</text:span></text:a></text:p>
          </table:table-cell>
          <table:table-cell table:style-name="Tabelle9.B2" office:value-type="string">
            <text:p text:style-name="P5">600</text:p>
          </table:table-cell>
        </table:table-row>
        <table:table-row>
          <table:table-cell table:style-name="Tabelle9.A2" office:value-type="string">
            <text:p text:style-name="P8"><text:span text:style-name="T1">TOP 10: </text:span><text:a xlink:type="simple" xlink:href="https://wiki.piratenpartei.de/HE:Landesparteitage/2012.3/Anträge#PA-018.28-X.29_Breitbandausbau" office:target-frame-name="_blank" xlink:show="new"><text:span text:style-name="T1">PA-018: Breitbandausbau (18 Anträge)</text:span></text:a></text:p>
          </table:table-cell>
          <table:table-cell table:style-name="Tabelle9.B2" office:value-type="string">
            <text:p text:style-name="P5">588</text:p>
          </table:table-cell>
        </table:table-row>
        <text:soft-page-break/>
        <table:table-row>
          <table:table-cell table:style-name="Tabelle9.A2" office:value-type="string">
            <text:p text:style-name="P8"><text:a xlink:type="simple" xlink:href="https://wiki.piratenpartei.de/HE:Landesparteitage/2012.3/Anträge#PA-050_Ein_hessenweites_Verkehrsverbund" office:target-frame-name="_blank" xlink:show="new">PA-050: Ein hessenweites Verkehrsverbund (1 Antrag)</text:a></text:p>
          </table:table-cell>
          <table:table-cell table:style-name="Tabelle9.B2" office:value-type="string">
            <text:p text:style-name="P9">495</text:p>
          </table:table-cell>
        </table:table-row>
        <table:table-row>
          <table:table-cell table:style-name="Tabelle9.A2" office:value-type="string">
            <text:p text:style-name="P8"><text:a xlink:type="simple" xlink:href="https://wiki.piratenpartei.de/HE:Landesparteitage/2012.3/Anträge#PA-019.28-X.29_Kapitel_.22Verkehrsl.C3.A4rm.22" office:target-frame-name="_blank" xlink:show="new">PA-019: Kapitel "Verkehrslärm" (24 Anträge)</text:a></text:p>
          </table:table-cell>
          <table:table-cell table:style-name="Tabelle9.B2" office:value-type="string">
            <text:p text:style-name="P9">488</text:p>
          </table:table-cell>
        </table:table-row>
        <table:table-row>
          <table:table-cell table:style-name="Tabelle9.A2" office:value-type="string">
            <text:p text:style-name="P8"><text:a xlink:type="simple" xlink:href="https://wiki.piratenpartei.de/HE:Landesparteitage/2012.3/Anträge#PA-027_-_Dachwindkraftanlagen_als_Beitrag_zum_Klimaschutz" office:target-frame-name="_blank" xlink:show="new">PA-027: Dachwindkraftanlagen als Beitrag zum Klimaschutz (1 Antrag)</text:a></text:p>
          </table:table-cell>
          <table:table-cell table:style-name="Tabelle9.B2" office:value-type="string">
            <text:p text:style-name="P9">471</text:p>
          </table:table-cell>
        </table:table-row>
      </table:table>
      <text:p text:style-name="Standard"/>
      <text:p text:style-name="Standard"/>
      <table:table table:name="Tabelle10" table:style-name="Tabelle10">
        <table:table-column table:style-name="Tabelle10.A"/>
        <table:table-column table:style-name="Tabelle10.B"/>
        <table:table-row>
          <table:table-cell table:style-name="Tabelle10.A1" office:value-type="string">
            <text:p text:style-name="P8">Antrag (zunächst Themenfeld, dann Anträge)</text:p>
          </table:table-cell>
          <table:table-cell table:style-name="Tabelle10.B1" office:value-type="string">
            <text:p text:style-name="P9">Stimmen</text:p>
          </table:table-cell>
        </table:table-row>
        <table:table-row>
          <table:table-cell table:style-name="Tabelle10.A2" office:value-type="string">
            <text:p text:style-name="P3">Themenfeld 13. Verbraucherschutz (2 Anträge)</text:p>
          </table:table-cell>
          <table:table-cell table:style-name="Tabelle10.B2" office:value-type="string">
            <text:p text:style-name="P11">638</text:p>
          </table:table-cell>
        </table:table-row>
        <table:table-row>
          <table:table-cell table:style-name="Tabelle10.A2" office:value-type="string">
            <text:p text:style-name="P8"><text:a xlink:type="simple" xlink:href="https://wiki.piratenpartei.de/HE:Landesparteitage/2012.3/Anträge#PA-034-2_Verbraucherschutz.2C_Initiative_gegen_geplante_Obsoleszenz" office:target-frame-name="_blank" xlink:show="new">PA-034-2: Verbraucherschutz, Initiative gegen geplante Obsoleszenz (1 Antrag)</text:a></text:p>
          </table:table-cell>
          <table:table-cell table:style-name="Tabelle10.B2" office:value-type="string">
            <text:p text:style-name="P9">514</text:p>
          </table:table-cell>
        </table:table-row>
        <table:table-row>
          <table:table-cell table:style-name="Tabelle10.A2" office:value-type="string">
            <text:p text:style-name="P8"><text:a xlink:type="simple" xlink:href="https://wiki.piratenpartei.de/HE:Landesparteitage/2012.3/Anträge#PA-034-1_Verbraucherschutz.2C_Vermeidung_der_geplanten_Obsoleszenz" office:target-frame-name="_blank" xlink:show="new">PA-034-1: Verbraucherschutz, Vermeidung der geplanten Obsoleszenz (1 Antrag)</text:a></text:p>
          </table:table-cell>
          <table:table-cell table:style-name="Tabelle10.B2" office:value-type="string">
            <text:p text:style-name="P9">495</text:p>
          </table:table-cell>
        </table:table-row>
      </table:table>
      <text:p text:style-name="Standard"/>
      <text:p text:style-name="Standard"/>
      <table:table table:name="Tabelle11" table:style-name="Tabelle11">
        <table:table-column table:style-name="Tabelle11.A"/>
        <table:table-column table:style-name="Tabelle11.B"/>
        <table:table-row>
          <table:table-cell table:style-name="Tabelle11.A1" office:value-type="string">
            <text:p text:style-name="P8">Antrag (zunächst Themenfeld, dann Anträge)</text:p>
          </table:table-cell>
          <table:table-cell table:style-name="Tabelle11.B1" office:value-type="string">
            <text:p text:style-name="P9">Stimmen</text:p>
          </table:table-cell>
        </table:table-row>
        <table:table-row>
          <table:table-cell table:style-name="Tabelle11.A2" office:value-type="string">
            <text:p text:style-name="P3">Themenfeld 6. Gesundheit (7 Anträge)</text:p>
          </table:table-cell>
          <table:table-cell table:style-name="Tabelle11.B2" office:value-type="string">
            <text:p text:style-name="P11">620</text:p>
          </table:table-cell>
        </table:table-row>
        <table:table-row>
          <table:table-cell table:style-name="Tabelle11.A2" office:value-type="string">
            <text:p text:style-name="P8"><text:a xlink:type="simple" xlink:href="https://wiki.piratenpartei.de/HE:Landesparteitage/2012.3/Anträge#PA-047_Gesundheits-.2C_Kranken.2C_und_Altenpflege" office:target-frame-name="_blank" xlink:show="new">PA-047: Gesundheits-, Kranken, und Altenpflege (3 Anträge)</text:a></text:p>
          </table:table-cell>
          <table:table-cell table:style-name="Tabelle11.B2" office:value-type="string">
            <text:p text:style-name="P9">566</text:p>
          </table:table-cell>
        </table:table-row>
        <table:table-row>
          <table:table-cell table:style-name="Tabelle11.A2" office:value-type="string">
            <text:p text:style-name="P8"><text:a xlink:type="simple" xlink:href="https://wiki.piratenpartei.de/HE:Landesparteitage/2012.3/Anträge#PA-037_Erste_Hilfe" office:target-frame-name="_blank" xlink:show="new">PA-037: Erste Hilfe (1 Antrag)</text:a></text:p>
          </table:table-cell>
          <table:table-cell table:style-name="Tabelle11.B2" office:value-type="string">
            <text:p text:style-name="P9">511</text:p>
          </table:table-cell>
        </table:table-row>
        <table:table-row>
          <table:table-cell table:style-name="Tabelle11.A2" office:value-type="string">
            <text:p text:style-name="P8"><text:a xlink:type="simple" xlink:href="https://wiki.piratenpartei.de/HE:Landesparteitage/2012.3/Anträge#PA-030_Nicht_indizierte_medizinische_Eingriffe_an_Minderj.C3.A4hrigen" office:target-frame-name="_blank" xlink:show="new">PA-030: Nicht indizierte medizinische Eingriffe an Minderjährigen (2 Anträge)</text:a></text:p>
          </table:table-cell>
          <table:table-cell table:style-name="Tabelle11.B2" office:value-type="string">
            <text:p text:style-name="P9">507</text:p>
          </table:table-cell>
        </table:table-row>
        <table:table-row>
          <table:table-cell table:style-name="Tabelle11.A2" office:value-type="string">
            <text:p text:style-name="P8"><text:a xlink:type="simple" xlink:href="https://wiki.piratenpartei.de/HE:Landesparteitage/2012.3/Anträge#PA-038_Gesundheitliche_Aufkl.C3.A4rung" office:target-frame-name="_blank" xlink:show="new">PA-038: Gesundheitliche Aufklärung (1 Antrag)</text:a></text:p>
          </table:table-cell>
          <table:table-cell table:style-name="Tabelle11.B2" office:value-type="string">
            <text:p text:style-name="P9">505</text:p>
          </table:table-cell>
        </table:table-row>
      </table:table>
      <text:p text:style-name="Standard"/>
      <text:p text:style-name="Standard"/>
      <table:table table:name="Tabelle12" table:style-name="Tabelle12">
        <table:table-column table:style-name="Tabelle12.A"/>
        <table:table-column table:style-name="Tabelle12.B"/>
        <table:table-row>
          <table:table-cell table:style-name="Tabelle12.A1" office:value-type="string">
            <text:p text:style-name="P8">Antrag (zunächst Themenfeld, dann Anträge)</text:p>
          </table:table-cell>
          <table:table-cell table:style-name="Tabelle12.B1" office:value-type="string">
            <text:p text:style-name="P9">Stimmen</text:p>
          </table:table-cell>
        </table:table-row>
        <table:table-row>
          <table:table-cell table:style-name="Tabelle12.A2" office:value-type="string">
            <text:p text:style-name="P6">TOP 10: Themenfeld 1. Selbstverständnis (2 Anträge)</text:p>
          </table:table-cell>
          <table:table-cell table:style-name="Tabelle12.B2" office:value-type="string">
            <text:p text:style-name="P7">562</text:p>
          </table:table-cell>
        </table:table-row>
        <table:table-row>
          <table:table-cell table:style-name="Tabelle12.A2" office:value-type="string">
            <text:p text:style-name="P8"><text:span text:style-name="T1">TOP 10: </text:span><text:a xlink:type="simple" xlink:href="https://wiki.piratenpartei.de/HE:Landesparteitage/2012.3/Anträge#PA-031_Grunds.C3.A4tze_unserer_Politik" office:target-frame-name="_blank" xlink:show="new"><text:span text:style-name="T1">PA-031: Grundsätze unserer Politik (1 Antrag)</text:span></text:a></text:p>
          </table:table-cell>
          <table:table-cell table:style-name="Tabelle12.B2" office:value-type="string">
            <text:p text:style-name="P5">598</text:p>
          </table:table-cell>
        </table:table-row>
        <table:table-row>
          <table:table-cell table:style-name="Tabelle12.A2" office:value-type="string">
            <text:p text:style-name="P8"><text:span text:style-name="T1">TOP 10: </text:span><text:a xlink:type="simple" xlink:href="https://wiki.piratenpartei.de/HE:Landesparteitage/2012.3/Anträge#PA-021_Politikstil" office:target-frame-name="_blank" xlink:show="new"><text:span text:style-name="T1">PA-021: Politikstil (1 Antrag)</text:span></text:a></text:p>
          </table:table-cell>
          <table:table-cell table:style-name="Tabelle12.B2" office:value-type="string">
            <text:p text:style-name="P5">588</text:p>
          </table:table-cell>
        </table:table-row>
      </table:table>
      <text:p text:style-name="Standard"/>
      <text:p text:style-name="Standard"/>
      <table:table table:name="Tabelle13" table:style-name="Tabelle13">
        <table:table-column table:style-name="Tabelle13.A"/>
        <table:table-column table:style-name="Tabelle13.B"/>
        <table:table-row>
          <table:table-cell table:style-name="Tabelle13.A1" office:value-type="string">
            <text:p text:style-name="P8">Antrag (zunächst Themenfeld, dann Anträge)</text:p>
          </table:table-cell>
          <table:table-cell table:style-name="Tabelle13.B1" office:value-type="string">
            <text:p text:style-name="P9">Stimmen</text:p>
          </table:table-cell>
        </table:table-row>
        <table:table-row>
          <table:table-cell table:style-name="Tabelle13.A2" office:value-type="string">
            <text:p text:style-name="P3">Themenfeld 4. Drogen und Sucht (2 Anträge)</text:p>
          </table:table-cell>
          <table:table-cell table:style-name="Tabelle13.B2" office:value-type="string">
            <text:p text:style-name="P11">556</text:p>
          </table:table-cell>
        </table:table-row>
        <table:table-row>
          <table:table-cell table:style-name="Tabelle13.A2" office:value-type="string">
            <text:p text:style-name="P8"><text:a xlink:type="simple" xlink:href="https://wiki.piratenpartei.de/HE:Landesparteitage/2012.3/Anträge#PA-049_Legalisierung_der_privaten_Erzeugung_von_Genussmitteln" office:target-frame-name="_blank" xlink:show="new">PA-049: Legalisierung der privaten Erzeugung von Genussmitteln (1 Antrag)</text:a></text:p>
          </table:table-cell>
          <table:table-cell table:style-name="Tabelle13.B2" office:value-type="string">
            <text:p text:style-name="P9">480</text:p>
          </table:table-cell>
        </table:table-row>
        <table:table-row>
          <table:table-cell table:style-name="Tabelle13.A2" office:value-type="string">
            <text:p text:style-name="P8"><text:a xlink:type="simple" xlink:href="https://wiki.piratenpartei.de/HE:Landesparteitage/2012.3/Anträge#PA-048_Aufhebung_Branntweinmonopol" office:target-frame-name="_blank" xlink:show="new">PA-048: Aufhebung Branntweinmonopol (1 Antrag)</text:a></text:p>
          </table:table-cell>
          <table:table-cell table:style-name="Tabelle13.B2" office:value-type="string">
            <text:p text:style-name="P9">408</text:p>
          </table:table-cell>
        </table:table-row>
      </table:table>
      <text:p text:style-name="Standard"/>
      <text:p text:style-name="Standard"/>
      <table:table table:name="Tabelle14" table:style-name="Tabelle14">
        <table:table-column table:style-name="Tabelle14.A"/>
        <table:table-column table:style-name="Tabelle14.B"/>
        <table:table-row>
          <table:table-cell table:style-name="Tabelle14.A1" office:value-type="string">
            <text:p text:style-name="P8">Antrag (zunächst Themenfeld, dann Anträge)</text:p>
          </table:table-cell>
          <table:table-cell table:style-name="Tabelle14.B1" office:value-type="string">
            <text:p text:style-name="P9">Stimmen</text:p>
          </table:table-cell>
        </table:table-row>
        <table:table-row>
          <table:table-cell table:style-name="Tabelle14.A2" office:value-type="string">
            <text:p text:style-name="P3">Themenfeld 9. Kultur (16 Anträge)</text:p>
          </table:table-cell>
          <table:table-cell table:style-name="Tabelle14.B2" office:value-type="string">
            <text:p text:style-name="P11">537</text:p>
          </table:table-cell>
        </table:table-row>
        <table:table-row>
          <table:table-cell table:style-name="Tabelle14.A2" office:value-type="string">
            <text:p text:style-name="P8"><text:a xlink:type="simple" xlink:href="https://wiki.piratenpartei.de/HE:Landesparteitage/2012.3/Anträge#PA-014_Verbesserung_der_Transparenz_in_den_Gremien_des_Hessischen_Rundfunks" office:target-frame-name="_blank" xlink:show="new">PA-014: Verbesserung der Transparenz in den Gremien des Hessischen Rundfunks (1 Antrag)</text:a></text:p>
          </table:table-cell>
          <table:table-cell table:style-name="Tabelle14.B2" office:value-type="string">
            <text:p text:style-name="P9">563</text:p>
          </table:table-cell>
        </table:table-row>
        <table:table-row>
          <table:table-cell table:style-name="Tabelle14.A2" office:value-type="string">
            <text:p text:style-name="P8"><text:a xlink:type="simple" xlink:href="https://wiki.piratenpartei.de/HE:Landesparteitage/2012.3/Anträge#PA-003:_Hessische_Filmf.C3.B6rderung:_Werke_unter_CC-Lizenz_freigeben" office:target-frame-name="_blank" xlink:show="new">PA-003: Hessische Filmförderung: Werke unter CC-Lizenz freigeben (1 Antrag)</text:a></text:p>
          </table:table-cell>
          <table:table-cell table:style-name="Tabelle14.B2" office:value-type="string">
            <text:p text:style-name="P9">486</text:p>
          </table:table-cell>
        </table:table-row>
        <table:table-row>
          <table:table-cell table:style-name="Tabelle14.A2" office:value-type="string">
            <text:p text:style-name="P8"><text:a xlink:type="simple" xlink:href="https://wiki.piratenpartei.de/HE:Landesparteitage/2012.3/Anträge#PA-051.28-X.29_Kapitel_.22Kulturpolitik.22" office:target-frame-name="_blank" xlink:show="new">PA-051: Kapitel "Kulturpolitik" (14 Anträge)</text:a></text:p>
          </table:table-cell>
          <table:table-cell table:style-name="Tabelle14.B2" office:value-type="string">
            <text:p text:style-name="P9">445</text:p>
          </table:table-cell>
        </table:table-row>
      </table:table>
      <text:p text:style-name="Standard"/>
      <text:p text:style-name="Standard"/>
      <table:table table:name="Tabelle15" table:style-name="Tabelle15">
        <table:table-column table:style-name="Tabelle15.A"/>
        <table:table-column table:style-name="Tabelle15.B"/>
        <table:table-row>
          <table:table-cell table:style-name="Tabelle15.A1" office:value-type="string">
            <text:p text:style-name="P8">Antrag (zunächst Themenfeld, dann Anträge)</text:p>
          </table:table-cell>
          <table:table-cell table:style-name="Tabelle15.B1" office:value-type="string">
            <text:p text:style-name="P9">Stimmen</text:p>
          </table:table-cell>
        </table:table-row>
        <table:table-row>
          <table:table-cell table:style-name="Tabelle15.A2" office:value-type="string">
            <text:p text:style-name="P3">Themenfeld 12. Tierschutz (2 Anträge)</text:p>
          </table:table-cell>
          <table:table-cell table:style-name="Tabelle15.B2" office:value-type="string">
            <text:p text:style-name="P11">470</text:p>
          </table:table-cell>
        </table:table-row>
        <text:soft-page-break/>
        <table:table-row>
          <table:table-cell table:style-name="Tabelle15.A2" office:value-type="string">
            <text:p text:style-name="P8"><text:a xlink:type="simple" xlink:href="https://wiki.piratenpartei.de/HE:Landesparteitage/2012.3/Anträge#PA-045:_Tierversuche" office:target-frame-name="_blank" xlink:show="new">PA-045: Tierversuche (1 Antrag)</text:a></text:p>
          </table:table-cell>
          <table:table-cell table:style-name="Tabelle15.B2" office:value-type="string">
            <text:p text:style-name="P9">438</text:p>
          </table:table-cell>
        </table:table-row>
        <table:table-row>
          <table:table-cell table:style-name="Tabelle15.A2" office:value-type="string">
            <text:p text:style-name="P8"><text:a xlink:type="simple" xlink:href="https://wiki.piratenpartei.de/HE:Landesparteitage/2012.3/Anträge#PA-044:_Verbot_der_Wildtierhaltung_in_Zirkusbetrieben" office:target-frame-name="_blank" xlink:show="new">PA-044: Verbot der Wildtierhaltung in Zirkusbetrieben (1 Antrag)</text:a></text:p>
          </table:table-cell>
          <table:table-cell table:style-name="Tabelle15.B2" office:value-type="string">
            <text:p text:style-name="P9">419</text:p>
          </table:table-cell>
        </table:table-row>
      </table:table>
      <text:h text:style-name="P17" text:outline-level="2"><text:bookmark-start text:name="__RefHeading__3423_309990284"/>Satzungsänderungsanträge<text:bookmark-end text:name="__RefHeading__3423_309990284"/></text:h>
      <table:table table:name="Tabelle17" table:style-name="Tabelle17">
        <table:table-column table:style-name="Tabelle17.A"/>
        <table:table-row>
          <table:table-cell table:style-name="Tabelle17.A1" office:value-type="string">
            <text:p text:style-name="P20">Antrag</text:p>
          </table:table-cell>
        </table:table-row>
        <table:table-row>
          <table:table-cell table:style-name="Tabelle17.A2" office:value-type="string">
            <text:p text:style-name="P20"><text:a xlink:type="simple" xlink:href="https://wiki.piratenpartei.de/HE:Landesparteitage/2012.3/SÄA#Mindestfrist_f.C3.BCr_Satzungs.C3.A4nderungsantr.C3.A4ge_-_.C2.A712_Satzungs-_und_Programm.C3.A4nderung" office:target-frame-name="_blank" xlink:show="new">SÄA-01: Mindestfrist für Satzungsänderungsanträge (4 Anträge)</text:a> </text:p>
          </table:table-cell>
        </table:table-row>
        <table:table-row>
          <table:table-cell table:style-name="Tabelle17.A2" office:value-type="string">
            <text:p text:style-name="P20"><text:a xlink:type="simple" xlink:href="https://wiki.piratenpartei.de/HE:Landesparteitage/2012.3/SÄA#KV-Wechsel_-_.C2.A73_Erwerb_der_Mitgliedschaft_.282a.29" office:target-frame-name="_blank" xlink:show="new">SÄA-02: KV-Wechsel (2 Anträge)</text:a></text:p>
          </table:table-cell>
        </table:table-row>
        <table:table-row>
          <table:table-cell table:style-name="Tabelle17.A2" office:value-type="string">
            <text:p text:style-name="P20"><text:bookmark text:name="S.C3.84A-03:_Einladungsfristen_und_Einladungsform_Aufstellungsversammlungen_-_.C2.A7_10_-_Bewerberaufstellung_f.C3.BCr_die_Wahlen_zu_Volksvertretungen"/><text:a xlink:type="simple" xlink:href="https://wiki.piratenpartei.de/HE:Landesparteitage/2012.3/SÄA#S.C3.84A-03:_Einladungsfristen_und_Einladungsform_Aufstellungsversammlungen_-_.C2.A7_10_-_Bewerberaufstellung_f.C3.BCr_die_Wahlen_zu_Volksvertretungen" office:target-frame-name="_blank" xlink:show="new">SÄA-03: Einladungsfristen und Einladungsform Aufstellungsversammlungen (1 Antrag)</text:a></text:p>
          </table:table-cell>
        </table:table-row>
        <table:table-row>
          <table:table-cell table:style-name="Tabelle17.A2" office:value-type="string">
            <text:p text:style-name="P20"><text:a xlink:type="simple" xlink:href="https://wiki.piratenpartei.de/HE:Landesparteitage/2012.3/SÄA#.C2.A74_-_Rechte_und_Pflichten_der_Piraten" office:target-frame-name="_blank" xlink:show="new">SÄA-04: Rechte und Pflichten der Piraten (3 Anträge)</text:a></text:p>
          </table:table-cell>
        </table:table-row>
        <table:table-row>
          <table:table-cell table:style-name="Tabelle17.A2" office:value-type="string">
            <text:p text:style-name="P20"><text:bookmark text:name="S.C3.84A-05:_Erweiterung_der_Einladungsfrist-.C2.A7_9b_Der_Landesparteitag_.282.29"/><text:a xlink:type="simple" xlink:href="https://wiki.piratenpartei.de/HE:Landesparteitage/2012.3/SÄA#Erweiterung_der_Einladungsfrist-.C2.A7_9b_Der_Landesparteitag_.282.29" office:target-frame-name="_blank" xlink:show="new">SÄA-05: Erweiterung der Einladungsfrist (2 Anträge)</text:a></text:p>
          </table:table-cell>
        </table:table-row>
        <table:table-row>
          <table:table-cell table:style-name="Tabelle17.A2" office:value-type="string">
            <text:p text:style-name="P20"><text:a xlink:type="simple" xlink:href="https://wiki.piratenpartei.de/HE:Landesparteitage/2012.3/SÄA#S.C3.84A-06:_Aufteilung_in_Grundsatz-_und_Wahlprogramm" office:target-frame-name="_blank" xlink:show="new">SÄA-06: Aufteilung in Grundsatz- und Wahlprogramm (1 Antrag)</text:a> </text:p>
          </table:table-cell>
        </table:table-row>
        <table:table-row>
          <table:table-cell table:style-name="Tabelle17.A2" office:value-type="string">
            <text:p text:style-name="P20"><text:bookmark text:name="S.C3.84A-07:_Begrenzung_der_Spendenannahme_-_Hessen"/><text:a xlink:type="simple" xlink:href="https://wiki.piratenpartei.de/HE:Landesparteitage/2012.3/SÄA#S.C3.84A-07:_Begrenzung_der_Spendenannahme_-_Hessen" office:target-frame-name="_blank" xlink:show="new">SÄA-07: Begrenzung der Spendenannahme - Hessen (1 Antrag)</text:a></text:p>
          </table:table-cell>
        </table:table-row>
      </table:table>
      <text:h text:style-name="P18" text:outline-level="2"><text:bookmark-start text:name="__RefHeading__3425_309990284"/>Sonstige Anträge<text:bookmark-end text:name="__RefHeading__3425_309990284"/></text:h>
      <table:table table:name="Tabelle18" table:style-name="Tabelle18">
        <table:table-column table:style-name="Tabelle18.A"/>
        <table:table-row>
          <table:table-cell table:style-name="Tabelle18.A1" office:value-type="string">
            <text:p text:style-name="P21">Antrag</text:p>
          </table:table-cell>
        </table:table-row>
        <table:table-row>
          <table:table-cell table:style-name="Tabelle18.A2" office:value-type="string">
            <text:p text:style-name="P21"><text:bookmark text:name="SA-01:_Programmatischer_LPT_Q1.2FQ2_2013"/><text:a xlink:type="simple" xlink:href="https://wiki.piratenpartei.de/HE:Landesparteitage/2012.3/Sonstige_Anträge#Parteitage" office:target-frame-name="_blank" xlink:show="new">SA-01: Programmatischer LPT Q1/Q2 2013 (1 Antrag)</text:a></text:p>
          </table:table-cell>
        </table:table-row>
        <table:table-row>
          <table:table-cell table:style-name="Tabelle18.A2" office:value-type="string">
            <text:p text:style-name="P21"><text:a xlink:type="simple" xlink:href="https://wiki.piratenpartei.de/HE:Landesparteitage/2012.3/Sonstige_Anträge#Syncom" office:target-frame-name="_blank" xlink:show="new">SA-02: Syncom (2 Anträge)</text:a></text:p>
          </table:table-cell>
        </table:table-row>
        <table:table-row>
          <table:table-cell table:style-name="Tabelle18.A2" office:value-type="string">
            <text:p text:style-name="P21"><text:bookmark text:name="SA-07:_Einrichtung_eines_Landesnewsletters"/><text:a xlink:type="simple" xlink:href="https://wiki.piratenpartei.de/HE:Landesparteitage/2012.3/Sonstige_Anträge#SA-07:_Einrichtung_eines_Landesnewsletters" office:target-frame-name="_blank" xlink:show="new">SA-07: Einrichtung eines Landesnewsletters (1 Antrag)</text:a></text:p>
          </table:table-cell>
        </table:table-row>
        <table:table-row>
          <table:table-cell table:style-name="Tabelle18.A2" office:value-type="string">
            <text:p text:style-name="P21"><text:bookmark text:name="SA-08"/><text:a xlink:type="simple" xlink:href="https://wiki.piratenpartei.de/HE:Landesparteitage/2012.3/Sonstige_Anträge#SA-08" office:target-frame-name="_blank" xlink:show="new">SA-08: Verbesserung der Beteiligung der Parteibasis (1 Antrag)</text:a></text:p>
          </table:table-cell>
        </table:table-row>
        <table:table-row>
          <table:table-cell table:style-name="Tabelle18.A2" office:value-type="string">
            <text:p text:style-name="P21"><text:bookmark text:name="SA-03_HGO_.C3.84nderung:_.C3.96ffentliche_Sitzungen_des_Gemeindevorstands_.2F_Magistrats"/><text:a xlink:type="simple" xlink:href="https://wiki.piratenpartei.de/HE:Landesparteitage/2012.3/Sonstige_Anträge#SA-03_HGO_.C3.84nderung:_.C3.96ffentliche_Sitzungen_des_Gemeindevorstands_.2F_Magistrats" office:target-frame-name="_blank" xlink:show="new">SA-03 HGO Änderung: Öffentliche Sitzungen des Gemeindevorstands / Magistrats (1 Antrag)</text:a></text:p>
          </table:table-cell>
        </table:table-row>
        <table:table-row>
          <table:table-cell table:style-name="Tabelle18.A2" office:value-type="string">
            <text:p text:style-name="P21"><text:bookmark text:name="SA-04_-_.C3.84nderung_HGO:_St.C3.A4rkung_der_Befugnisse_des_Ausl.C3.A4nderbeirats"/><text:a xlink:type="simple" xlink:href="https://wiki.piratenpartei.de/HE:Landesparteitage/2012.3/Sonstige_Anträge#SA-04_-_.C3.84nderung_HGO:_St.C3.A4rkung_der_Befugnisse_des_Ausl.C3.A4nderbeirats" office:target-frame-name="_blank" xlink:show="new">SA-04 - Änderung HGO: Stärkung der Befugnisse des Ausländerbeirats (1 Antrag)</text:a></text:p>
          </table:table-cell>
        </table:table-row>
        <table:table-row>
          <table:table-cell table:style-name="Tabelle18.A2" office:value-type="string">
            <text:p text:style-name="P21"><text:a xlink:type="simple" xlink:href="https://wiki.piratenpartei.de/HE:Landesparteitage/2012.3/Sonstige_Anträge#SA-05_-_.C3.84nderung_der_HGO:_Implementierung_des_Jugendparlamentes_in_die_HGO" office:target-frame-name="_blank" xlink:show="new">SA-05 - Änderung der HGO: Implementierung des Jugendparlamentes in die HGO (1 Antrag)</text:a></text:p>
          </table:table-cell>
        </table:table-row>
        <table:table-row>
          <table:table-cell table:style-name="Tabelle18.A2" office:value-type="string">
            <text:p text:style-name="P21"><text:bookmark text:name="SA-06_-_.C3.84nderung_der_HGO:_Ver.C3.B6ffentlichungen_in_kostenlosen_Zeitungen_und_im_Internet"/><text:a xlink:type="simple" xlink:href="https://wiki.piratenpartei.de/HE:Landesparteitage/2012.3/Sonstige_Anträge#SA-06_-_.C3.84nderung_der_HGO:_Ver.C3.B6ffentlichungen_in_kostenlosen_Zeitungen_und_im_Internet" office:target-frame-name="_blank" xlink:show="new">SA-06 - Änderung der HGO: Veröffentlichungen in kostenlosen Zeitungen und im Internet (1 Antrag)</text:a></text:p>
          </table:table-cell>
        </table:table-row>
      </table:table>
      <text:h text:style-name="P18" text:outline-level="2"><text:bookmark-start text:name="__RefHeading__969_1753162556"/><text:span text:style-name="T11">Sonstige </text:span>Anträge <text:span text:style-name="T11">bis zum Parteitag</text:span><text:bookmark-end text:name="__RefHeading__969_1753162556"/></text:h>
      <text:p text:style-name="Text_20_body">Alle weiteren sonstigen Anträge kommen an das Ende der Antragsliste und können durch angenommene GO-Anträge auf Änderung der Tagesordnung nach vorne gezogen werden.</text:p>
      <text:h text:style-name="Heading_20_1" text:outline-level="1"><text:bookmark-start text:name="__RefHeading__981_1753162556"/>Vorschlag zur Tagesordnung auf dem LPT 2012.3 Hessen<text:bookmark-end text:name="__RefHeading__981_1753162556"/></text:h>
      <text:p text:style-name="Text_20_body">Aus der Antragsreihenfolge ergibt sich damit ein Vorschlag zur Tagesordnung, der leicht vom vorläufigen Vorschlag abweicht:</text:p>
      <text:h text:style-name="Heading_20_2" text:outline-level="2"><text:bookmark-start text:name="__RefHeading__983_1753162556"/><text:bookmark text:name="Samstag.2C_der_08._Dezember_2012"/>Samstag, der 08. Dezember 2012<text:bookmark-end text:name="__RefHeading__983_1753162556"/></text:h>
      <text:list xml:id="list43453722" text:style-name="L1">
        <text:list-item>
          <text:p text:style-name="P24">08:00 Uhr: Aufbau und Akkreditierung </text:p>
        </text:list-item>
        <text:list-item>
          <text:p text:style-name="P24">09:45 Uhr: Begrüßung durch die Orga </text:p>
        </text:list-item>
        <text:list-item>
          <text:p text:style-name="P24">10:00 Uhr: Eröffnung der Versammlung durch den Vorsitzenden </text:p>
        </text:list-item>
        <text:list-item>
          <text:p text:style-name="P24">10:15 Uhr: Wahl von Versammlungsämtern und Organisatorisches </text:p>
          <text:list>
            <text:list-item>
              <text:p text:style-name="P27">Abstimmung über die Tagesordnung </text:p>
            </text:list-item>
            <text:list-item>
              <text:p text:style-name="P27">Abstimmung über Streaming und Aufzeichnung </text:p>
            </text:list-item>
            <text:list-item>
              <text:p text:style-name="P26">Wahl der Versammlungsleitung, der Wahlleitung und der Protokollführung </text:p>
            </text:list-item>
            <text:list-item>
              <text:p text:style-name="P24"><text:soft-page-break/>Abstimmung über die Wahl- und Geschäftsordnung </text:p>
            </text:list-item>
          </text:list>
        </text:list-item>
        <text:list-item>
          <text:p text:style-name="P24">10:30 Uhr: mögliches Grußwort <text:span text:style-name="T8">und Reden von Piraten</text:span></text:p>
        </text:list-item>
        <text:list-item>
          <text:p text:style-name="P24">1<text:span text:style-name="T8">1</text:span>:<text:span text:style-name="T8">00</text:span> Uhr: Diskussion und Beschluss über Anträge </text:p>
          <text:list>
            <text:list-item>
              <text:p text:style-name="P25"><text:span text:style-name="T8">Konsolidierungsanträge zum Programm</text:span></text:p>
            </text:list-item>
            <text:list-item>
              <text:p text:style-name="P25"><text:span text:style-name="T8">Top 10 - Programmänderungsanträge</text:span></text:p>
            </text:list-item>
            <text:list-item>
              <text:p text:style-name="P25"><text:span text:style-name="T8">1. Themenblockdurchlauf Programmänderungsanträge</text:span></text:p>
            </text:list-item>
          </text:list>
        </text:list-item>
        <text:list-item>
          <text:p text:style-name="P22">19:30 Uhr: Unterbrechung der Versammlung auf den nächsten Tag um [08:30|09:00|10:00] Uhr </text:p>
        </text:list-item>
      </text:list>
      <text:h text:style-name="Heading_20_2" text:outline-level="2"><text:bookmark-start text:name="__RefHeading__985_1753162556"/><text:bookmark text:name="Sonntag.2C_der_09._Dezember_2012"/>Sonntag, der 09. Dezember 2012<text:bookmark-end text:name="__RefHeading__985_1753162556"/></text:h>
      <text:list xml:id="list43433510" text:style-name="L2">
        <text:list-item>
          <text:p text:style-name="P28">[08:30|09:00|10:00] Uhr Wiedereröffnung durch den Versammlungsleitung </text:p>
        </text:list-item>
        <text:list-item>
          <text:p text:style-name="P28">Diskussion und Beschluss über Anträge </text:p>
          <text:list>
            <text:list-item>
              <text:p text:style-name="P30"><text:span text:style-name="T9">Fortsetzung des </text:span><text:span text:style-name="T8">1. Themenblockdurchlauf</text:span><text:span text:style-name="T9">s</text:span><text:span text:style-name="T8"> Programmänderungsanträge</text:span><text:span text:style-name="T10"> (falls nötig)</text:span></text:p>
            </text:list-item>
            <text:list-item>
              <text:p text:style-name="P29"><text:span text:style-name="T8">Satzungsänderungsanträge</text:span><text:span text:style-name="T9"> (optional)</text:span></text:p>
            </text:list-item>
            <text:list-item>
              <text:p text:style-name="P29"><text:span text:style-name="T8">Sonstige Anträge I</text:span><text:span text:style-name="T9"> (optional)</text:span></text:p>
            </text:list-item>
            <text:list-item>
              <text:p text:style-name="P29"><text:span text:style-name="T8">2. Themenblockdurchlauf Programmänderungsanträge</text:span></text:p>
            </text:list-item>
            <text:list-item>
              <text:p text:style-name="P29"><text:span text:style-name="T8">Restliche Satzungsänderungsanträge und Sonstige Anträge</text:span><text:span text:style-name="T9"> (optional)</text:span></text:p>
            </text:list-item>
          </text:list>
        </text:list-item>
        <text:list-item>
          <text:p text:style-name="P29">17:<text:span text:style-name="T8">3</text:span>0 Uhr Offene Diskussionsrunden</text:p>
          <text:list>
            <text:list-item>
              <text:p text:style-name="P28">Aussprache zum Antrags-Fristenkonzept</text:p>
            </text:list-item>
            <text:list-item>
              <text:p text:style-name="P28">Sonstige Themen</text:p>
            </text:list-item>
          </text:list>
        </text:list-item>
        <text:list-item>
          <text:p text:style-name="P28">Schlussworte des Vorstandsvorsitzenden </text:p>
        </text:list-item>
        <text:list-item>
          <text:p text:style-name="P28">Beendigung des Parteitags durch den Versammlungsleitung </text:p>
        </text:list-item>
        <text:list-item>
          <text:p text:style-name="P28">18:00 Uhr: Ende der Versammlung und Abbau </text:p>
        </text:list-item>
        <text:list-item>
          <text:p text:style-name="P23">Anschließend Pressekonferenz </text:p>
        </text:list-item>
      </text:list>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 style:font-size-complex="14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Mangal" style:font-size-complex="12pt" style:font-weight-complex="bold"/>
    </style:style>
    <style:style style:name="Contents_20_Heading" style:display-name="Contents Heading" style:family="paragraph" style:parent-style-name="Heading" style:class="index">
      <style:paragraph-properties fo:margin="100%"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100%" fo:margin-left="0cm" fo:margin-right="0cm" fo:margin-top="0cm" fo:margin-bottom="0cm" style:contextual-spacing="false"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100%" fo:margin-left="0.499cm" fo:margin-right="0cm" fo:margin-top="0cm" fo:margin-bottom="0cm" style:contextual-spacing="false" fo:text-indent="0cm" style:auto-text-indent="false">
        <style:tab-stops>
          <style:tab-stop style:position="16.501cm" style:type="right" style:leader-style="dotted" style:leader-tex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Bullet_20_Symbols" style:display-name="Bullet Symbols" style:family="text">
      <style:text-properties style:font-name="OpenSymbol" style:font-name-asian="OpenSymbol" style:font-name-complex="OpenSymbol"/>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Piraten Kreisverband Main-Taunus</meta:initial-creator>
    <meta:creation-date>2012-11-24T12:05:58.51</meta:creation-date>
    <dc:date>2012-11-27T23:50:51.53</dc:date>
    <dc:creator>Piraten Kreisverband Main-Taunus</dc:creator>
    <meta:editing-duration>PT6H5M13S</meta:editing-duration>
    <meta:editing-cycles>53</meta:editing-cycles>
    <meta:generator>LibreOffice/3.6$Windows_x86 LibreOffice_project/58f22d5-270d05a-e2abed1-ea17a85-9b5702</meta:generator>
    <meta:document-statistic meta:table-count="19" meta:image-count="0" meta:object-count="0" meta:page-count="6" meta:paragraph-count="278" meta:word-count="1377" meta:character-count="10454" meta:non-whitespace-character-count="9361"/>
  </office:meta>
</office:document-meta>
</file>