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toolpanel/"/>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jpeg" manifest:full-path="Pictures/100000000000027E000000BC48B1052D.jpg"/>
  <manifest:file-entry manifest:media-type="" manifest:full-path="Pictures/"/>
  <manifest:file-entry manifest:media-type="text/xml" manifest:full-path="content.xml"/>
  <manifest:file-entry manifest:media-type="application/rdf+xml" manifest:full-path="manifest.rdf"/>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grddl:transformation="http://docs.oasis-open.org/office/1.2/xslt/odf2rdf.xsl">
  <office:scripts/>
  <office:font-face-decls>
    <style:font-face style:name="DejaWeb" svg:font-family="DejaWeb"/>
    <style:font-face style:name="Mangal1" svg:font-family="Mangal"/>
    <style:font-face style:name="Times New Roman" svg:font-family="'Times New Roman'" style:font-family-generic="roman" style:font-pitch="variable"/>
    <style:font-face style:name="Arial" svg:font-family="Ari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text-properties fo:color="#5d5b59" style:font-name="Arial" fo:font-size="8pt" fo:letter-spacing="normal" style:font-name-asian="DejaWeb" style:font-size-asian="8pt" style:font-name-complex="DejaWeb" style:font-size-complex="8pt" style:text-scale="100%"/>
    </style:style>
    <style:style style:name="P2" style:family="paragraph" style:parent-style-name="Standard">
      <style:text-properties fo:color="#5d5b59" style:font-name="Arial" fo:font-size="8pt" fo:letter-spacing="normal" fo:font-weight="bold" style:font-name-asian="DejaWeb" style:font-size-asian="8pt" style:font-weight-asian="bold" style:font-name-complex="DejaWeb" style:font-size-complex="8pt" style:font-weight-complex="bold" style:text-scale="100%"/>
    </style:style>
    <style:style style:name="P3" style:family="paragraph" style:parent-style-name="Standard">
      <style:paragraph-properties fo:margin-left="0cm" fo:margin-right="10.171cm" fo:margin-top="0cm" fo:margin-bottom="0cm" fo:text-indent="0cm" style:auto-text-indent="false" style:text-autospace="none"/>
      <style:text-properties fo:color="#5d5b59" style:font-name="DejaWeb" fo:font-size="8pt" style:font-name-asian="DejaWeb" style:font-size-asian="8pt" style:font-name-complex="DejaWeb" style:font-size-complex="8pt" style:text-scale="100%"/>
    </style:style>
    <style:style style:name="P4" style:family="paragraph" style:parent-style-name="Standard">
      <style:paragraph-properties fo:margin-left="0cm" fo:margin-right="10.171cm" fo:margin-top="0cm" fo:margin-bottom="0cm" fo:line-height="0.318cm" fo:text-align="start" style:justify-single-word="false" fo:text-indent="0cm" style:auto-text-indent="false" style:text-autospace="none"/>
      <style:text-properties fo:color="#5d5b59" style:font-name="DejaWeb" fo:font-size="7.5pt" style:font-name-asian="DejaWeb" style:font-size-asian="7.5pt" style:font-name-complex="DejaWeb" style:font-size-complex="7.5pt" style:text-scale="100%"/>
    </style:style>
    <style:style style:name="P5" style:family="paragraph" style:parent-style-name="Standard">
      <style:paragraph-properties fo:margin-left="0cm" fo:margin-right="10.171cm" fo:margin-top="0cm" fo:margin-bottom="0cm" fo:text-indent="0cm" style:auto-text-indent="false" style:text-autospace="none"/>
      <style:text-properties fo:color="#5d5b59" style:font-name="DejaWeb" fo:font-size="7.5pt" style:font-name-asian="DejaWeb" style:font-size-asian="7.5pt" style:font-name-complex="DejaWeb" style:font-size-complex="7.5pt" style:text-scale="100%"/>
    </style:style>
    <style:style style:name="P6" style:family="paragraph" style:parent-style-name="Standard">
      <style:paragraph-properties fo:margin-left="0cm" fo:margin-right="10.171cm" fo:margin-top="0cm" fo:margin-bottom="0cm" fo:line-height="0.318cm" fo:text-align="start" style:justify-single-word="false" fo:text-indent="0cm" style:auto-text-indent="false" style:text-autospace="none"/>
      <style:text-properties fo:color="#fc7216" style:font-name="DejaWeb" fo:font-size="7.5pt" style:font-name-asian="DejaWeb" style:font-size-asian="7.5pt" style:font-name-complex="DejaWeb" style:font-size-complex="7.5pt" style:text-scale="100%"/>
    </style:style>
    <style:style style:name="P7" style:family="paragraph" style:parent-style-name="Standard">
      <style:paragraph-properties fo:margin-left="0cm" fo:margin-right="0cm" fo:margin-top="0cm" fo:margin-bottom="0cm" fo:line-height="124%" fo:text-align="start" style:justify-single-word="false" fo:text-indent="0cm" style:auto-text-indent="false" style:text-autospace="none"/>
      <style:text-properties style:font-name="Arial" fo:font-size="10pt" style:font-size-asian="10pt" style:font-size-complex="10pt"/>
    </style:style>
    <style:style style:name="P8" style:family="paragraph" style:parent-style-name="Standard">
      <style:paragraph-properties fo:margin-left="0cm" fo:margin-right="0cm" fo:margin-top="0cm" fo:margin-bottom="0cm" fo:line-height="124%" fo:text-align="start" style:justify-single-word="false" fo:text-indent="0cm" style:auto-text-indent="false" style:text-autospace="none"/>
      <style:text-properties style:font-name="Arial" fo:font-size="10pt" fo:font-weight="bold" style:font-size-asian="10pt" style:font-weight-asian="bold" style:font-size-complex="10pt" style:font-weight-complex="bold"/>
    </style:style>
    <style:style style:name="P9" style:family="paragraph" style:parent-style-name="Standard" style:master-page-name="">
      <style:paragraph-properties fo:margin-left="0cm" fo:margin-right="0cm" fo:margin-top="0cm" fo:margin-bottom="0cm" fo:line-height="124%" fo:text-align="start" style:justify-single-word="false" fo:text-indent="0cm" style:auto-text-indent="false" style:page-number="auto" style:text-autospace="none"/>
      <style:text-properties style:font-name="Arial" fo:font-size="10pt" fo:font-weight="bold" style:font-size-asian="10pt" style:font-weight-asian="bold" style:font-size-complex="10pt" style:font-weight-complex="bold"/>
    </style:style>
    <style:style style:name="P10" style:family="paragraph" style:parent-style-name="Frame_20_contents">
      <style:paragraph-properties fo:text-align="start" style:justify-single-word="false"/>
      <style:text-properties fo:color="#4c4c4c" style:font-name="Arial" fo:font-size="6pt" style:font-size-asian="6pt" style:font-size-complex="6pt"/>
    </style:style>
    <style:style style:name="P11" style:family="paragraph" style:parent-style-name="Frame_20_contents">
      <style:paragraph-properties fo:margin-top="0cm" fo:margin-bottom="0cm" fo:line-height="124%" fo:text-align="start" style:justify-single-word="false"/>
      <style:text-properties style:font-name="Arial" fo:font-size="10pt" style:font-size-asian="10pt" style:font-size-complex="10pt"/>
    </style:style>
    <style:style style:name="P12" style:family="paragraph" style:parent-style-name="Frame_20_contents">
      <style:paragraph-properties fo:margin-top="0cm" fo:margin-bottom="0cm" fo:line-height="124%" fo:text-align="start" style:justify-single-word="false"/>
      <style:text-properties style:font-name="Arial" fo:font-size="10pt" style:font-size-asian="10pt" style:font-size-complex="10pt"/>
    </style:style>
    <style:style style:name="P13" style:family="paragraph" style:parent-style-name="Standard">
      <style:text-properties fo:color="#5d5b59" style:font-name="Arial" fo:font-size="8pt" fo:letter-spacing="normal" style:font-name-asian="DejaWeb" style:font-size-asian="8pt" style:font-name-complex="DejaWeb" style:font-size-complex="8pt" style:text-scale="100%"/>
    </style:style>
    <style:style style:name="P14" style:family="paragraph" style:parent-style-name="Standard">
      <style:text-properties fo:color="#5d5b59" style:font-name="Arial" fo:font-size="8pt" fo:letter-spacing="normal" fo:font-weight="bold" style:font-name-asian="DejaWeb" style:font-size-asian="8pt" style:font-weight-asian="bold" style:font-name-complex="DejaWeb" style:font-size-complex="8pt" style:font-weight-complex="bold" style:text-scale="100%"/>
    </style:style>
    <style:style style:name="P15" style:family="paragraph" style:parent-style-name="Standard">
      <style:text-properties fo:color="#5d5b59" style:font-name="Arial" fo:font-size="8pt" style:font-name-asian="DejaWeb" style:font-size-asian="8pt" style:font-name-complex="DejaWeb" style:font-size-complex="8pt" style:text-scale="100%"/>
    </style:style>
    <style:style style:name="P16" style:family="paragraph" style:parent-style-name="Standard">
      <style:text-properties fo:color="#5d5b59" style:font-name="DejaWeb" fo:font-size="8pt" style:font-name-asian="DejaWeb" style:font-size-asian="8pt" style:font-name-complex="DejaWeb" style:font-size-complex="8pt" style:text-scale="100%"/>
    </style:style>
    <style:style style:name="P17" style:family="paragraph" style:parent-style-name="Standard">
      <style:paragraph-properties fo:margin-left="0cm" fo:margin-right="10.171cm" fo:margin-top="0cm" fo:margin-bottom="0cm" fo:text-indent="0cm" style:auto-text-indent="false" style:text-autospace="none"/>
      <style:text-properties fo:color="#5d5b59" style:font-name="DejaWeb" fo:font-size="8pt" style:font-name-asian="DejaWeb" style:font-size-asian="8pt" style:font-name-complex="DejaWeb" style:font-size-complex="8pt" style:text-scale="100%"/>
    </style:style>
    <style:style style:name="P18" style:family="paragraph" style:parent-style-name="Standard">
      <style:paragraph-properties fo:margin-left="0cm" fo:margin-right="0cm" fo:margin-top="0cm" fo:margin-bottom="0cm" fo:line-height="124%" fo:text-align="start" style:justify-single-word="false" fo:text-indent="0cm" style:auto-text-indent="false" style:text-autospace="none"/>
      <style:text-properties style:font-name="Arial" fo:font-size="10pt" style:font-size-asian="10pt" style:font-size-complex="10pt"/>
    </style:style>
    <style:style style:name="T1" style:family="text">
      <style:text-properties fo:letter-spacing="normal"/>
    </style:style>
    <style:style style:name="T2" style:family="text">
      <style:text-properties fo:font-weight="normal" style:font-weight-asian="normal" style:font-weight-complex="normal"/>
    </style:style>
    <style:style style:name="fr1" style:family="graphic" style:parent-style-name="Frame">
      <style:graphic-properties style:protect="size position" style:wrap="none" style:vertical-pos="from-top" style:vertical-rel="page" style:horizontal-pos="from-left" style:horizontal-rel="page" fo:background-color="transparent" style:background-transparency="100%" fo:padding="0cm" fo:border="none" style:shadow="none">
        <style:background-image/>
      </style:graphic-properties>
    </style:style>
    <style:style style:name="fr2" style:family="graphic" style:parent-style-name="Frame">
      <style:graphic-properties style:protect="size position" style:wrap="none" style:vertical-pos="from-top" style:vertical-rel="paragraph" style:horizontal-pos="from-left" style:horizontal-rel="paragraph" fo:background-color="transparent" style:background-transparency="100%" fo:padding="0cm" fo:border="none" style:shadow="none">
        <style:background-image/>
      </style:graphic-properties>
    </style:style>
    <style:style style:name="fr3"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draw:frame draw:style-name="fr1" draw:name="Rahmen2" text:anchor-type="page" text:anchor-page-number="1" svg:x="2.54cm" svg:y="4.89cm" svg:width="7.669cm" svg:height="3.445cm" draw:z-index="2">
        <draw:text-box>
          <text:p text:style-name="P11"/>
          <text:p text:style-name="P11">Thomas Sokolowski</text:p>
          <text:p text:style-name="P11">Jacobsstraße 3</text:p>
          <text:p text:style-name="P11"/>
          <text:p text:style-name="P11">30449 Hannover</text:p>
        </draw:text-box>
      </draw:frame>
      <text:p text:style-name="P9"><draw:frame draw:style-name="fr2" draw:name="Rahmen3" text:anchor-type="paragraph" svg:x="0.069cm" svg:y="-6.161cm" svg:width="7.722cm" svg:height="0.323cm" draw:z-index="1"><draw:text-box><text:p text:style-name="P10">Piraten Niedersachsen <text:s/>• <text:s/>Bahnhofsallee 25 <text:s/>• <text:s/>31134 Hildesheim</text:p></draw:text-box></draw:frame><draw:frame draw:style-name="fr2" draw:name="Rahmen1" text:anchor-type="paragraph" svg:x="13.019cm" svg:y="-6.211cm" svg:width="5.001cm" svg:height="24.476cm" draw:z-index="0"><draw:text-box><text:p text:style-name="P1">Bahnhofsallee 25</text:p><text:p text:style-name="P1">31134 Hildesheim</text:p><text:p text:style-name="P1"/><text:p text:style-name="P1">Tel.: 0 51 21 - 2 81 09 15</text:p><text:p text:style-name="P1">Fax: 0 51 21 - 2 81 09 16</text:p><text:p text:style-name="P1"/><text:p text:style-name="P1">vorstand@piraten-nds.de</text:p><text:p text:style-name="P1">www.piraten-nds.de</text:p><text:p text:style-name="P1"/><text:p text:style-name="P1"/><text:p text:style-name="P1"/><text:p text:style-name="P1"/><text:p text:style-name="P1"/><text:p text:style-name="P1"/><text:p text:style-name="P1"/><text:p text:style-name="P1"/><text:p text:style-name="P1"/><text:p text:style-name="P1"/><text:p text:style-name="P1"/><text:p text:style-name="P1"/><text:p text:style-name="P1"/><text:p text:style-name="P1"/><text:p text:style-name="P1"/><text:p text:style-name="P1"/><text:p text:style-name="P1"/><text:p text:style-name="P1"/><text:p text:style-name="P1"/><text:p text:style-name="P1"/><text:p text:style-name="P1"/><text:p text:style-name="P1"/><text:p text:style-name="P1"/><text:p text:style-name="P1"/><text:p text:style-name="P1"/><text:p text:style-name="P1"/><text:p text:style-name="P1"/><text:p text:style-name="P1"/><text:p text:style-name="P1"/><text:p text:style-name="P1"/><text:p text:style-name="P1"/><text:p text:style-name="P1"/><text:p text:style-name="P1"/><text:p text:style-name="P1"/><text:p text:style-name="P16"/><text:p text:style-name="P16"/><text:p text:style-name="P16"/><text:p text:style-name="P16"/><text:p text:style-name="P16"/><text:p text:style-name="P16"/><text:p text:style-name="P16"/><text:p text:style-name="P16"/><text:p text:style-name="P16"/><text:p text:style-name="P16"/><text:p text:style-name="P16"/><text:p text:style-name="P16"/><text:p text:style-name="P16"/><text:p text:style-name="P16"/><text:p text:style-name="P16"/><text:p text:style-name="P16"/><text:p text:style-name="P16"/><text:p text:style-name="P3"/><text:p text:style-name="P3"/><text:p text:style-name="P2">Bankverbindung:</text:p><text:p text:style-name="P1">Konto: <text:s/>40 21 47 32 00</text:p><text:p text:style-name="P1">Bankleitzahl: <text:s/>430 609 67</text:p><text:p text:style-name="P1">GLS Gemeinschaftsbank eG</text:p><text:p text:style-name="P1"/><text:p text:style-name="P2">Vorstand:</text:p><text:p text:style-name="P1">Andreas Neugebauer (1V)</text:p><text:p text:style-name="P1">Thomas Gaul (2V)</text:p><text:p text:style-name="P1">Dr. Meinhart K. Ramaswamy (Schatzmeister)</text:p><text:p text:style-name="P1">Jessica ter Veer, Max Rother, </text:p><text:p text:style-name="P15"><text:span text:style-name="T1">Mario Espenschied (Beisitzer)</text:span></text:p><text:p text:style-name="P3"/><text:p text:style-name="P3"/><text:p text:style-name="P3"/><text:p text:style-name="P3"/><text:p text:style-name="P3"/><text:p text:style-name="P6">Bankverbindung:</text:p><text:p text:style-name="P4">Konto: <text:s/>06 27 400 500</text:p><text:p text:style-name="P4">Bankleitzahl: <text:s/>251 900 01</text:p><text:p text:style-name="P4">Hannoversche Volksbank</text:p><text:p text:style-name="P5"/><text:p text:style-name="Standard"/></draw:text-box></draw:frame><draw:frame draw:style-name="fr3" draw:name="Grafik1" text:anchor-type="paragraph" svg:x="11.164cm" svg:y="-9.412cm" svg:width="5.399cm" svg:height="1.589cm" draw:z-index="3"><draw:image xlink:href="Pictures/100000000000027E000000BC48B1052D.jpg" xlink:type="simple" xlink:show="embed" xlink:actuate="onLoad"/></draw:frame>Dies ist eine Betreffzeile<text:span text:style-name="T2"><text:tab/><text:tab/><text:tab/><text:tab/>Hildesheim, 02.03.12</text:span></text:p>
      <text:p text:style-name="P7"/>
      <text:p text:style-name="P7"/>
      <text:p text:style-name="P7"/>
      <text:p text:style-name="P7">Sehr geehrte Damen und Herren,</text:p>
      <text:p text:style-name="P7"/>
      <text:p text:style-name="P7">eine wunderbare Heiterkeit hat meine ganze Seele eingenommen, gleich den süßen Frühlingsmorgen, die ich mit ganzem Herzen genieße.</text:p>
      <text:p text:style-name="P7"/>
      <text:p text:style-name="P7">Ich bin allein und freue mich meines Lebens in dieser Gegend, </text:p>
      <text:p text:style-name="P7">die für solche Seelen geschaffen ist wie die meine.</text:p>
      <text:p text:style-name="P7"/>
      <text:p text:style-name="P7">Ich bin so glücklich, so ganz in dem Gefühle von ruhigem Dasein versunken, daß meine Kunst darunter leidet.</text:p>
      <text:p text:style-name="P7"/>
      <text:p text:style-name="P7">Ich könnte jetzt nicht zeichnen, nicht einen Strich, und bin nie ein größerer Maler gewesen als in diesen Augenblicken. Wenn das liebe Tal um mich dampft, und die hohe Sonne an der Oberfläche der undurchdringlichen Finsternis meines Waldes ruht.</text:p>
      <text:p text:style-name="P7"/>
      <text:p text:style-name="P7">Freundliche Grüße</text:p>
      <text:p text:style-name="P7"/>
      <text:p text:style-name="P7"/>
      <text:p text:style-name="P8">Andreas Neugebauer</text:p>
      <text:p text:style-name="P7">Vorsitzender des Vorstandes</text:p>
      <text:p text:style-name="P7">des Landesverbandes Niedersachse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grddl:transformation="http://docs.oasis-open.org/office/1.2/xslt/odf2rdf.xsl">
  <office:font-face-decls>
    <style:font-face style:name="DejaWeb" svg:font-family="DejaWeb"/>
    <style:font-face style:name="Mangal1" svg:font-family="Mangal"/>
    <style:font-face style:name="Times New Roman" svg:font-family="'Times New Roman'" style:font-family-generic="roman" style:font-pitch="variable"/>
    <style:font-face style:name="Arial" svg:font-family="Ari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de" fo:country="DE"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de" fo:country="DE" style:letter-kerning="true" style:font-name-asian="SimSun" style:font-size-asian="12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Mangal"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Mangal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name-complex="Mangal1"/>
    </style:style>
    <style:style style:name="Frame_20_contents" style:display-name="Frame contents" style:family="paragraph" style:parent-style-name="Text_20_body" style:class="extra"/>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02cm solid #000000"/>
    </style:style>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10.5cm" fo:margin-bottom="2cm" fo:margin-left="2.499cm" fo:margin-right="6.001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HTML"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meta:initial-creator>Thomas Sokolowski</meta:initial-creator>
    <meta:creation-date>2012-03-02T10:04:20.59</meta:creation-date>
    <meta:printed-by>Thomas Sokolowski</meta:printed-by>
    <meta:print-date>2012-03-02T10:33:56.75</meta:print-date>
    <dc:date>2012-03-02T13:44:47.09</dc:date>
    <dc:creator>Thomas Sokolowski</dc:creator>
    <meta:editing-duration>PT31M21S</meta:editing-duration>
    <meta:editing-cycles>5</meta:editing-cycles>
    <meta:generator>OpenOffice.org/3.3$Win32 OpenOffice.org_project/330m20$Build-9567</meta:generator>
    <meta:document-statistic meta:table-count="0" meta:image-count="1" meta:object-count="0" meta:page-count="1" meta:paragraph-count="35" meta:word-count="200" meta:character-count="1319"/>
  </office:meta>
</office:document-meta>
</file>