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0000000028A0000038BC8C3F890.png"/>
  <manifest:file-entry manifest:media-type="" manifest:full-path="Pictures/2000017800003D0A00000A471DB3B98E.svm"/>
  <manifest:file-entry manifest:media-type="image/png" manifest:full-path="Pictures/100000000000028A00000392EBAEDAB6.pn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OpenSymbol" svg:font-family="OpenSymbol"/>
    <style:font-face style:name="DejaVu Sans Mono" svg:font-family="'DejaVu Sans Mono'" style:font-family-generic="modern" style:font-pitch="fixed"/>
    <style:font-face style:name="Nimbus Roman No9 L" svg:font-family="'Nimbus Roman No9 L'" style:font-family-generic="roman" style:font-pitch="variable"/>
    <style:font-face style:name="DejaVu Sans2" svg:font-family="'DejaVu Sans'" style:font-adornments="Book" style:font-family-generic="swiss" style:font-pitch="variable"/>
    <style:font-face style:name="DejaVu Sans" svg:font-family="'DejaVu Sans'" style:font-adornments="Condensed" style:font-family-generic="swiss" style:font-pitch="variable"/>
    <style:font-face style:name="DejaVu Sans3" svg:font-family="'DejaVu Sans'" style:font-adornments="ExtraLight" style:font-family-generic="swiss" style:font-pitch="variable"/>
    <style:font-face style:name="DejaVu Sans1" svg:font-family="'DejaVu Sans'" style:font-adornments="Fett" style:font-family-generic="swiss" style:font-pitch="variable"/>
    <style:font-face style:name="DejaVu Sans4" svg:font-family="'DejaVu Sans'" style:font-family-generic="system" style:font-pitch="variable"/>
  </office:font-face-decls>
  <office:automatic-styles>
    <style:style style:name="P1" style:family="paragraph" style:parent-style-name="Header">
      <style:paragraph-properties fo:margin-left="-0.053cm" fo:margin-right="0cm" fo:text-indent="0cm" style:auto-text-indent="false">
        <style:tab-stops>
          <style:tab-stop style:position="8.498cm" style:type="center"/>
          <style:tab-stop style:position="16.999cm" style:type="right"/>
        </style:tab-stops>
      </style:paragraph-properties>
    </style:style>
    <style:style style:name="P2" style:family="paragraph" style:parent-style-name="Footer">
      <style:paragraph-properties fo:margin-left="0cm" fo:margin-right="0cm" fo:text-indent="0cm" style:auto-text-indent="false">
        <style:tab-stops>
          <style:tab-stop style:position="18.023cm" style:type="center"/>
        </style:tab-stops>
      </style:paragraph-properties>
    </style:style>
    <style:style style:name="P3" style:family="paragraph" style:parent-style-name="Footer">
      <style:text-properties officeooo:paragraph-rsid="00297c3c"/>
    </style:style>
    <style:style style:name="P4" style:family="paragraph" style:parent-style-name="Footer">
      <style:text-properties officeooo:paragraph-rsid="002ae700"/>
    </style:style>
    <style:style style:name="P5" style:family="paragraph" style:parent-style-name="Standard">
      <style:text-properties fo:font-style="italic" officeooo:paragraph-rsid="00191aa0" style:font-style-asian="italic" style:font-style-complex="italic"/>
    </style:style>
    <style:style style:name="P6" style:family="paragraph" style:parent-style-name="Standard">
      <style:text-properties fo:font-style="italic" officeooo:paragraph-rsid="00198706" style:font-style-asian="italic" style:font-style-complex="italic"/>
    </style:style>
    <style:style style:name="P7" style:family="paragraph" style:parent-style-name="Standard">
      <style:text-properties officeooo:paragraph-rsid="00191aa0"/>
    </style:style>
    <style:style style:name="P8" style:family="paragraph" style:parent-style-name="Standard">
      <style:text-properties officeooo:paragraph-rsid="00198706"/>
    </style:style>
    <style:style style:name="P9" style:family="paragraph" style:parent-style-name="Contents_20_1">
      <style:paragraph-properties>
        <style:tab-stops>
          <style:tab-stop style:position="15.6cm" style:type="right" style:leader-style="dotted" style:leader-text="."/>
        </style:tab-stops>
      </style:paragraph-properties>
    </style:style>
    <style:style style:name="P10" style:family="paragraph" style:parent-style-name="Contents_20_2">
      <style:paragraph-properties>
        <style:tab-stops>
          <style:tab-stop style:position="15.101cm" style:type="right" style:leader-style="dotted" style:leader-text="."/>
        </style:tab-stops>
      </style:paragraph-properties>
    </style:style>
    <style:style style:name="P11" style:family="paragraph" style:parent-style-name="Quotations">
      <style:text-properties fo:font-size="11pt" fo:font-style="italic" officeooo:paragraph-rsid="00191aa0" style:font-size-asian="11pt" style:font-style-asian="italic" style:font-size-complex="11pt" style:font-style-complex="italic"/>
    </style:style>
    <style:style style:name="P12" style:family="paragraph" style:parent-style-name="Quotations">
      <style:text-properties fo:font-size="11pt" fo:font-style="italic" officeooo:paragraph-rsid="00198706" style:font-size-asian="11pt" style:font-style-asian="italic" style:font-size-complex="11pt" style:font-style-complex="italic"/>
    </style:style>
    <style:style style:name="P13" style:family="paragraph" style:parent-style-name="Text_20_body">
      <style:text-properties officeooo:paragraph-rsid="00191aa0"/>
    </style:style>
    <style:style style:name="P14" style:family="paragraph" style:parent-style-name="Text_20_body">
      <style:text-properties officeooo:paragraph-rsid="00198706"/>
    </style:style>
    <style:style style:name="P15" style:family="paragraph" style:parent-style-name="Text_20_body">
      <style:text-properties officeooo:paragraph-rsid="001b7ce6"/>
    </style:style>
    <style:style style:name="P16" style:family="paragraph" style:parent-style-name="Text_20_body">
      <style:text-properties fo:font-weight="bold" officeooo:paragraph-rsid="00191aa0" style:font-weight-asian="bold" style:font-weight-complex="bold"/>
    </style:style>
    <style:style style:name="P17" style:family="paragraph" style:parent-style-name="Text_20_body">
      <style:text-properties officeooo:paragraph-rsid="00297c3c"/>
    </style:style>
    <style:style style:name="P18" style:family="paragraph" style:parent-style-name="Text_20_body">
      <style:text-properties fo:font-weight="normal" style:font-weight-asian="normal" style:font-weight-complex="normal"/>
    </style:style>
    <style:style style:name="P19" style:family="paragraph" style:parent-style-name="Text_20_body">
      <style:text-properties fo:font-weight="normal" officeooo:paragraph-rsid="0034e370" style:font-weight-asian="normal" style:font-weight-complex="normal"/>
    </style:style>
    <style:style style:name="P20" style:family="paragraph" style:parent-style-name="Text_20_body">
      <style:text-properties officeooo:paragraph-rsid="0034e370"/>
    </style:style>
    <style:style style:name="P21" style:family="paragraph" style:parent-style-name="Heading_20_1">
      <style:text-properties officeooo:paragraph-rsid="003106e8"/>
    </style:style>
    <style:style style:name="P22" style:family="paragraph" style:parent-style-name="Heading_20_1" style:list-style-name="">
      <style:paragraph-properties fo:line-height="150%" fo:text-align="start" style:justify-single-word="false"/>
    </style:style>
    <style:style style:name="P23" style:family="paragraph" style:parent-style-name="Heading_20_1" style:master-page-name="ganzseitig">
      <style:paragraph-properties style:page-number="auto"/>
    </style:style>
    <style:style style:name="P24" style:family="paragraph" style:parent-style-name="Heading_20_1" style:master-page-name="Endnote">
      <style:paragraph-properties style:page-number="auto" fo:break-before="page"/>
      <style:text-properties officeooo:rsid="00198706" officeooo:paragraph-rsid="001a576d"/>
    </style:style>
    <style:style style:name="P25" style:family="paragraph" style:parent-style-name="Heading_20_1" style:master-page-name="Vorspannseiten">
      <style:paragraph-properties style:page-number="auto"/>
    </style:style>
    <style:style style:name="P26" style:family="paragraph" style:parent-style-name="Heading_20_1" style:master-page-name="zweispaltig">
      <style:paragraph-properties style:page-number="auto"/>
    </style:style>
    <style:style style:name="P27" style:family="paragraph" style:parent-style-name="Standard" style:list-style-name="L2"/>
    <style:style style:name="P28" style:family="paragraph" style:parent-style-name="Heading_20_3">
      <style:text-properties officeooo:rsid="002f7455"/>
    </style:style>
    <style:style style:name="P29" style:family="paragraph" style:parent-style-name="Heading_20_2">
      <style:text-properties officeooo:rsid="0015c500"/>
    </style:style>
    <style:style style:name="P30" style:family="paragraph" style:parent-style-name="Heading_20_2" style:list-style-name="">
      <style:text-properties officeooo:rsid="0015587b" officeooo:paragraph-rsid="00297c3c"/>
    </style:style>
    <style:style style:name="P31" style:family="paragraph" style:parent-style-name="Text_20_body" style:list-style-name="L1">
      <style:paragraph-properties fo:text-align="start" style:justify-single-word="false"/>
      <style:text-properties officeooo:paragraph-rsid="00191aa0"/>
    </style:style>
    <style:style style:name="P32" style:family="paragraph" style:parent-style-name="Text_20_body" style:list-style-name="L1">
      <style:paragraph-properties fo:text-align="start" style:justify-single-word="false"/>
      <style:text-properties officeooo:paragraph-rsid="00198706"/>
    </style:style>
    <style:style style:name="P33" style:family="paragraph" style:parent-style-name="Text_20_body">
      <style:text-properties officeooo:rsid="0015587b"/>
    </style:style>
    <style:style style:name="P34" style:family="paragraph" style:parent-style-name="Text_20_body">
      <style:text-properties officeooo:rsid="0015587b" officeooo:paragraph-rsid="00191aa0"/>
    </style:style>
    <style:style style:name="P35" style:family="paragraph" style:parent-style-name="Text_20_body">
      <style:text-properties officeooo:rsid="0015587b" officeooo:paragraph-rsid="003106e8"/>
    </style:style>
    <style:style style:name="P36" style:family="paragraph" style:parent-style-name="Text_20_body" style:list-style-name="L2">
      <style:text-properties officeooo:rsid="0015587b" officeooo:paragraph-rsid="00191aa0"/>
    </style:style>
    <style:style style:name="P37" style:family="paragraph" style:parent-style-name="Text_20_body">
      <style:paragraph-properties fo:text-align="justify" style:justify-single-word="false"/>
      <style:text-properties officeooo:rsid="0015587b" officeooo:paragraph-rsid="001ae1da"/>
    </style:style>
    <style:style style:name="P38" style:family="paragraph" style:parent-style-name="Text_20_body">
      <style:paragraph-properties fo:text-align="justify" style:justify-single-word="false"/>
      <style:text-properties officeooo:rsid="0015587b" officeooo:paragraph-rsid="001b7ce6"/>
    </style:style>
    <style:style style:name="P39" style:family="paragraph" style:parent-style-name="Text_20_body">
      <style:text-properties officeooo:rsid="0015587b" officeooo:paragraph-rsid="00198706"/>
    </style:style>
    <style:style style:name="P40" style:family="paragraph" style:parent-style-name="Text_20_body">
      <style:text-properties officeooo:rsid="0015587b" officeooo:paragraph-rsid="002c19f2"/>
    </style:style>
    <style:style style:name="P41" style:family="paragraph" style:parent-style-name="Text_20_body">
      <style:text-properties fo:font-weight="bold" officeooo:rsid="001b7ce6" officeooo:paragraph-rsid="001b7ce6" style:font-weight-asian="bold" style:font-weight-complex="bold"/>
    </style:style>
    <style:style style:name="P42" style:family="paragraph" style:parent-style-name="Text_20_body">
      <style:text-properties fo:font-weight="normal" officeooo:rsid="001b7ce6" officeooo:paragraph-rsid="0034e370" style:font-weight-asian="normal" style:font-weight-complex="normal"/>
    </style:style>
    <style:style style:name="P43" style:family="paragraph" style:parent-style-name="Text_20_body">
      <style:text-properties officeooo:rsid="001b7ce6" officeooo:paragraph-rsid="001b7ce6"/>
    </style:style>
    <style:style style:name="P44" style:family="paragraph" style:parent-style-name="Header">
      <style:text-properties officeooo:rsid="0023ce1b"/>
    </style:style>
    <style:style style:name="P45" style:family="paragraph" style:parent-style-name="Header" style:master-page-name="Index">
      <style:paragraph-properties style:page-number="auto"/>
      <style:text-properties officeooo:rsid="0023ce1b"/>
    </style:style>
    <style:style style:name="P46" style:family="paragraph" style:parent-style-name="Header">
      <style:paragraph-properties fo:margin-left="0cm" fo:margin-right="0cm" fo:text-indent="0.265cm" style:auto-text-indent="false"/>
      <style:text-properties officeooo:rsid="0023ce1b"/>
    </style:style>
    <style:style style:name="P47" style:family="paragraph" style:parent-style-name="Header">
      <style:paragraph-properties fo:margin-left="0.464cm" fo:margin-right="-0.596cm" fo:text-indent="0cm" style:auto-text-indent="false"/>
      <style:text-properties officeooo:rsid="0023ce1b" officeooo:paragraph-rsid="0023ce1b"/>
    </style:style>
    <style:style style:name="P48" style:family="paragraph" style:parent-style-name="Header">
      <style:paragraph-properties fo:margin-left="1.489cm" fo:margin-right="-0.596cm" fo:text-indent="0cm" style:auto-text-indent="false"/>
      <style:text-properties officeooo:rsid="0023ce1b" officeooo:paragraph-rsid="0023ce1b"/>
    </style:style>
    <style:style style:name="P49" style:family="paragraph" style:parent-style-name="Header" style:master-page-name="Index">
      <style:paragraph-properties fo:margin-left="0cm" fo:margin-right="0cm" fo:text-indent="0cm" style:auto-text-indent="false" style:page-number="auto"/>
    </style:style>
    <style:style style:name="T1" style:family="text">
      <style:text-properties fo:color="#ff8800" officeooo:rsid="00119a61"/>
    </style:style>
    <style:style style:name="T2" style:family="text">
      <style:text-properties officeooo:rsid="0023ce1b"/>
    </style:style>
    <style:style style:name="T3" style:family="text">
      <style:text-properties officeooo:rsid="00297c3c"/>
    </style:style>
    <style:style style:name="T4" style:family="text">
      <style:text-properties fo:font-weight="bold" style:font-weight-asian="bold" style:font-weight-complex="bold"/>
    </style:style>
    <style:style style:name="T5" style:family="text">
      <style:text-properties fo:font-weight="bold" officeooo:rsid="0015587b" style:font-weight-asian="bold" style:font-weight-complex="bold"/>
    </style:style>
    <style:style style:name="T6" style:family="text">
      <style:text-properties officeooo:rsid="0015587b"/>
    </style:style>
    <style:style style:name="T7" style:family="text">
      <style:text-properties officeooo:rsid="0015c500"/>
    </style:style>
    <style:style style:name="T8" style:family="text">
      <style:text-properties officeooo:rsid="00198706"/>
    </style:style>
    <style:style style:name="T9" style:family="text">
      <style:text-properties officeooo:rsid="001a576d"/>
    </style:style>
    <style:style style:name="T10" style:family="text">
      <style:text-properties officeooo:rsid="001ae1da"/>
    </style:style>
    <style:style style:name="T11" style:family="text">
      <style:text-properties officeooo:rsid="001b7ce6"/>
    </style:style>
    <style:style style:name="T12" style:family="text">
      <style:text-properties officeooo:rsid="002c19f2"/>
    </style:style>
    <style:style style:name="T13" style:family="text">
      <style:text-properties officeooo:rsid="002dbfa3"/>
    </style:style>
    <style:style style:name="fr1" style:family="graphic" style:parent-style-name="Frame">
      <style:graphic-properties fo:margin-left="0.499cm" fo:margin-right="0.499cm" fo:margin-top="0.101cm" fo:margin-bottom="0.101cm" style:run-through="foreground" style:wrap="parallel" style:number-wrapped-paragraphs="no-limit" style:vertical-pos="from-top" style:vertical-rel="paragraph" style:horizontal-pos="from-left" style:horizontal-rel="paragraph" fo:padding="0cm" fo:border="none" style:shadow="none"/>
    </style:style>
    <style:style style:name="fr2" style:family="graphic" style:parent-style-name="Frame">
      <style:graphic-properties fo:margin-left="0.499cm" fo:margin-right="0.499cm" fo:margin-top="0.101cm" fo:margin-bottom="0.101cm" style:wrap="dynamic" style:number-wrapped-paragraphs="no-limit" style:vertical-pos="top" style:vertical-rel="paragraph" style:horizontal-pos="left" style:horizontal-rel="paragraph" fo:padding="0cm" fo:border="none" style:shadow="none"/>
    </style:style>
    <style:style style:name="fr3" style:family="graphic" style:parent-style-name="Graphics">
      <style:graphic-properties style:run-through="foreground"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fo:margin-left="0.499cm" fo:margin-right="0.7cm" fo:margin-top="0.101cm" fo:margin-bottom="0.499cm" style:vertical-pos="top" style:vertical-rel="paragraph" style:horizontal-pos="righ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799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5" text:outline-level="1">Seitenvorlage Vorspann</text:h>
      <text:p text:style-name="Hanging_20_indent">des Landesverbands Baden-Württemberg der</text:p>
      <text:p text:style-name="Hanging_20_indent">Piratenpartei Deutschland</text:p>
      <text:h text:style-name="Heading_20_5" text:outline-level="5">WILLKOMMEN</text:h>
      <text:p text:style-name="Textkörper_20_Vorspann">Wir heißen Sie als Vertreter von Presse, Funk, TV und Online-Medien auf dem Landesparteitag 2010 der Piratenpartei Baden-Württemberg herzlich willkommen und hoffen, dass Sie ein bis zwei interessante Tage mit uns verleben. <text:s/></text:p>
      <text:p text:style-name="Textkörper_20_Vorspann">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Online-Angeboten der Partei zurechtfinden und sie für Ihre Recherche nutzen können. <text:s/></text:p>
      <text:p text:style-name="Textkörper_20_Vorspann">Die beiliegende CD versorgt sie darüber hinaus mit Grafiken und Fotografien, teilweise in Druckqualität, teilweise für Online-Publikationen geeignet. Ebenfalls darauf enthalten sind weiterführende Texte, die den Rahmen der Pressemappe sprengen würden: das Parteiprogramm der Piratenpartei Deutschland, das Buch „Die Piratenpartei. Entstehung, Forderungen und Perspektiven der Bewegung“ von Henning Bartels in der E-Book-Ausgabe und vieles mehr. <text:s/></text:p>
      <text:p text:style-name="Textkörper_20_Vorspann"><text:soft-page-break/>Für Fragen auf dem Landesparteitag stehen ihnen vier Presseansprechpartner zur Verfügung. <text:s/>Daheimgebliebene – denen die Pressemappe zum Download zur Verfügung steht – können das Angebot des Piraten-Radios nutzen und den Vorgängen des Landesparteitags live folgen. Den Stream finden Sie auf <text:a xlink:type="simple" xlink:href="http://piraten-radio.net/">http://piraten-radio.net/</text:a>. In Online Medien (z.B. Twitter) verwenden wir das Hashtag #lptbw2010.</text:p>
      <text:p text:style-name="Textkörper_20_Vorspann">Wie wünschen Ihnen einen angenehmen und erfolgreichen Aufenthalt. Oder um es piratisch auszudrücken: Arrrr! </text:p>
      <text:p text:style-name="Textkörper_20_Vorspann"/>
      <text:p text:style-name="Textkörper_20_Vorspann">Wir heißen Sie als Vertreter von Presse, Funk, TV und Online-Medien auf dem Landesparteitag 2010 der Piratenpartei Baden-Württemberg herzlich willkommen und hoffen, dass Sie ein bis zwei interessante Tage mit uns verleben. <text:s/></text:p>
      <text:p text:style-name="Textkörper_20_Vorspann"/>
      <text:h text:style-name="P21" text:outline-level="1">Ende Seitenvorlage </text:h>
      <text:p text:style-name="P49"/>
      <text:h text:style-name="Heading_20_1" text:outline-level="1">INHALTSVERZEICHNIS</text:h>
      <text:h text:style-name="P29" text:outline-level="2">Seitenvorlage Inhaltsverzeichnis</text:h>
      <text:table-of-content text:style-name="Sect1" text:protected="true" text:name="Table of Contents1">
        <text:table-of-content-source text:outline-level="2">
          <text:index-title-template text:style-name="Contents_20_Heading"/>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9">Seitenvorlage Vorspann<text:tab/>1</text:p>
          <text:p text:style-name="P9">Ende Seitenvorlage Vorspann<text:tab/>2</text:p>
          <text:p text:style-name="P10">Seitenvorlage Inhaltsverzeichnis<text:tab/>3</text:p>
          <text:p text:style-name="P10">Ende Seitenvorlage Inhaltsverzeichnis<text:tab/>3</text:p>
          <text:p text:style-name="P9">Überschrift 1<text:tab/>4</text:p>
          <text:p text:style-name="P10">Überschrift 2<text:tab/>4</text:p>
        </text:index-body>
      </text:table-of-content>
      <text:p text:style-name="Text_20_body"/>
      <text:h text:style-name="P28" text:outline-level="3">Fußzeile ohne Nummerierung</text:h>
      <text:h text:style-name="Heading_20_2" text:outline-level="2">Ende<text:span text:style-name="T7"> Seitenvorlage Inhaltsverzeichnis</text:span></text:h>
      <text:p text:style-name="Text_20_body"/>
      <text:h text:style-name="P22" text:outline-level="1"/>
      <text:h text:style-name="P23" text:outline-level="1">Seitenvorlage ganzseitig Ü 1</text:h>
      <text:p text:style-name="P17">Die Piratenpartei Deutschland – und damit auch der Landesverband Baden-Württemberg – unterscheidet sich in vielen Punkten von den großen und etablierten Parteien. Daraus ergeben sich Fragen, auf die Sie, in ihrer Funktion als Journalisten,</text:p>
      <text:h text:style-name="P30" text:outline-level="2"><draw:frame draw:style-name="fr3" draw:name="Grafik1" text:anchor-type="paragraph" svg:x="9.68cm" svg:y="0.3cm" svg:width="5.503cm" svg:height="7.678cm" draw:z-index="2"><draw:image xlink:href="Pictures/100000000000028A0000038BC8C3F890.png" xlink:type="simple" xlink:show="embed" xlink:actuate="onLoad"/></draw:frame>Überschrift 2</text:h>
      <text:p text:style-name="P17">Antworten suchen. Auf den folgenden Seiten haben wir Daten und Fakten zur Piratenpartei zusammengetragen, geben aber auch Hinweise, wie Sie sich in den vielzähligen Online-Angeboten der Partei zurechtfinden und sie für Ihre Recherche nutzen können. <text:s/></text:p>
      <text:h text:style-name="Heading_20_3" text:outline-level="3">Überschrift 3</text:h>
      <text:list xml:id="list1026158501" text:style-name="L1">
        <text:list-item>
          <text:p text:style-name="P31"><text:span text:style-name="T5">Fette Aufzählung</text:span><text:span text:style-name="T4">:</text:span> <text:span text:style-name="T6">Fließtext</text:span></text:p>
        </text:list-item>
        <text:list-item>
          <text:p text:style-name="P31"><text:span text:style-name="T5">Fette Aufzählung</text:span><text:span text:style-name="T4">:</text:span> <text:span text:style-name="T6">Fließtext</text:span></text:p>
        </text:list-item>
      </text:list>
      <text:p text:style-name="P34">Blindtext...</text:p>
      <text:p text:style-name="P5"><text:span text:style-name="T6">Ich habe eine Fußnote</text:span><text:note text:id="ftn1" text:note-class="footnote"><text:note-citation>1</text:note-citation><text:note-body><text:p text:style-name="Footnote"><text:a xlink:type="simple" xlink:href="http://www.piratenpartei-bw.de/2009/11/27/wahlanalyse-bundestagswahl/"><text:s/>http://www.piratenpartei-bw.de/2009/11/27/wahlanalyse-bundestagswahl/</text:a></text:p></text:note-body></text:note> </text:p>
      <text:p text:style-name="P7"/>
      <text:p text:style-name="P34">Blindtext...</text:p>
      <text:p text:style-name="P11"><text:s/><text:span text:style-name="T6">Ich bin ein Zitat...</text:span></text:p>
      <text:p text:style-name="P35">Antworten suchen. Auf den folgenden Seiten haben wir Daten und Fakten zur Piratenpartei zusammengetragen, geben aber auch Hinweise, wie Sie sich in den vielzähligen Online-Angeboten der Partei zurechtfinden und sie für Ihre Recherche nutzen können. <text:s/></text:p>
      <text:p text:style-name="P35">Antworten suchen. Auf den folgenden Seiten haben wir Daten und Fakten zur Piratenpartei zusammengetragen, geben aber auch Hinweise, wie Sie sich in den vielzähligen Online-Angeboten der Partei zurechtfinden und sie für Ihre Recherche nutzen können. <text:s/></text:p>
      <text:p text:style-name="P13"><draw:frame draw:style-name="fr1" draw:name="Rahmen1" text:anchor-type="paragraph" svg:x="8.232cm" svg:y="0.3cm" svg:width="6.951cm" draw:z-index="0"><draw:text-box fo:min-height="9.788cm"><text:p text:style-name="Illustration"><draw:frame draw:style-name="fr4" draw:name="Grafik2" text:anchor-type="paragraph" svg:x="0cm" svg:y="0cm" svg:width="5.503cm" style:rel-width="100%" svg:height="7.678cm" style:rel-height="scale" draw:z-index="1"><draw:image xlink:href="Pictures/100000000000028A0000038BC8C3F890.png" xlink:type="simple" xlink:show="embed" xlink:actuate="onLoad"/></draw:frame>Abbildung <text:sequence text:ref-name="refIllustration0" text:name="Illustration" text:formula="ooow:Illustration+1" style:num-format="1">1</text:sequence>: tolles Bild</text:p></draw:text-box></draw:frame><text:soft-page-break/></text:p>
      <text:list xml:id="list2143309210" text:style-name="L2">
        <text:list-item>
          <text:p text:style-name="P27">Aufzählung<text:span text:style-name="T6"> 1</text:span></text:p>
        </text:list-item>
        <text:list-item>
          <text:p text:style-name="P36">Aufzählung 2</text:p>
        </text:list-item>
        <text:list-item>
          <text:p text:style-name="P36">Aufzählung <text:s/>3</text:p>
        </text:list-item>
      </text:list>
      <text:p text:style-name="P35">Antworten suchen. Auf den folgenden Seiten haben wir Daten und Fakten zur Piratenpartei zusammengetragen, geben aber auch Hinweise, wie Sie sich in den vielzähligen Online-Angeboten der Partei zurechtfinden und sie für Ihre Recherche nutzen können. <text:s/></text:p>
      <text:p text:style-name="P35">Antworten suchen. Auf den folgenden Seiten haben wir Daten und Fakten zur Piratenpartei zusammengetragen, geben aber auch Hinweise, wie Sie sich in den vielzähligen Online-Angeboten der Partei zurechtfinden und sie für Ihre Recherche nutzen können. <text:s/></text:p>
      <text:p text:style-name="P16"><text:span text:style-name="T6">….</text:span><text:span text:style-name="T11">Einfügen </text:span></text:p>
      <text:p text:style-name="P41">manueller Umbruch</text:p>
      <text:p text:style-name="P41">Vorlage <text:s/>→ <text:s/>zweispaltig</text:p>
      <text:p text:style-name="P41"/>
      <text:h text:style-name="P22" text:outline-level="1"><text:span text:style-name="T10"/></text:h>
      <text:h text:style-name="P26" text:outline-level="1"><text:span text:style-name="T10">Seitenvorlage </text:span><text:span text:style-name="T11">zweispaltig</text:span></text:h>
      <text:h text:style-name="Heading_20_2" text:outline-level="2">Überschrift 2</text:h>
      <text:p text:style-name="Text_20_body">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text:span text:style-name="T2">Landespressekonferenz | 4. Februar 2011</text:span>Online-Angeboten der Partei zurechtfinden und sie für Ihre Recherche nutzen können. <text:s/></text:p>
      <text:p text:style-name="P18"><text:span text:style-name="T11">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text:span><text:span text:style-name="T2">Landespressekonferenz | 4. Februar 2011</text:span><text:span text:style-name="T11">Online-Angeboten der Partei zurechtfinden und sie für Ihre Recherche nutzen können. <text:s/></text:span></text:p>
      <text:p text:style-name="P42">Die Piratenpartei Deutschland – und damit auch der Landesverband Baden-Württemberg – unterscheidet sich in vielen Punkten von den großen und etablierten Parteien.</text:p>
      <text:p text:style-name="P19"><draw:frame draw:style-name="fr5" draw:name="Grafik3" text:anchor-type="paragraph" svg:width="5.503cm" svg:height="7.738cm" draw:z-index="3"><draw:image xlink:href="Pictures/100000000000028A00000392EBAEDAB6.png" xlink:type="simple" xlink:show="embed" xlink:actuate="onLoad"/></draw:frame><text:span text:style-name="T11">Daraus ergeben sich Fragen, auf die Sie, in ihrer Funktion als Journalisten, Antworten suchen. Auf den folgenden Seiten haben wir Daten und Fakten zur Piratenpartei zusammengetragen, geben aber auch Hinweise, wie Sie sich in den vielzähligen </text:span><text:span text:style-name="T2">Landespressekonferenz | 4. Februar 2011</text:span><text:span text:style-name="T11">Online-Angeboten der Partei zurechtfinden und sie für Ihre Recherche nutzen können. <text:s/></text:span></text:p>
      <text:p text:style-name="P19"><text:span text:style-name="T11">Die Piratenpartei Deutschland – und damit auch der Landesverband Baden-Württemberg – unterscheidet sich in vielen Punkten von den großen und etablierten Parteien. Daraus ergeben sich Fragen, auf die Sie, in ihrer Funktion als </text:span><text:soft-page-break/><text:span text:style-name="T11">Journalisten, Antworten suchen. Auf den folgenden Seiten haben wir Daten und Fakten zur Piratenpartei zusammengetragen, geben aber auch Hinweise, wie Sie sich in den vielzähligen </text:span><text:span text:style-name="T2">Landespressekonferenz | 4. Februar 2011</text:span><text:span text:style-name="T11">Online-Angeboten der Partei zurechtfinden und sie für Ihre Recherche nutzen können</text:span></text:p>
      <text:p text:style-name="P20"><draw:frame draw:style-name="fr2" draw:name="Rahmen2" text:anchor-type="paragraph" svg:width="5.826cm" draw:z-index="5"><draw:text-box fo:min-height="8.939cm"><text:p text:style-name="Illustration"><draw:frame draw:style-name="fr6" draw:name="Grafik4" text:anchor-type="paragraph" svg:x="0.004cm" svg:y="0.002cm" svg:width="5.503cm" style:rel-width="100%" svg:height="7.738cm" style:rel-height="scale" draw:z-index="6"><draw:image xlink:href="Pictures/100000000000028A00000392EBAEDAB6.png" xlink:type="simple" xlink:show="embed" xlink:actuate="onLoad"/></draw:frame>Abbildung <text:sequence text:ref-name="refIllustration1" text:name="Illustration" text:formula="ooow:Illustration+1" style:num-format="1">2</text:sequence>: noch ein tolles Bild</text:p></draw:text-box></draw:frame>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text:span text:style-name="T2">Landespressekonferenz | 4. Februar 2011</text:span>Online-Angeboten der Partei zurechtfinden und sie für Ihre Recherche nutzen können. <text:s/></text:p>
      <text:p text:style-name="P19"><draw:frame draw:style-name="fr7" draw:name="Grafik5" text:anchor-type="paragraph" svg:width="7.001cm" svg:height="9.85cm" draw:z-index="4"><draw:image xlink:href="Pictures/100000000000028A00000392EBAEDAB6.png" xlink:type="simple" xlink:show="embed" xlink:actuate="onLoad"/></draw:frame><text:span text:style-name="T11">Die Piratenpartei Deutschland – und damit auch der Landesverband Baden-Württemberg – unterscheidet sich in vielen Punkten <text:s/>Sie, in ihrer Funktion als Journalisten, Antworten suchen. Auf den folgenden Seiten haben wir Daten und Fakten zur Piratenpartei zusammengetragen, geben aber auch Hinweise, wie Sie sich in den vielzähligen </text:span><text:span text:style-name="T2">Landespressekonferenz | 4. Februar 2011</text:span><text:span text:style-name="T11">Online-Angeboten der Partei zurechtfinden und sie für Ihre Recherche nutzen können. <text:s/></text:span></text:p>
      <text:p text:style-name="P42"/>
      <text:h text:style-name="P23" text:outline-level="1"><text:span text:style-name="T10">Seitenvorlage ganzseitig</text:span><text:span text:style-name="T9"> </text:span><text:span text:style-name="T6">Ü 1</text:span></text:h>
      <text:p text:style-name="P33">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Online-Angeboten der Partei zurechtfinden und sie für Ihre Recherche nutzen können. <text:s/></text:p>
      <text:h text:style-name="P30" text:outline-level="2">Überschrift 2</text:h>
      <text:p text:style-name="P37">Die Piratenpartei Deutschland – und damit auch der Landesverband Baden-Württemberg – unterscheidet sich in vielen Punkten von den großen und etablierten Parteien. Daraus ergeben sich Fragen, auf die Sie, in ihrer Funktion als Journalisten, Antworten suchen. Auf den folgenden Seiten haben wir Daten und Fakten zur Piratenpartei zusammengetragen, geben aber auch Hinweise, wie Sie sich in den vielzähligen Online-Angeboten der Partei zurechtfinden und sie für Ihre Recherche nutzen können. <text:s/></text:p>
      <text:h text:style-name="P24" text:outline-level="1">Endnote letzte Seiten </text:h>
      <text:p text:style-name="P15"><text:span text:style-name="T11">ohne Nummerierung </text:span><text:span text:style-name="T13">in der Fußzeile</text:span></text:p>
      <text:p text:style-name="P43"/>
      <text:p text:style-name="P38">Die Piratenpartei Deutschland – und damit auch der Landesverband Baden-Württemberg – unterscheidet sich in vielen </text:p>
      <text:p text:style-name="P14"/>
      <text:list xml:id="list783926903" text:continue-list="list1026158501" text:style-name="L1">
        <text:list-item>
          <text:p text:style-name="P32"><text:span text:style-name="T5">Fette Aufzählung</text:span><text:span text:style-name="T4">:</text:span> <text:span text:style-name="T6">Fließtext</text:span></text:p>
        </text:list-item>
        <text:list-item>
          <text:p text:style-name="P32"><text:span text:style-name="T5">Fette Aufzählung</text:span><text:span text:style-name="T4">:</text:span> <text:span text:style-name="T6">Fließtext</text:span></text:p>
        </text:list-item>
      </text:list>
      <text:p text:style-name="P39">Blindtext...</text:p>
      <text:p text:style-name="P6"><text:span text:style-name="T6">Ich habe eine Fußnote</text:span><text:note text:id="ftn2" text:note-class="footnote"><text:note-citation>2</text:note-citation><text:note-body><text:p text:style-name="Footnote"><text:a xlink:type="simple" xlink:href="http://www.piratenpartei-bw.de/2009/11/27/wahlanalyse-bundestagswahl/"><text:s/>http://www.piratenpartei-bw.de/2009/11/27/wahlanalyse-bundestagswahl/</text:a></text:p></text:note-body></text:note> </text:p>
      <text:p text:style-name="P8"/>
      <text:p text:style-name="P39">Blindtext...</text:p>
      <text:p text:style-name="P12"><text:s/><text:span text:style-name="T6">Ich bin ein Zitat...</text:span></text:p>
      <text:p text:style-name="P40">Blindtext...</text:p>
      <text:h text:style-name="Heading_20_1" text:outline-level="1"><text:span text:style-name="T8">...</text:span><text:span text:style-name="T12">wir freuen uns auf Ihre Berichterstattung :)</text:span><text:span text:style-name="T8"> </text:spa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css3t="http://www.w3.org/TR/css3-text/" office:version="1.2" grddl:transformation="http://docs.oasis-open.org/office/1.2/xslt/odf2rdf.xsl">
  <office:font-face-decls>
    <style:font-face style:name="OpenSymbol" svg:font-family="OpenSymbol"/>
    <style:font-face style:name="DejaVu Sans Mono" svg:font-family="'DejaVu Sans Mono'" style:font-family-generic="modern" style:font-pitch="fixed"/>
    <style:font-face style:name="Nimbus Roman No9 L" svg:font-family="'Nimbus Roman No9 L'" style:font-family-generic="roman" style:font-pitch="variable"/>
    <style:font-face style:name="DejaVu Sans2" svg:font-family="'DejaVu Sans'" style:font-adornments="Book" style:font-family-generic="swiss" style:font-pitch="variable"/>
    <style:font-face style:name="DejaVu Sans" svg:font-family="'DejaVu Sans'" style:font-adornments="Condensed" style:font-family-generic="swiss" style:font-pitch="variable"/>
    <style:font-face style:name="DejaVu Sans3" svg:font-family="'DejaVu Sans'" style:font-adornments="ExtraLight" style:font-family-generic="swiss" style:font-pitch="variable"/>
    <style:font-face style:name="DejaVu Sans1" svg:font-family="'DejaVu Sans'" style:font-adornments="Fett" style:font-family-generic="swiss" style:font-pitch="variable"/>
    <style:font-face style:name="DejaVu Sans4"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de" fo:country="DE" style:letter-kerning="true" style:font-name-asian="DejaVu Sans4" style:font-size-asian="10.5pt" style:language-asian="zxx" style:country-asian="none" style:font-name-complex="DejaVu Sans4"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1.499cm" fo:margin-right="1.7cm" fo:text-indent="0cm" style:auto-text-indent="false"/>
      <style:text-properties fo:color="#333333" style:font-name="DejaVu Sans" style:font-size-asian="10.5pt"/>
    </style:style>
    <style:style style:name="Heading" style:family="paragraph" style:parent-style-name="Standard" style:next-style-name="Text_20_body" style:class="text" style:master-page-name="">
      <style:paragraph-properties fo:margin-left="1.499cm" fo:margin-right="1.499cm" fo:margin-top="0.42cm" fo:margin-bottom="0.42cm" fo:text-indent="0cm" style:auto-text-indent="false" style:page-number="auto" fo:keep-with-next="always"/>
      <style:text-properties style:font-name="DejaVu Sans1" fo:font-size="14pt" fo:font-weight="bold" style:font-name-asian="DejaVu Sans4" style:font-size-asian="14pt" style:font-name-complex="DejaVu Sans4" style:font-size-complex="14pt"/>
    </style:style>
    <style:style style:name="Text_20_body" style:display-name="Text body" style:family="paragraph" style:parent-style-name="Standard" style:class="text" style:master-page-name="">
      <style:paragraph-properties fo:margin-left="0.499cm" fo:margin-right="0.7cm" fo:margin-top="0cm" fo:margin-bottom="0.212cm" fo:text-align="justify" style:justify-single-word="false" fo:text-indent="0cm" style:auto-text-indent="false" style:page-number="auto">
        <style:tab-stops>
          <style:tab-stop style:position="1.199cm"/>
          <style:tab-stop style:position="1.6cm"/>
        </style:tab-stops>
      </style:paragraph-properties>
      <style:text-properties style:font-size-asian="10.5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class="extra" style:master-page-name="">
      <style:paragraph-properties fo:margin-left="0cm" fo:margin-right="0cm" fo:margin-top="0cm" fo:margin-bottom="0cm" fo:line-height="2cm" fo:text-indent="0.499cm" style:auto-text-indent="false" style:page-number="auto" fo:background-color="transparent" fo:padding="0cm" fo:border="none" style:shadow="none" text:number-lines="false" text:line-number="0">
        <style:tab-stops>
          <style:tab-stop style:position="8.498cm" style:type="center"/>
          <style:tab-stop style:position="16.999cm" style:type="right"/>
        </style:tab-stops>
        <style:background-image/>
      </style:paragraph-properties>
      <style:text-properties fo:color="#ffffff" style:text-position="0% 100%" style:font-name="DejaVu Sans2" fo:font-size="11pt" fo:font-weight="bold" style:font-size-asian="10.5pt"/>
    </style:style>
    <style:style style:name="Footer" style:family="paragraph" style:parent-style-name="Standard" style:class="extra" style:master-page-name="">
      <style:paragraph-properties fo:margin-left="0.3cm" fo:margin-right="0.499cm" fo:line-height="150%" fo:text-indent="0cm" style:auto-text-indent="false" style:page-number="auto" fo:background-color="transparent" fo:padding="0.349cm" fo:border-left="none" fo:border-right="none" fo:border-top="0.002cm solid #000000" fo:border-bottom="none" style:shadow="none" text:number-lines="false" text:line-number="0">
        <style:tab-stops>
          <style:tab-stop style:position="15cm" style:type="right"/>
          <style:tab-stop style:position="16.999cm" style:type="right"/>
        </style:tab-stops>
        <style:background-image/>
      </style:paragraph-properties>
      <style:text-properties fo:color="#ff8800" style:font-name="DejaVu Sans2" fo:font-size="13pt" fo:font-weight="bold" style:font-size-asian="10.5pt"/>
    </style:style>
    <style:style style:name="Heading_20_1" style:display-name="Heading 1" style:family="paragraph" style:parent-style-name="Heading" style:next-style-name="Text_20_body" style:default-outline-level="1" style:class="text" style:master-page-name="">
      <style:paragraph-properties fo:margin-left="0.499cm" fo:margin-right="1.499cm" fo:margin-top="0.42cm" fo:margin-bottom="0.42cm" fo:line-height="150%" fo:text-align="start" style:justify-single-word="false" fo:text-indent="0cm" style:auto-text-indent="false" style:page-number="auto" fo:background-color="transparent">
        <style:background-image/>
      </style:paragraph-properties>
      <style:text-properties fo:color="#ffffff" style:font-name="DejaVu Sans3" fo:font-size="24pt" fo:font-weight="normal" fo:background-color="#ff8800" style:font-name-asian="DejaVu Sans4" style:font-size-asian="24pt" style:font-weight-asian="bold" style:font-name-complex="DejaVu Sans4" style:font-size-complex="24pt" style:font-weight-complex="bold"/>
    </style:style>
    <style:style style:name="Heading_20_6" style:display-name="Heading 6" style:family="paragraph" style:parent-style-name="Heading" style:next-style-name="Text_20_body" style:default-outline-level="6" style:list-style-name="" style:class="text">
      <style:text-properties style:font-name="Nimbus Roman No9 L" fo:font-size="7pt" fo:font-weight="bold" style:font-name-asian="DejaVu Sans4" style:font-size-asian="7pt" style:font-weight-asian="bold" style:font-name-complex="DejaVu Sans4" style:font-size-complex="7pt" style:font-weight-complex="bold"/>
    </style:style>
    <style:style style:name="Frame_20_contents" style:display-name="Frame contents" style:family="paragraph" style:parent-style-name="Text_20_body" style:class="extra"/>
    <style:style style:name="textkörper_5f_zentriert" style:display-name="textkörper_zentriert" style:family="paragraph" style:parent-style-name="Text_20_body">
      <style:paragraph-properties fo:text-align="center" style:justify-single-word="false"/>
    </style:style>
    <style:style style:name="Heading_20_2" style:display-name="Heading 2" style:family="paragraph" style:parent-style-name="Heading" style:next-style-name="Text_20_body" style:default-outline-level="2" style:class="text">
      <style:paragraph-properties fo:margin-left="0.6cm" fo:margin-right="1.7cm" fo:margin-top="0.42cm" fo:margin-bottom="0.409cm" fo:text-indent="0cm" style:auto-text-indent="false" style:shadow="none"/>
      <style:text-properties fo:color="#4c4c4c" fo:font-size="16pt" fo:font-style="normal" fo:font-weight="bold" style:font-size-asian="14pt" style:font-style-asian="italic" style:font-weight-asian="normal" style:font-size-complex="14pt" style:font-style-complex="italic" style:font-weight-complex="normal"/>
    </style:style>
    <style:style style:name="Heading_20_3" style:display-name="Heading 3" style:family="paragraph" style:parent-style-name="Heading" style:next-style-name="Text_20_body" style:default-outline-level="3" style:class="text">
      <style:paragraph-properties fo:margin-left="0.801cm" fo:margin-right="1.7cm" fo:margin-top="0.42cm" fo:margin-bottom="0.42cm" fo:text-indent="0cm" style:auto-text-indent="false"/>
      <style:text-properties fo:color="#4c4c4c" fo:font-size="14pt" fo:font-style="oblique"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left="1.7cm" fo:margin-right="1.7cm" fo:text-indent="0cm" style:auto-text-indent="false"/>
      <style:text-properties fo:font-size="85%" fo:font-style="normal" fo:font-weight="bold" style:font-size-asian="85%" style:font-style-asian="italic" style:font-weight-asian="normal" style:font-size-complex="85%" style:font-style-complex="italic" style:font-weight-complex="normal"/>
    </style:style>
    <style:style style:name="Illustration" style:family="paragraph" style:parent-style-name="Caption" style:class="extra">
      <style:paragraph-properties fo:margin-left="0.101cm" fo:margin-right="0.101cm" fo:text-indent="0cm" style:auto-text-indent="false"/>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text-properties fo:font-size="11pt"/>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fo:font-size="10.5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Standard_20__28_Web_29_" style:display-name="Standard (Web)" style:family="paragraph" style:parent-style-name="Standard">
      <style:paragraph-properties fo:margin-top="0.494cm" fo:margin-bottom="0.494cm"/>
    </style:style>
    <style:style style:name="Quotations" style:family="paragraph" style:parent-style-name="Standard" style:class="html">
      <style:paragraph-properties fo:margin-left="1cm" fo:margin-right="1cm" fo:margin-top="0cm" fo:margin-bottom="0.499cm" fo:text-indent="0cm" style:auto-text-indent="false"/>
    </style:style>
    <style:style style:name="Heading_20_5" style:display-name="Heading 5" style:family="paragraph" style:parent-style-name="Heading" style:next-style-name="Text_20_body" style:default-outline-level="5" style:class="text">
      <style:paragraph-properties fo:margin-left="0.499cm" fo:margin-right="1.7cm" fo:margin-top="1.221cm" fo:margin-bottom="1.221cm" fo:line-height="100%" fo:text-indent="0cm" style:auto-text-indent="false"/>
      <style:text-properties fo:color="#ff8800" fo:font-size="145%" fo:font-weight="normal" style:font-size-asian="85%" style:font-weight-asian="bold" style:font-size-complex="85%" style:font-weight-complex="bold"/>
    </style:style>
    <style:style style:name="Signature"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körper_20_Vorspann" style:display-name="Textkörper Vorspann" style:family="paragraph" style:parent-style-name="Text_20_body">
      <style:paragraph-properties fo:margin-left="0.499cm" fo:margin-right="0.7cm" fo:line-height="125%" fo:text-indent="0cm" style:auto-text-indent="false"/>
    </style:style>
    <style:style style:name="Numbering_20_Symbols" style:display-name="Numbering Symbols" style:family="text"/>
    <style:style style:name="Internet_20_link" style:display-name="Internet link" style:family="text">
      <style:text-properties fo:color="#333333" style:font-name="DejaVu Sans3" fo:language="zxx" fo:country="none" style:text-underline-style="solid" style:text-underline-width="auto" style:text-underline-color="font-color" fo:font-weight="150" style:font-size-asian="10.5pt"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Source_20_Text" style:display-name="Source Text" style:family="text">
      <style:text-properties style:font-name="DejaVu Sans Mono" style:font-name-asian="DejaVu Sans Mono" style:font-name-complex="DejaVu Sans Mono"/>
    </style:style>
    <style:style style:name="Absatz-Standardschriftart" style:family="text"/>
    <style:style style:name="mw-headline" style:family="text" style:parent-style-name="Absatz-Standardschriftart"/>
    <style:style style:name="Strong_20_Emphasis" style:display-name="Strong Emphasis" style:family="text" style:parent-style-name="Absatz-Standardschriftart">
      <style:text-properties fo:font-weight="bold" style:font-weight-asian="bold" style:font-weight-complex="bold"/>
    </style:style>
    <style:style style:name="Page_20_Number" style:display-name="Page Number" style:family="text">
      <style:text-properties fo:color="#4c4c4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style:background-transparency="100%" fo:padding="0cm" fo:border="none" style:shadow="none">
        <style:background-image/>
      </style:graphic-properties>
    </style:style>
    <style:style style:name="Graphics" style:family="graphic">
      <style:graphic-properties text:anchor-type="paragraph" svg:x="0cm" svg:y="0cm" fo:margin-left="0.499cm" fo:margin-right="0.499cm" fo:margin-top="0.101cm" fo:margin-bottom="0.101cm" style:wrap="dynamic" style:number-wrapped-paragraphs="no-limit" style:wrap-contour="false" style:vertical-pos="top" style:vertical-rel="paragraph" style:horizontal-pos="center" style:horizontal-rel="paragraph" style:shadow="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margin-left="-0.053cm" fo:margin-right="0cm" fo:text-indent="0cm" style:auto-text-indent="false">
        <style:tab-stops>
          <style:tab-stop style:position="8.498cm" style:type="center"/>
          <style:tab-stop style:position="16.999cm" style:type="right"/>
        </style:tab-stops>
      </style:paragraph-properties>
    </style:style>
    <style:style style:name="MP2" style:family="paragraph" style:parent-style-name="Footer">
      <style:paragraph-properties fo:margin-left="0cm" fo:margin-right="0cm" fo:text-indent="0cm" style:auto-text-indent="false">
        <style:tab-stops>
          <style:tab-stop style:position="18.023cm" style:type="center"/>
        </style:tab-stops>
      </style:paragraph-properties>
    </style:style>
    <style:style style:name="MP3" style:family="paragraph" style:parent-style-name="Header" style:master-page-name="Index">
      <style:paragraph-properties style:page-number="auto"/>
      <style:text-properties officeooo:rsid="0023ce1b"/>
    </style:style>
    <style:style style:name="MP4" style:family="paragraph" style:parent-style-name="Header">
      <style:paragraph-properties fo:margin-left="0cm" fo:margin-right="0cm" fo:text-indent="0.265cm" style:auto-text-indent="false"/>
      <style:text-properties officeooo:rsid="0023ce1b"/>
    </style:style>
    <style:style style:name="MP5" style:family="paragraph" style:parent-style-name="Header">
      <style:text-properties officeooo:rsid="0023ce1b"/>
    </style:style>
    <style:style style:name="MP6" style:family="paragraph" style:parent-style-name="Footer">
      <style:text-properties officeooo:paragraph-rsid="00297c3c"/>
    </style:style>
    <style:style style:name="MP7" style:family="paragraph" style:parent-style-name="Header">
      <style:paragraph-properties fo:margin-left="0.464cm" fo:margin-right="-0.596cm" fo:text-indent="0cm" style:auto-text-indent="false"/>
      <style:text-properties officeooo:rsid="0023ce1b" officeooo:paragraph-rsid="0023ce1b"/>
    </style:style>
    <style:style style:name="MP8" style:family="paragraph" style:parent-style-name="Header">
      <style:paragraph-properties fo:margin-left="1.489cm" fo:margin-right="-0.596cm" fo:text-indent="0cm" style:auto-text-indent="false"/>
      <style:text-properties officeooo:rsid="0023ce1b" officeooo:paragraph-rsid="0023ce1b"/>
    </style:style>
    <style:style style:name="MP9" style:family="paragraph" style:parent-style-name="Footer">
      <style:text-properties officeooo:paragraph-rsid="002ae700"/>
    </style:style>
    <style:style style:name="MT1" style:family="text">
      <style:text-properties fo:color="#ff8800" officeooo:rsid="00119a61"/>
    </style:style>
    <style:style style:name="MT2" style:family="text">
      <style:text-properties officeooo:rsid="00297c3c"/>
    </style:style>
    <style:page-layout style:name="Mpm1">
      <style:page-layout-properties fo:page-width="21.001cm" fo:page-height="29.7cm" style:num-format="1" style:print-orientation="portrait" fo:margin-top="1.799cm" fo:margin-bottom="1.499cm" fo:margin-left="2.701cm" fo:margin-right="2.701cm" style:shadow="none"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701cm" fo:margin-right="2.70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3cm" fo:margin-left="2.701cm" fo:margin-right="2.701cm" fo:background-color="transparent" style:writing-mode="lr-tb" style:footnote-max-height="0cm">
        <style:background-image xlink:href="Pictures/2000017800003D0A00000A471DB3B98E.svm" xlink:type="simple" xlink:actuate="onLoad" style:position="top center" style:repeat="no-repeat"/>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page-layout>
    <style:page-layout style:name="Mpm4">
      <style:page-layout-properties fo:page-width="21.001cm" fo:page-height="29.7cm" style:num-format="1" style:print-orientation="portrait" fo:margin-top="1.499cm" fo:margin-bottom="1.499cm" fo:margin-left="2.701cm" fo:margin-right="3cm" fo:background-color="transparent" style:writing-mode="lr-tb" style:footnote-max-height="0cm">
        <style:background-image xlink:href="Pictures/2000017800003D0A00000A471DB3B98E.svm" xlink:type="simple" xlink:actuate="onLoad" style:position="top center" style:repeat="no-repeat"/>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left">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701cm" fo:margin-right="2.701cm" fo:background-color="transparent" style:writing-mode="lr-tb" style:footnote-max-height="0cm">
        <style:background-image xlink:href="Pictures/2000017800003D0A00000A471DB3B98E.svm" xlink:type="simple" xlink:actuate="onLoad" style:position="top center" style:repeat="no-repeat"/>
        <style:footnote-sep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8">
      <style:page-layout-properties fo:page-width="21.001cm" fo:page-height="29.7cm" style:num-format="1" style:print-orientation="portrait" fo:margin-top="1.499cm" fo:margin-bottom="1.499cm" fo:margin-left="2.701cm" fo:margin-right="2.701cm" fo:background-color="transparent" style:writing-mode="lr-tb" style:footnote-max-height="0cm">
        <style:background-image xlink:href="Pictures/2000017800003D0A00000A471DB3B98E.svm" xlink:type="simple" xlink:actuate="onLoad" style:position="top center" style:repeat="no-repeat"/>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style:page-layout style:name="Mpm9">
      <style:page-layout-properties fo:page-width="21.001cm" fo:page-height="29.7cm" style:num-format="1" style:print-orientation="portrait" fo:margin-top="1.499cm" fo:margin-bottom="1.499cm" fo:margin-left="1.499cm" fo:margin-right="1.499cm" fo:background-color="transparent" style:writing-mode="lr-tb" style:footnote-max-height="0cm">
        <style:background-image xlink:href="Pictures/2000017800003D0A00000A471DB3B98E.svm" xlink:type="simple" xlink:actuate="onLoad" style:position="top center" style:repeat="no-repeat"/>
        <style:columns fo:column-count="2" fo:column-gap="0cm">
          <style:column style:rel-width="32767*" fo:start-indent="0cm" fo:end-indent="0cm"/>
          <style:column style:rel-width="32768*" fo:start-indent="0cm" fo:end-indent="0cm"/>
        </style:columns>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MP1"><text:span text:style-name="MT1">Landespressekonferenz | 4. Februar 2011</text:span><text:tab/></text:p>
      </style:header>
      <style:footer>
        <text:p text:style-name="MP2"><text:tab/><text:page-number text:select-page="current">11</text:page-number></text:p>
      </style:footer>
    </style:master-page>
    <style:master-page style:name="First_20_Page" style:display-name="First Page" style:page-layout-name="Mpm2" style:next-style-name="Standard"/>
    <style:master-page style:name="Vorspannseiten" style:page-layout-name="Mpm3">
      <style:header>
        <text:p text:style-name="MP3">Landespressekonferenz | 4. Februar 2011</text:p>
        <text:p text:style-name="MP4"/>
      </style:header>
    </style:master-page>
    <style:master-page style:name="Index" style:page-layout-name="Mpm4">
      <style:header>
        <text:p text:style-name="MP5">Landespressekonferenz | 4. Februar 2011</text:p>
      </style:header>
      <style:footer>
        <text:p text:style-name="MP6">www.piratenpartei-bw.de</text:p>
      </style:footer>
    </style:master-page>
    <style:master-page style:name="Right_20_Page" style:display-name="Right Page" style:page-layout-name="Mpm5" style:next-style-name="Left_20_Page"/>
    <style:master-page style:name="Left_20_Page" style:display-name="Left Page" style:page-layout-name="Mpm6" style:next-style-name="Right_20_Page"/>
    <style:master-page style:name="Endnote" style:page-layout-name="Mpm7">
      <style:header>
        <text:p text:style-name="MP7">Landespressekonferenz | 4. Februar 2011</text:p>
        <text:p text:style-name="MP7"/>
      </style:header>
      <style:footer>
        <text:p text:style-name="MP6">www.piratenpartei-bw.de</text:p>
      </style:footer>
    </style:master-page>
    <style:master-page style:name="ganzseitig" style:page-layout-name="Mpm8">
      <style:header>
        <text:p text:style-name="MP5">Landespressekonferenz | 4. Februar 2011</text:p>
        <text:p text:style-name="MP7"/>
      </style:header>
      <style:footer>
        <text:p text:style-name="MP6">www.piratenpartei-bw.de<text:span text:style-name="MT2"><text:tab/></text:span><text:span text:style-name="Page_20_Number"><text:span text:style-name="MT2"><text:page-number text:select-page="current">11</text:page-number></text:span></text:span></text:p>
      </style:footer>
    </style:master-page>
    <style:master-page style:name="zweispaltig" style:page-layout-name="Mpm9">
      <style:header>
        <text:p text:style-name="MP8">Landespressekonferenz | 4. Februar 2011</text:p>
        <text:p text:style-name="MP8"/>
      </style:header>
      <style:footer>
        <text:p text:style-name="MP9">www.piratenpartei-bw.de<text:span text:style-name="MT2"><text:tab/></text:span><text:span text:style-name="Page_20_Number"><text:span text:style-name="MT2"><text:page-number text:select-page="current">11</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creation-date>2010-04-16T14:26:06</meta:creation-date>
    <meta:editing-duration>PT19H56M27S</meta:editing-duration>
    <meta:editing-cycles>95</meta:editing-cycles>
    <meta:generator>OpenOffice.org/3.2$Unix OpenOffice.org_project/320m19$Build-9505</meta:generator>
    <dc:title>PIRATEN BW LPT2010.1 Pressemappe</dc:title>
    <meta:initial-creator>Mela Eckenfels</meta:initial-creator>
    <dc:date>2011-01-27T13:47:58</dc:date>
    <dc:creator>Ute Hauth</dc:creator>
    <meta:keyword>Piraten</meta:keyword>
    <meta:keyword>Tübingen</meta:keyword>
    <meta:keyword>Landesparteitag</meta:keyword>
    <meta:keyword>Landtagswahl</meta:keyword>
    <meta:keyword>Presse</meta:keyword>
    <dc:subject>Pressemappe</dc:subject>
    <meta:document-statistic meta:table-count="0" meta:image-count="5" meta:object-count="0" meta:page-count="9" meta:paragraph-count="81" meta:word-count="1219" meta:character-count="9062"/>
    <meta:template xlink:type="simple" xlink:actuate="onRequest" xlink:title="LPTBW Pressemappe Inhalt" xlink:href="../../../../.openoffice.org/3/user/template/LPTBW%20Pressemappe%20Inhalt.ott" meta:date="2010-04-16T14:26:05"/>
  </office:meta>
</office:document-meta>
</file>