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text-align="center" style:justify-single-word="false"/>
      <style:text-properties fo:font-size="18pt" fo:font-weight="bold" style:font-size-asian="15.75pt" style:font-weight-asian="bold" style:font-size-complex="18pt" style:font-weight-complex="bold"/>
    </style:style>
    <style:style style:name="P2" style:family="paragraph" style:parent-style-name="Standard">
      <style:paragraph-properties fo:text-align="center" style:justify-single-word="false"/>
      <style:text-properties fo:font-size="14pt" fo:font-weight="bold" style:font-size-asian="12.25pt" style:font-weight-asian="bold" style:font-size-complex="14pt" style:font-weight-complex="bold"/>
    </style:style>
    <style:style style:name="P3" style:family="paragraph" style:parent-style-name="Standard">
      <style:paragraph-properties fo:text-align="justify" style:justify-single-word="false"/>
      <style:text-properties fo:font-size="12pt" fo:font-weight="normal" style:font-size-asian="10.5pt" style:font-weight-asian="normal" style:font-size-complex="12pt"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Bericht Gründungsversammlung Bürgerinitiative Hühnermastanlage Wendesse/Stederdorf</text:p>
      <text:p text:style-name="P1"/>
      <text:p text:style-name="P2">Moorkrug, Wendesse am 17.5.2010, 20 Uhr</text:p>
      <text:p text:style-name="P2"/>
      <text:p text:style-name="P3">Pünktlich um 20 Uhr begann die Gründungsversammlung für die Bürgerinitiave gegen den Bau der geplanten Hühnermastanlage in Wendesse/Stederdorf. Es waren ca. 50 Teilnehmer anwesend, darunter der Betreiber der geplanten Anlage, Herr Hansen, sowie Mitglieder des Ortsrates Stederdorf/Wendesse von der SPD und den Grünen.</text:p>
      <text:p text:style-name="P3"/>
      <text:p text:style-name="P3">Diskutiert wurde über das Genehmigungsverfahren, ökologische, gesundheitliche und tierschützerische Bedenken, die gegen den Betrieb dieser Anlage sprechen.</text:p>
      <text:p text:style-name="P3"/>
      <text:p text:style-name="P3">Da es sich um ein nichtöffentliches Verfahren handelt, sind Einsprüche der Anwohner gegen dieses Projekt kaum möglich. Daher wurde beschlossen, ein Gutachten (Kosten ca. 3000 €uro) in Auftrag zu geben (Herr Haferkamp) und einen Anwalt mit der Wahrung der Interessen der Bürger zu beauftragen.</text:p>
      <text:p text:style-name="P3"/>
      <text:p text:style-name="P3">Die Kosten zur Finanzierung des Gutachtens sind derzeit noch ungeklärt. Man hofft, die Summe durch Spenden zusammenzubekommen. Dies soll durch Sammelaktion und Spendenkonto über Flyer erreicht werden. Der Ortsrat der GRÜNEN sagte finanzielle Unterstützung zu</text:p>
      <text:p text:style-name="P3"/>
      <text:p text:style-name="P3">Zusätzlich wurde angeregt, die Angelegenheiten hisichtlich des Naturschutzes zu untersuchen, da sich in unmittelbarer Nähe auch ein ausgewiesenes Naturschutzgebiet und ein Wasserschutzgebiet befindet.</text:p>
      <text:p text:style-name="P3"/>
      <text:p text:style-name="P3">Es wurde auch festgestellt, daß das Thema in den betroffenen Ortsteilen noch zu wenig bekannt ist, sodaß noch einiges an PR-Arbeit zu leisten sein wird, um die Bevölkerung zu sensibiliesieren.</text:p>
      <text:p text:style-name="P3"/>
      <text:p text:style-name="P3">In ca. 2 bis 3 Wochen (wahrscheinlich am 9. Juni) findet eine Planungsausschußsitzung zu diesem Projekt statt. Die Sitzung ist öffentlich.</text:p>
      <text:p text:style-name="P3"/>
      <text:p text:style-name="P3">Die Bürgerinitiative wird kurzfristig noch Einblick in die Planungsunterlagen bekommen.</text:p>
      <text:p text:style-name="P3"/>
      <text:p text:style-name="P3">Es bietet sich hier eine gute Möglichkeit für den Kreisverband, auf kommunaler Ebene bei einem wichtigen sensiblen Thema aktiv zu werden und so beim Wähler bekannt zu werden durch Taten.</text:p>
      <text:p text:style-name="P3"/>
      <text:p text:style-name="P3">Nächste Versammlung wird über Email-Verteiler noch bekannt gegeben.</text:p>
      <text:p text:style-name="P3"/>
      <text:p text:style-name="P3">Anwesend für die Piratenpartei: Matthias Roll</text:p>
      <text:p text:style-name="P3"/>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Kirsten Vara</meta:initial-creator>
    <meta:creation-date>2010-05-17T22:00:08</meta:creation-date>
    <dc:date>2010-05-17T22:35:34</dc:date>
    <dc:creator>Kirsten Vara</dc:creator>
    <meta:editing-duration>PT00H19M05S</meta:editing-duration>
    <meta:editing-cycles>2</meta:editing-cycles>
    <meta:generator>OpenOffice.org/3.2$Linux OpenOffice.org_project/320m12$Build-9483</meta:generator>
    <meta:document-statistic meta:table-count="0" meta:image-count="0" meta:object-count="0" meta:page-count="1" meta:paragraph-count="13" meta:word-count="279" meta:character-count="2058"/>
  </office:meta>
</office:document-meta>
</file>