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toolpanel/"/>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application/binary" manifest:full-path="layout-cache"/>
  <manifest:file-entry manifest:media-type="text/xml" manifest:full-path="content.xml"/>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rdfa="http://docs.oasis-open.org/opendocument/meta/rdfa#" xmlns:field="urn:openoffice:names:experimental:ooo-ms-interop:xmlns:field:1.0" office:version="1.2">
  <office:scripts/>
  <office:font-face-decls>
    <style:font-face style:name="Mangal1" svg:font-family="Mangal"/>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Text_20_body">
      <style:paragraph-properties fo:margin-top="0cm" fo:margin-bottom="0cm"/>
    </style:style>
    <style:style style:name="P2" style:family="paragraph" style:parent-style-name="Text_20_body">
      <style:text-properties style:font-name="Arial" fo:font-size="10.5pt" style:font-size-asian="10.5pt" style:font-size-complex="10.5pt"/>
    </style:style>
    <style:style style:name="P3" style:family="paragraph" style:parent-style-name="Text_20_body">
      <style:paragraph-properties fo:text-align="end" style:justify-single-word="false"/>
      <style:text-properties style:font-name="Arial" fo:font-size="10.5pt" style:font-size-asian="10.5pt" style:font-size-complex="10.5pt"/>
    </style:style>
    <style:style style:name="P4" style:family="paragraph" style:parent-style-name="Text_20_body" style:list-style-name="L1">
      <style:text-properties style:font-name="Arial" fo:font-size="10.5pt" style:font-size-asian="10.5pt" style:font-size-complex="10.5pt"/>
    </style:style>
    <style:style style:name="P5" style:family="paragraph" style:parent-style-name="Text_20_body" style:list-style-name="L1">
      <style:paragraph-properties fo:margin-top="0cm" fo:margin-bottom="0cm"/>
      <style:text-properties style:font-name="Arial" fo:font-size="10.5pt" style:font-size-asian="10.5pt" style:font-size-complex="10.5pt"/>
    </style:style>
    <style:style style:name="P6" style:family="paragraph" style:parent-style-name="Horizontal_20_Line">
      <style:text-properties style:font-name="Arial" fo:font-size="10.5pt" style:font-size-asian="10.5pt" style:font-size-complex="10.5pt"/>
    </style:style>
    <style:style style:name="P7" style:family="paragraph" style:parent-style-name="Preformatted_20_Text">
      <style:paragraph-properties fo:margin-top="0cm" fo:margin-bottom="0.499cm"/>
      <style:text-properties style:font-name="Arial" fo:font-size="10.5pt" style:font-size-asian="10.5pt" style:font-size-complex="10.5pt"/>
    </style:style>
    <style:style style:name="T1" style:family="text">
      <style:text-properties style:font-name="Arial"/>
    </style:style>
    <style:style style:name="T2" style:family="text">
      <style:text-properties style:font-name="Arial" fo:font-size="10.5pt" style:font-size-asian="10.5pt" style:font-size-complex="10.5pt"/>
    </style:style>
    <style:style style:name="fr1"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text:span text:style-name="Strong_20_Emphasis"><text:span text:style-name="T2">PRESSEINFORMATION der Piratenpartei - Kreisverband Reutlingen-Tübingen</text:span></text:span></text:p>
      <text:p text:style-name="P6"/>
      <text:p text:style-name="P3">Reutlingen, den 19.6..2012<text:line-break/>Presseminformation Nr.17 2012</text:p>
      <text:p text:style-name="P3"><draw:frame draw:style-name="fr1" draw:name="Grafik1" text:anchor-type="as-char" svg:width="4.392cm" svg:height="2.196cm" draw:z-index="0"><draw:image xlink:href="http://wiki.piratenpartei.de/wiki/images/d/dc/Logo-PiratenRT-TÜ_cmyk_aufweiß.png" xlink:type="simple" xlink:show="embed" xlink:actuate="onLoad"/><svg:title>Logo PIRATEN-RT-TUE</svg:title></draw:frame></text:p>
      <text:p text:style-name="Text_20_body"><text:span text:style-name="Strong_20_Emphasis"><text:span text:style-name="T2">Einladung der Piratenpartei zur Aufstellungsversammlung der Kandidaten </text:span></text:span></text:p>
      <text:p text:style-name="Text_20_body"><text:span text:style-name="Strong_20_Emphasis"><text:span text:style-name="T2">für die 18. Bundestagswahl im Wahlkreis 290 Tübingen</text:span></text:span></text:p>
      <text:p text:style-name="Text_20_body"><text:span text:style-name="Strong_20_Emphasis"><text:span text:style-name="T2"/></text:span></text:p>
      <text:p text:style-name="P2">Sehr geehrte Pressevertreter,</text:p>
      <text:p text:style-name="P2">der Bezirksverband Tübingen in der Piratenpartei Deutschland veranstaltet in Zusammenarbeit mit dem Kreisverband Reutlingen-Tübingen die erste Aufstellungsversammlung der Kandidaten zur Wahl des 18. Bundestags für den Wahlkreis Tübingen 290. Über 100 Mitglieder aus den Landkreisen Tübingen und Zollernalb wurden von dem Bezirksverband Tübingen zur Wahl ihrer Kandidaten eingeladen.</text:p>
      <text:p text:style-name="P2">Auf der Veranstaltung werden sich die Bewerber zur Direktkandidatur für den Wahlkreis Tübingen vorstellen.</text:p>
      <text:p text:style-name="P2">Unter den aktuellen Bewerbern für die Kandidatur befinden sich auch der stellvertretende Vorsitzende der Piratenpartei Deutschland (Sebastian Nerz), sowie der stellvertretende Vorsitzende des Kreisverbandes Reutlingen Tübingen (Ivica Juresa).<text:line-break/>Weitere Bewerber und interessierte Mitglieder im Wahlkreis werden aufgerufen sich zur Kandidatur zu stellen. Sie können auch spontan auf der Versammlung selbst nominiert werden oder sich dort zur Wahl vorstellen</text:p>
      <text:p text:style-name="P2">Wir laden auch Sie als Vertreter der Medien hiermit zur Aufstellungsversammlung im Wahlkreis Tübingen ein.</text:p>
      <text:p text:style-name="Text_20_body"><text:span text:style-name="T2">Termin: </text:span><text:span text:style-name="Strong_20_Emphasis"><text:span text:style-name="T2">1. Juli 2012</text:span></text:span><text:span text:style-name="T2"><text:line-break/>Ort: Gasthaus Germania am Schloss, Römerstrasse 8, 63071 Tübingen-Bühl<text:line-break/></text:span><text:span text:style-name="Strong_20_Emphasis"><text:span text:style-name="T2">Beginn 14 Uhr</text:span></text:span><text:span text:style-name="T2"><text:line-break/>Akkreditierung der Teilnehmer ist bereits ab 13 Uhr</text:span></text:p>
      <text:p text:style-name="Text_20_body"><text:span text:style-name="T2"><text:line-break/>Die Vertreter der Medien werden gebeten, sich bereits vorher online, per Mail oder Telefon als Pressevertreter für die Veranstaltung zu akkreditieren.:<text:line-break/></text:span><text:a xlink:type="simple" xlink:href="http://piratenpartei-reutlingen-tuebingen.de/Presseakkreditierung"><text:span text:style-name="T2">http://piratenpartei-reutlingen-tuebingen.de/Presseakkreditierung</text:span></text:a><text:span text:style-name="T2">.<text:line-break/> </text:span></text:p>
      <text:p text:style-name="Text_20_body"><text:span text:style-name="Strong_20_Emphasis"><text:span text:style-name="T2">Die Tagesordnung sieht folgende Punkte vor:</text:span></text:span></text:p>
      <text:list xml:id="list39413747" text:style-name="L1">
        <text:list-item>
          <text:p text:style-name="P5">Begrüßung und Eröffnung der Sitzung durch den Vorstand und organisatorische Hinweise zur Veranstaltung </text:p>
        </text:list-item>
        <text:list-item>
          <text:p text:style-name="P5">Wahl des Protokollanten </text:p>
        </text:list-item>
        <text:list-item>
          <text:p text:style-name="P5">Zulassung von Gästen, Presse </text:p>
        </text:list-item>
        <text:list-item>
          <text:p text:style-name="P5">Zulassung von Bild- und Tonmaterial </text:p>
        </text:list-item>
        <text:list-item>
          <text:p text:style-name="P5">Beschluss der Tages- und Geschäftsordnung </text:p>
        </text:list-item>
        <text:list-item>
          <text:p text:style-name="P5">Aufruf zur Einreichung von Wahlvorschlägen </text:p>
        </text:list-item>
        <text:list-item>
          <text:p text:style-name="P5">Einzelne Vorstellung der Bewerber zur Direktkandidatur im Wahlkreis 290 </text:p>
        </text:list-item>
        <text:list-item>
          <text:p text:style-name="P5">Fragerunde an die Bewerber </text:p>
        </text:list-item>
        <text:list-item>
          <text:p text:style-name="P5">Wahl der Direktkandidaten im Wahlkreis 290 durch geheime Wahl </text:p>
        </text:list-item>
        <text:list-item>
          <text:p text:style-name="P5">Wahl einer Vertrauensperson und eines Stellvertreters </text:p>
        </text:list-item>
        <text:list-item>
          <text:p text:style-name="P4">Protokollierung der Wahl durch die anwesenden Vorstandsmitlieder und Anwesenden direkt vor Ort </text:p>
        </text:list-item>
      </text:list>
      <text:p text:style-name="P2"><text:soft-page-break/>Die Versammlung findet, soweit nichts anderes beschlossen wird, öffentlich statt. Wählen kann jedes Mitglied der Piratenpartei Deutschland mit Erstwohnsitz im Wahlkreis 290 und das nach Satzung des Kreisverbandes/ Bezirksverbandes und Landesverbandes Baden-Württemberg und der Piratenpartei Deutschland im Wahlkreis 290 wahlberechtigt ist.<text:line-break/>Kandidieren kann hingegen jede Person, die Deutscher „im Sinne des Artikels 116 Abs. 1 GG" ist, die nach den geltenden Gesetzen das passive Wahlrecht besitzt. Der Bewerber muss zum Wahltag das 18. Lebensjahr vollendet haben. Jedes stimmberechtigte Mitglied der Versammlung ist vorschlagsberechtigt für die Versammlung, Selbstvorschläge sind dabei auch erlaubt.</text:p>
      <text:p text:style-name="P2">Als Bewerber kann in einem Kreiswahlvorschlag nur benannt werden, wer nicht Mitglied einer anderen Partei ist und wer in einer Mitgliederversammlung zur Wahl eines Wahlkreisbewerbers hierzu gewählt worden ist <text:line-break/>Jeder Bewerber kann nur in einem Wahlkreis und hier nur in einem Kreiswahlvorschlag benannt werden.</text:p>
      <text:p text:style-name="Text_20_body"><text:span text:style-name="T2">Alle weiteren Informationen zur Aufstellungsversammlung werden auf der Webseite der Kreisverbandes und im Wiki unter: <text:line-break/></text:span><text:a xlink:type="simple" xlink:href="http://wiki.piratenpartei.de/BW:Kreisverband_Reutlingen-Tübingen/BTW2013#Wahlorganisation_zur_BTW2013_im_KV_Reutlingen-Tübingen"><text:span text:style-name="T2">http://wiki.piratenpartei.de/BW:Kreisverband_Reutlingen-Tübingen/BTW2013#Wahlorganisation_zur_BTW2013_im_KV_Reutlingen-Tübingen</text:span></text:a><text:span text:style-name="T2"><text:line-break/>zeitnah veröffentlicht.</text:span></text:p>
      <text:p text:style-name="P2">Die Wahlen selbst finden geheim statt. Währenddessen sind weder Ton noch Bildaufnahmen zulässig, da keine Wahlkabinen zum Einsatz kommen.<text:line-break/>Bei der Piratenpartei gibt es keine Delegierten. Alle Piraten können an der Aufstellungsversammlung gleichberechtigt teilnehmen und Kandidaten vorschlagen oder sich selbst zur Wahl stellen.</text:p>
      <text:p text:style-name="P2">Für Fragen stehen Ihnen die Pressesprecher/Pressebetreuer vor Ort zur Verfügung.<text:line-break/>Wir freuen uns, Sie am Parteitag begrüßen zu dürfen. <text:line-break/><text:line-break/>Vergessen Sie bitte nicht, sich zu akkreditieren.<text:line-break/><text:line-break/>Bis bald in Tübingen-Bühl!</text:p>
      <text:p text:style-name="P2">Jasenka Wrede (1V. KV RT-TÜ)</text:p>
      <text:p text:style-name="P2"> </text:p>
      <text:p text:style-name="P6"/>
      <text:p text:style-name="P2"> </text:p>
      <text:p text:style-name="Text_20_body"><text:span text:style-name="Strong_20_Emphasis"><text:span text:style-name="T2">Allgemeine Informationen:</text:span></text:span><text:span text:style-name="T2"><text:line-break/>Mit dem Einzug in das Abgeordnetenhaus in Berlin und Umfragewerten von bis zu 14% bundesweit ist das Interesse an unserer jungen Partei, die sich für Freiheit, Transparenz, Bildung, Bürgerbeteiligung und soziale Teilhabe einsetzt, abermals enorm gestiegen. Die Mitgliederzahl hat sich seit der Berlin-Wahl und dem Einzug in 3 weitere Landesparlamente auf inzwischen mehr als 32000 Mitglieder bundesweit erhöht. Der Kreisverband Reutlingen-Tübingen rechnet zur Aufstellungsversammlung mit einer regen Beteiligung der Piraten des Wahlkreises 290 und der umliegenden Landkreise. Teilnehmen können auch Gäste und Besucher, soweit es die Aufstellungsversammlung vor Ort nicht anderweitig beschließt.</text:span></text:p>
      <text:p text:style-name="P7"> </text:p>
      <text:p text:style-name="P6"/>
      <text:p text:style-name="Text_20_body"><text:span text:style-name="Strong_20_Emphasis"><text:span text:style-name="T2">Presseansprechpartner:</text:span></text:span><text:span text:style-name="T2"><text:line-break/>Dipl.-Päd. Jasenka Wrede (1.V KV-RT-TÜ) <text:line-break/>-Tel: 01578-9040792, Fax:01803 551826095<text:line-break/>Piratenpartei Kreisverband Reutlingen-Tübingen<text:line-break/>Postfach 2206, 72072 Tübingen, Tel:01709008525<text:line-break/>- </text:span><text:a xlink:type="simple" xlink:href="http://wiki.piratenpartei.de/Kreisverband_Reutlingen-Tübingen"><text:span text:style-name="T2">http://wiki.piratenpartei.de/Kreisverband_Reutlingen-Tübingen</text:span></text:a><text:span text:style-name="T2"><text:line-break/>- </text:span><text:a xlink:type="simple" xlink:href="http://www.piratenpartei-reutlingen-tuebingen.de/"><text:span text:style-name="T2">http://www.piratenpartei-reutlingen-tuebingen.de</text:span></text:a><text:span text:style-name="T2"><text:line-break/>- </text:span><text:a xlink:type="simple" xlink:href="mailto:pressestelle@piratenpartei-reutlingen-tuebingen.de"><text:span text:style-name="T2">pressestelle@piratenpartei-reutlingen-tuebingen.de</text:span></text:a></text:p>
      <text:p text:style-name="P6"><text:soft-page-break/></text:p>
      <text:p text:style-name="Text_20_body"><text:span text:style-name="Strong_20_Emphasis"><text:span text:style-name="T2">Für Journalisten verwendbares Bildmaterial und weiterführende Informatione</text:span></text:span><text:span text:style-name="T2">n <text:line-break/>...zum Kreisverband Reutlingen-Tübingen: <text:line-break/>- </text:span><text:a xlink:type="simple" xlink:href="http://wiki.piratenpartei.de/Kreisverband_Reutlingen-Tübingen/Pressestelle"><text:span text:style-name="T2">http://wiki.piratenpartei.de/Kreisverband_Reutlingen-Tübingen/Pressestelle</text:span></text:a><text:span text:style-name="T2"><text:line-break/>... zur Piratenpartei:<text:line-break/></text:span><text:a xlink:type="simple" xlink:href="http://www.piratenpartei.de/presse/bildmaterial"><text:span text:style-name="T2">http://www.piratenpartei.de/presse/bildmaterial </text:span></text:a></text:p>
      <text:p text:style-name="P6"/>
      <text:p text:style-name="Text_20_body"><text:span text:style-name="Strong_20_Emphasis"><text:span text:style-name="T2">Presseverteiler:</text:span></text:span><text:span text:style-name="T2"><text:line-break/>Wenn Sie sich in unsere Verteilerliste eintragen wollen, bestimmte Themenpräferenzen angeben, Wünsche äußern oder sich abmelden wollen, verwenden Sie bitte das Kontaktformular:<text:line-break/>- </text:span><text:a xlink:type="simple" xlink:href="http://wiki.piratenpartei.de/wiki/images/a/a5/Formular-Presseverteiler.pdf"><text:span text:style-name="T2">http://wiki.piratenpartei.de/wiki/images/a/a5/Formular-Presseverteiler.pdf</text:span></text:a><text:span text:style-name="T2">,<text:line-break/>die Emailadresse der Pressestelle: <text:line-break/>- </text:span><text:a xlink:type="simple" xlink:href="http://presse.piratenpartei.de/pressestelle@piratenpartei-reutlingen-tuebingen.de"><text:span text:style-name="T2">pressestelle@piratenpartei-reutlingen-tuebingen.de</text:span></text:a><text:span text:style-name="T2"><text:line-break/>oder bestellen sie die Email hier ab:<text:line-break/>- </text:span><text:a xlink:type="simple" xlink:href="http://presse.piratenpartei.de/index.php?q=civicrm/mailing/optout&amp;reset=1&amp;jid=54&amp;qid=5252&amp;h=ce374674de100a75"><text:span text:style-name="T2">http://presse.piratenpartei.de/index.php?q=civicrm/mailing/optout&amp;reset=1&amp;jid=54&amp;qid=5252&amp;h=ce374674de100a75</text:span></text:a></text:p>
      <text:p text:style-name="P6"/>
      <text:p text:style-name="P1"><text:span text:style-name="T2"><text:line-break/></text:span><text:span text:style-name="Strong_20_Emphasis"><text:span text:style-name="T2">Allgemeine Informationen zur Piratenpartei:</text:span></text:span><text:span text:style-name="T2"><text:line-break/>Die Piratenpartei Deutschland (PIRATEN) beschäftigt sich mit entscheidenden Themen des 21. Jahrhunderts. Das Recht auf Privatsphäre, eine transparente Verwaltung, eine Modernisierung des Urheberrechtes, freie Kultur, freies Wissen, Bildung und freie Kommunikation sind die grundlegenden Ziele der PIRATEN.<text:line-break/>Bei der Bundestagswahl im September 2009 erreichte die Piratenpartei aus dem Stand 2,0 Prozent bzw. 845.904 Stimmen. Im Vergleich zur Europawahl im Juni 2009 (0,9 Prozent, 229.464 Stimmen) konnten die Piraten die Zahl ihrer Stimmen sogar fast vervierfachen. <text:line-break/>Die Piratenpartei hat inzwischen über 32.000 Mitglieder, Sitze in den Kommunalparlamenten von dreizehn Bundesländern und in den Landesparlamenten von 4 Bundesländern. In Berlin, zog sie erstmalig mit 8,9% und 15 Abgeordneten im September 2011 ein und darauffolgend 2012 mit 4 Sitzen und 7,4% im saarländischen, mit 8,4% und 6 Sitzen in den Landtag von Schleswig-Holstein und mit 7,8% und 20 Sitzen zuletzt in den Landtag Nordrhein-Westfalens ein.<text:line-break/>Sie hebt sich gegenüber den traditionellen Parteien durch ihre eigenen Ansprüche an die Transparenz des politischen Prozesses ab. So kann jeder Interessent an allen Angeboten und Diskussionen der politischen Arbeit im Internet und in jeder Gliederung der Partei </text:span><text:a xlink:type="simple" xlink:href="http://wiki.piratenpartei.de/"><text:span text:style-name="T2">(http://wiki.piratenpartei.de</text:span></text:a><text:span text:style-name="T2">; </text:span><text:a xlink:type="simple" xlink:href="http://www.piratenpartei-reutlingen-tuebingen.de/"><text:span text:style-name="T2">http://www.piratenpartei-reutlingen-tuebingen.de</text:span></text:a><text:span text:style-name="T2">), sowie bei den regelmäßigen Stammtischen und in den Arbeitsgruppen der Piratenpartei (</text:span><text:a xlink:type="simple" xlink:href="http://wiki.piratenpartei.de/Vorlage:Navigationsleiste_Arbeitsgemeinschaft"><text:span text:style-name="T2">http://wiki.piratenpartei.de/Vorlage:Navigationsleiste_Arbeitsgemeinschaft</text:span></text:a><text:span text:style-name="T2">) teilnehmen. Damit ist gesichert, dass Interessen und Probleme der Wähler aufgenommen und vertreten werden können und nicht an ihren Bedürfnissen vorbeigeplant wird".<text:line-break/>Stammtische finden in Reutlingen und Tübingen im 2-wöchentlich Wechsel statt.<text:line-break/>Der Stammtisch Rottenburg und der „Wanderstammtisch Schwäbische Alb“ (ehemals Hechingen-Münsingen) finden einmal monatlich statt.<text:line-break/>Über "</text:span><text:a xlink:type="simple" xlink:href="http://www.piratenpartei-reutlingen-tuebingen.de/"><text:span text:style-name="T2">http://www.piratenpartei-reutlingen-tuebingen.de</text:span></text:a><text:span text:style-name="T2">" können die aktuellen Termine und Themen der Stammtische im Kreisverband RT-TÜ eingesehen werden. </text:span></text:p>
      <text:p text:style-name="P6"/>
      <text:p text:style-name="Text_20_body"><text:span text:style-name="Strong_20_Emphasis"><text:span text:style-name="T2">Hier können Sie die Benachrichtigungen dieser Liste abbestellen:</text:span></text:span><text:span text:style-name="T2"><text:line-break/></text:span><text:a xlink:type="simple" xlink:href="http://presse.piratenpartei.de/index.php?q=civicrm/mailing/optout&amp;reset=1&amp;jid=57&amp;qid=5255&amp;h=1317a0929584c0a0"><text:span text:style-name="T2">{action.optOutUrl}</text:span></text:a></text:p>
      <text:p text:style-name="Text_20_body"><text:a xlink:type="simple" xlink:href="http://www.piratenpartei.de/"><text:span text:style-name="T2">Piratenpartei Deutschland:</text:span></text:a><text:span text:style-name="T2"> {domain.address} </text:span></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rdfa="http://docs.oasis-open.org/opendocument/meta/rdfa#" office:version="1.2">
  <office:font-face-decls>
    <style:font-face style:name="Mangal1" svg:font-family="Mangal"/>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de" fo:country="DE" style:letter-kerning="true"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NSimSun" style:font-size-asian="10pt" style:font-name-complex="Courier New" style:font-size-complex="10pt"/>
    </style:style>
    <style:style style:name="Strong_20_Emphasis" style:display-name="Strong Emphasis" style:family="text">
      <style:text-properties fo:font-weight="bold" style:font-weight-asian="bold" style:font-weight-complex="bold"/>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2">
  <office:meta>
    <meta:initial-creator>Jasenka Wrede</meta:initial-creator>
    <meta:creation-date>2012-06-19T15:16:31.42</meta:creation-date>
    <dc:date>2012-06-19T19:31:49.32</dc:date>
    <meta:editing-duration>PT00H05M52S</meta:editing-duration>
    <meta:editing-cycles>2</meta:editing-cycles>
    <meta:generator>OpenOffice.org/3.1$Win32 OpenOffice.org_project/310m19$Build-9420</meta:generator>
    <meta:document-statistic meta:table-count="0" meta:image-count="1" meta:object-count="0" meta:page-count="3" meta:paragraph-count="40" meta:word-count="981" meta:character-count="8274"/>
  </office:meta>
</office:document-meta>
</file>