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D9A00000497A5157C19.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Bitste" svg:font-family="Bitste"/>
    <style:font-face style:name="Dirty headline" svg:font-family="'Dirty headline'"/>
    <style:font-face style:name="StarSymbol" svg:font-family="StarSymbol"/>
    <style:font-face style:name="Vera" svg:font-family="Vera"/>
    <style:font-face style:name="Bitstream Vera Sans1" svg:font-family="'Bitstream Vera Sans', 'Bitstream Vera Sans'" style:font-family-generic="roman"/>
    <style:font-face style:name="Bitstream Vera Sans" svg:font-family="'Bitstream Vera Sans', 'Bitstream Vera Sans'" style:font-family-generic="swiss"/>
    <style:font-face style:name="Tahoma" svg:font-family="Tahoma" style:font-family-generic="swiss"/>
    <style:font-face style:name="Dirty Headline1" svg:font-family="'Dirty Headline'" style:font-pitch="variable"/>
    <style:font-face style:name="Nimbus Roman No9 L" svg:font-family="'Nimbus Roman No9 L'" style:font-family-generic="roman" style:font-pitch="variable"/>
    <style:font-face style:name="Bitstream Vera Sans2" svg:font-family="'Bitstream Vera Sans'" style:font-family-generic="swiss" style:font-pitch="variable"/>
    <style:font-face style:name="Dirty Headline" svg:font-family="'Dirty Headline'" style:font-family-generic="swiss" style:font-pitch="variable"/>
    <style:font-face style:name="Impact" svg:font-family="Impact" style:font-family-generic="swiss" style:font-pitch="variable"/>
    <style:font-face style:name="Nimbus Roman No9 L1" svg:font-family="'Nimbus Roman No9 L'" style:font-family-generic="swiss" style:font-pitch="variable"/>
    <style:font-face style:name="Nimbus Sans L" svg:font-family="'Nimbus Sans L'" style:font-family-generic="swiss" style:font-pitch="variable"/>
    <style:font-face style:name="Tahoma2" svg:font-family="Tahoma" style:font-family-generic="swiss" style:font-pitch="variable"/>
    <style:font-face style:name="Tahoma1" svg:font-family="Tahoma" style:font-adornments="Standard"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master-page-name="">
      <style:paragraph-properties fo:margin-left="0cm" fo:margin-right="0cm" fo:margin-top="0.3cm" fo:margin-bottom="0.3cm" fo:text-align="center" style:justify-single-word="false" fo:text-indent="0cm" style:auto-text-indent="false" style:page-number="auto"/>
      <style:text-properties style:font-name="Verdana" fo:font-size="13pt" fo:font-weight="bold" style:font-size-asian="13pt" style:font-weight-asian="bold" style:font-size-complex="13pt" style:font-weight-complex="bold"/>
    </style:style>
    <style:style style:name="P2" style:family="paragraph" style:parent-style-name="Standard">
      <style:paragraph-properties fo:margin-left="0cm" fo:margin-right="0cm" fo:text-align="center" style:justify-single-word="false" fo:text-indent="0cm" style:auto-text-indent="false">
        <style:tab-stops/>
      </style:paragraph-properties>
      <style:text-properties fo:color="#000000" style:font-name="Impact" fo:font-size="24pt" fo:font-weight="normal" style:font-size-asian="24pt" style:font-weight-asian="normal" style:font-size-complex="24pt" style:font-weight-complex="normal"/>
    </style:style>
    <style:style style:name="P3" style:family="paragraph" style:parent-style-name="Standard">
      <style:paragraph-properties fo:margin-left="0cm" fo:margin-right="0cm" fo:text-align="end" style:justify-single-word="false" fo:text-indent="0cm" style:auto-text-indent="false">
        <style:tab-stops/>
      </style:paragraph-properties>
      <style:text-properties fo:color="#000000" style:font-name="Verdana" fo:font-size="6pt" fo:font-weight="normal" style:font-size-asian="6pt" style:font-weight-asian="normal" style:font-size-complex="6pt" style:font-weight-complex="normal"/>
    </style:style>
    <style:style style:name="P4" style:family="paragraph" style:parent-style-name="Standard">
      <style:paragraph-properties fo:margin-left="0cm" fo:margin-right="0cm" fo:text-align="center" style:justify-single-word="false" fo:text-indent="0cm" style:auto-text-indent="false">
        <style:tab-stops/>
      </style:paragraph-properties>
      <style:text-properties style:font-name="Dirty Headline" fo:font-size="48pt" style:font-size-asian="48pt" style:font-size-complex="48pt"/>
    </style:style>
    <style:style style:name="P5" style:family="paragraph" style:parent-style-name="Standard">
      <style:paragraph-properties fo:margin-left="0cm" fo:margin-right="0cm" fo:text-align="center" style:justify-single-word="false" fo:text-indent="0cm" style:auto-text-indent="false" fo:break-before="page">
        <style:tab-stops/>
      </style:paragraph-properties>
      <style:text-properties style:font-name="Dirty Headline" fo:font-size="48pt" style:font-size-asian="48pt" style:font-size-complex="48pt"/>
    </style:style>
    <style:style style:name="P6" style:family="paragraph" style:parent-style-name="Standard">
      <style:paragraph-properties fo:margin-left="-0.041cm" fo:margin-right="0cm" fo:text-align="center" style:justify-single-word="false" fo:text-indent="0cm" style:auto-text-indent="false"/>
      <style:text-properties style:font-name="Impact" fo:font-size="24pt" style:font-size-asian="24pt" style:font-size-complex="24pt"/>
    </style:style>
    <style:style style:name="P7" style:family="paragraph" style:parent-style-name="Standard">
      <style:paragraph-properties fo:margin-left="-0.041cm" fo:margin-right="0cm" fo:text-align="center" style:justify-single-word="false" fo:text-indent="0cm" style:auto-text-indent="false"/>
      <style:text-properties style:font-name="Impact" fo:font-size="12pt" style:font-size-asian="12pt" style:font-size-complex="12pt"/>
    </style:style>
    <style:style style:name="P8" style:family="paragraph" style:parent-style-name="Standard">
      <style:paragraph-properties fo:margin-left="-0.041cm" fo:margin-right="0cm" fo:text-align="center" style:justify-single-word="false" fo:text-indent="0cm" style:auto-text-indent="false"/>
      <style:text-properties style:font-name="Dirty headline" fo:font-size="34pt" style:font-size-asian="34pt" style:font-size-complex="34pt"/>
    </style:style>
    <style:style style:name="P9" style:family="paragraph" style:parent-style-name="Standard">
      <style:paragraph-properties fo:margin-left="-0.041cm" fo:margin-right="0cm" fo:line-height="110%" fo:hyphenation-ladder-count="no-limit" fo:text-indent="0cm" style:auto-text-indent="false" style:shadow="none">
        <style:tab-stops/>
      </style:paragraph-properties>
      <style:text-properties style:font-name="Verdana" fo:hyphenate="true" fo:hyphenation-remain-char-count="2" fo:hyphenation-push-char-count="2"/>
    </style:style>
    <style:style style:name="P10" style:family="paragraph" style:parent-style-name="Standard">
      <style:paragraph-properties fo:margin-left="-0.041cm" fo:margin-right="0cm" fo:line-height="110%" fo:hyphenation-ladder-count="no-limit" fo:text-indent="0cm" style:auto-text-indent="false" style:shadow="none">
        <style:tab-stops/>
      </style:paragraph-properties>
      <style:text-properties style:font-name="Bitstream Vera Sans2" fo:font-size="12pt" style:font-size-asian="12pt" style:font-size-complex="12pt" fo:hyphenate="true" fo:hyphenation-remain-char-count="2" fo:hyphenation-push-char-count="2"/>
    </style:style>
    <style:style style:name="P11" style:family="paragraph" style:parent-style-name="Standard">
      <style:paragraph-properties fo:margin-left="-0.041cm" fo:margin-right="0cm" fo:line-height="110%" fo:hyphenation-ladder-count="no-limit" fo:text-indent="0cm" style:auto-text-indent="false" style:shadow="none">
        <style:tab-stops/>
      </style:paragraph-properties>
      <style:text-properties style:font-name="Verdana" fo:font-size="13pt" style:font-size-asian="13pt" style:font-size-complex="13pt" fo:hyphenate="true" fo:hyphenation-remain-char-count="2" fo:hyphenation-push-char-count="2"/>
    </style:style>
    <style:style style:name="P12" style:family="paragraph" style:parent-style-name="Standard" style:master-page-name="">
      <style:paragraph-properties fo:margin-left="-0.041cm" fo:margin-right="0cm" fo:line-height="110%" fo:hyphenation-ladder-count="no-limit" fo:text-indent="0cm" style:auto-text-indent="false" style:page-number="auto" style:shadow="none">
        <style:tab-stops/>
      </style:paragraph-properties>
      <style:text-properties style:font-name="Verdana" fo:hyphenate="false" fo:hyphenation-remain-char-count="2" fo:hyphenation-push-char-count="2"/>
    </style:style>
    <style:style style:name="P13" style:family="paragraph" style:parent-style-name="Standard">
      <style:paragraph-properties fo:text-align="center" style:justify-single-word="false"/>
    </style:style>
    <style:style style:name="P14" style:family="paragraph" style:parent-style-name="Text_20_body" style:list-style-name="L1">
      <style:paragraph-properties fo:margin-top="0cm" fo:margin-bottom="0.15cm" fo:text-align="start" style:justify-single-word="false"/>
      <style:text-properties fo:color="#000000" style:font-name="Verdana" fo:font-size="12pt" fo:font-weight="normal" style:font-size-asian="12pt" style:font-weight-asian="normal" style:font-size-complex="12pt" style:font-weight-complex="normal"/>
    </style:style>
    <style:style style:name="P15" style:family="paragraph" style:parent-style-name="Text_20_body" style:list-style-name="L1">
      <style:paragraph-properties fo:margin-top="0cm" fo:margin-bottom="0.15cm" fo:text-align="start" style:justify-single-word="false"/>
      <style:text-properties style:font-name="Verdana"/>
    </style:style>
    <style:style style:name="P16" style:family="paragraph" style:parent-style-name="Text_20_body" style:list-style-name="L1" style:master-page-name="">
      <style:paragraph-properties fo:margin-top="0cm" fo:margin-bottom="0.15cm" fo:text-align="start" style:justify-single-word="false" fo:hyphenation-ladder-count="no-limit" style:page-number="auto"/>
      <style:text-properties fo:color="#000000" style:font-name="Verdana" fo:font-size="12pt" fo:font-weight="normal" style:font-size-asian="12pt" style:font-weight-asian="normal" style:font-size-complex="12pt" style:font-weight-complex="normal" fo:hyphenate="true" fo:hyphenation-remain-char-count="8" fo:hyphenation-push-char-count="8"/>
    </style:style>
    <style:style style:name="P17" style:family="paragraph" style:parent-style-name="Default">
      <style:paragraph-properties fo:margin-left="0cm" fo:margin-right="0cm" fo:margin-top="0cm" fo:margin-bottom="0.277cm" fo:hyphenation-ladder-count="no-limit" fo:text-indent="0cm" style:auto-text-indent="false"/>
      <style:text-properties style:font-name="Bitstream Vera Sans2" fo:hyphenate="true" fo:hyphenation-remain-char-count="5" fo:hyphenation-push-char-count="5"/>
    </style:style>
    <style:style style:name="P18" style:family="paragraph" style:parent-style-name="Default">
      <style:paragraph-properties fo:margin-left="0cm" fo:margin-right="0cm" fo:margin-top="0cm" fo:margin-bottom="0.277cm" fo:hyphenation-ladder-count="no-limit" fo:text-indent="0cm" style:auto-text-indent="false" style:text-autospace="none"/>
      <style:text-properties style:font-name="Bitstream Vera Sans2" fo:font-size="9pt" style:font-size-asian="9pt" style:font-size-complex="9pt" fo:hyphenate="true" fo:hyphenation-remain-char-count="5" fo:hyphenation-push-char-count="5"/>
    </style:style>
    <style:style style:name="P19" style:family="paragraph" style:parent-style-name="Default">
      <style:paragraph-properties fo:margin-left="0cm" fo:margin-right="0cm" fo:margin-top="0cm" fo:margin-bottom="0.277cm" fo:hyphenation-ladder-count="no-limit" fo:text-indent="0cm" style:auto-text-indent="false" fo:break-before="page" style:text-autospace="none"/>
      <style:text-properties style:font-name="Bitstream Vera Sans2" fo:font-size="9pt" style:font-size-asian="9pt" style:font-size-complex="9pt" fo:hyphenate="true" fo:hyphenation-remain-char-count="5" fo:hyphenation-push-char-count="5"/>
    </style:style>
    <style:style style:name="P20" style:family="paragraph" style:parent-style-name="Default">
      <style:paragraph-properties fo:margin-left="0cm" fo:margin-right="0cm" fo:margin-top="0cm" fo:margin-bottom="0cm" fo:hyphenation-ladder-count="no-limit" fo:text-indent="0cm" style:auto-text-indent="false" style:text-autospace="none"/>
      <style:text-properties fo:color="#000000" style:text-line-through-style="none" style:font-name="Bitstream Vera Sans2" fo:font-size="11pt" style:text-underline-style="none" fo:font-weight="normal" style:font-name-asian="Bitstream Vera Sans1" style:font-size-asian="11pt" style:font-weight-asian="normal" style:font-name-complex="Bitstream Vera Sans1" style:font-size-complex="11pt" style:font-weight-complex="normal" fo:hyphenate="true" fo:hyphenation-remain-char-count="5" fo:hyphenation-push-char-count="5"/>
    </style:style>
    <style:style style:name="P21" style:family="paragraph" style:parent-style-name="Default">
      <style:paragraph-properties fo:margin-left="0cm" fo:margin-right="0cm" fo:margin-top="0cm" fo:margin-bottom="0cm" fo:text-indent="0cm" style:auto-text-indent="false" style:text-autospace="none"/>
      <style:text-properties fo:color="#000000" style:text-line-through-style="none" style:font-name="Bitstream Vera Sans2" fo:font-size="7pt" style:text-underline-style="none" fo:font-weight="normal" style:font-name-asian="Bitstream Vera Sans1" style:font-size-asian="7pt" style:font-weight-asian="normal" style:font-name-complex="Bitstream Vera Sans1" style:font-size-complex="7pt" style:font-weight-complex="normal"/>
    </style:style>
    <style:style style:name="P22" style:family="paragraph" style:parent-style-name="Default">
      <style:paragraph-properties fo:margin-left="0cm" fo:margin-right="0cm" fo:margin-top="0cm" fo:margin-bottom="0cm" fo:text-align="center" style:justify-single-word="false" fo:text-indent="0cm" style:auto-text-indent="false" style:text-autospace="none"/>
      <style:text-properties fo:color="#000000" style:text-line-through-style="none" style:font-name="Bitstream Vera Sans2" fo:font-size="14pt" style:text-underline-style="none" fo:font-weight="bold" style:font-name-asian="Bitstream Vera Sans1" style:font-size-asian="14pt" style:font-weight-asian="bold" style:font-name-complex="Bitstream Vera Sans1" style:font-size-complex="14pt" style:font-weight-complex="bold"/>
    </style:style>
    <style:style style:name="P23" style:family="paragraph" style:parent-style-name="Heading_20_3">
      <style:paragraph-properties fo:margin-top="0.319cm" fo:margin-bottom="0.21cm" fo:text-align="start" style:justify-single-word="false"/>
      <style:text-properties style:font-name="Verdana" fo:font-size="13pt" style:font-size-asian="13pt" style:font-size-complex="13pt"/>
    </style:style>
    <style:style style:name="P24"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25" style:family="paragraph">
      <style:text-properties style:font-name="Dirty Headline" fo:font-size="30pt" style:font-size-asian="30pt" style:font-size-complex="30pt"/>
    </style:style>
    <style:style style:name="P26" style:family="paragraph">
      <style:text-properties style:font-name="Dirty Headline" fo:font-size="26pt" style:font-size-asian="26pt" style:font-size-complex="26pt"/>
    </style:style>
    <style:style style:name="T1" style:family="text">
      <style:text-properties fo:font-size="13pt" style:font-size-asian="13pt" style:font-size-complex="13pt"/>
    </style:style>
    <style:style style:name="T2" style:family="text">
      <style:text-properties fo:font-size="13pt" style:text-underline-style="none" fo:font-weight="bold" style:font-size-asian="13pt" style:font-weight-asian="bold" style:font-size-complex="13pt" style:font-weight-complex="bold"/>
    </style:style>
    <style:style style:name="T3" style:family="text">
      <style:text-properties style:text-underline-style="none" fo:font-weight="bold" style:font-weight-asian="bold" style:font-weight-complex="bold"/>
    </style:style>
    <style:style style:name="T4" style:family="text">
      <style:text-properties fo:color="#000000" style:font-name="Bitstream Vera Sans" fo:font-weight="bold" style:font-name-asian="Bitstream Vera Sans" style:font-weight-asian="bold" style:font-name-complex="Bitstream Vera Sans" style:font-weight-complex="bold"/>
    </style:style>
    <style:style style:name="T5" style:family="text">
      <style:text-properties fo:color="#000000" style:text-line-through-style="none" style:font-name="Bitstream Vera Sans1" style:text-underline-style="none" fo:font-weight="normal" style:font-name-asian="Bitstream Vera Sans1" style:font-weight-asian="normal" style:font-name-complex="Bitstream Vera Sans1" style:font-weight-complex="normal"/>
    </style:style>
    <style:style style:name="T6" style:family="text">
      <style:text-properties fo:color="#000000" style:text-line-through-style="none" style:font-name="Bitstream Vera Sans1" fo:font-size="9pt" style:text-underline-style="none" fo:font-weight="normal" style:font-name-asian="Bitstream Vera Sans1" style:font-size-asian="9pt" style:font-weight-asian="normal" style:font-name-complex="Bitstream Vera Sans1" style:font-size-complex="9pt" style:font-weight-complex="normal"/>
    </style:style>
    <style:style style:name="T7" style:family="text">
      <style:text-properties fo:color="#000000" style:text-line-through-style="none" style:font-name="Bitstream Vera Sans1" fo:font-size="9pt" fo:font-style="italic" style:text-underline-style="none" fo:font-weight="normal" style:font-name-asian="Bitstream Vera Sans1" style:font-size-asian="9pt" style:font-style-asian="italic" style:font-weight-asian="normal" style:font-name-complex="Bitstream Vera Sans1" style:font-size-complex="9pt" style:font-style-complex="italic" style:font-weight-complex="normal"/>
    </style:style>
    <style:style style:name="T8" style:family="text">
      <style:text-properties fo:color="#000000" style:text-line-through-style="none" style:font-name="Bitstream Vera Sans" style:text-underline-style="none" fo:font-weight="bold" style:font-name-asian="Bitstream Vera Sans" style:font-weight-asian="bold" style:font-name-complex="Bitstream Vera Sans" style:font-weight-complex="bold"/>
    </style:style>
    <style:style style:name="T9" style:family="text">
      <style:text-properties fo:color="#000000" style:text-line-through-style="none" style:font-name="Bitstream Vera Sans" fo:font-size="10pt" style:text-underline-style="none" fo:font-weight="bold" style:font-name-asian="Bitstream Vera Sans" style:font-size-asian="10pt" style:font-weight-asian="bold" style:font-name-complex="Bitstream Vera Sans" style:font-size-complex="10pt" style:font-weight-complex="bold"/>
    </style:style>
    <style:style style:name="T10" style:family="text">
      <style:text-properties fo:color="#000000" style:text-line-through-style="none" style:font-name="Bitstream Vera Sans" fo:font-size="10pt" fo:letter-spacing="-0.004cm" style:text-underline-style="none" fo:font-weight="bold" style:font-name-asian="Bitstream Vera Sans" style:font-size-asian="10pt" style:font-weight-asian="bold" style:font-name-complex="Bitstream Vera Sans" style:font-size-complex="10pt" style:font-weight-complex="bold"/>
    </style:style>
    <style:style style:name="T11" style:family="text">
      <style:text-properties fo:color="#000000" style:text-line-through-style="none" style:font-name="Verdana" fo:font-size="8pt" style:text-underline-style="none" fo:font-weight="bold" style:font-name-asian="Bitstream Vera Sans" style:font-size-asian="8pt" style:font-weight-asian="bold" style:font-name-complex="Bitstream Vera Sans" style:font-size-complex="8pt" style:font-weight-complex="bold"/>
    </style:style>
    <style:style style:name="T12" style:family="text">
      <style:text-properties fo:color="#000000" style:text-line-through-style="none" style:font-name="Verdana" fo:font-size="10pt" style:text-underline-style="none" fo:font-weight="bold" style:font-name-asian="Bitstream Vera Sans" style:font-size-asian="10pt" style:font-weight-asian="bold" style:font-name-complex="Bitstream Vera Sans" style:font-size-complex="10pt" style:font-weight-complex="bold"/>
    </style:style>
    <style:style style:name="T13" style:family="text">
      <style:text-properties fo:color="#000000" style:text-line-through-style="none" fo:font-size="8pt" style:text-underline-style="none" fo:font-weight="bold" style:font-name-asian="Bitstream Vera Sans" style:font-size-asian="8pt" style:font-weight-asian="bold" style:font-name-complex="Bitstream Vera Sans" style:font-size-complex="8pt" style:font-weight-complex="bold"/>
    </style:style>
    <style:style style:name="T14" style:family="text">
      <style:text-properties fo:color="#000000" style:text-line-through-style="none" fo:font-size="10pt" style:text-underline-style="none" fo:font-weight="bold" style:font-name-asian="Bitstream Vera Sans" style:font-size-asian="10pt" style:font-weight-asian="bold" style:font-name-complex="Bitstream Vera Sans" style:font-size-complex="10pt" style:font-weight-complex="bold"/>
    </style:style>
    <style:style style:name="T15" style:family="text">
      <style:text-properties fo:color="#000000" style:text-line-through-style="none" fo:font-size="10pt" fo:letter-spacing="-0.004cm" style:text-underline-style="none" fo:font-weight="bold" style:font-name-asian="Bitstream Vera Sans" style:font-size-asian="10pt" style:font-weight-asian="bold" style:font-name-complex="Bitstream Vera Sans" style:font-size-complex="10pt" style:font-weight-complex="bold"/>
    </style:style>
    <style:style style:name="T16" style:family="text">
      <style:text-properties fo:color="#000000" style:text-line-through-style="none" fo:font-size="9pt" style:text-underline-style="none" fo:font-weight="normal" style:font-name-asian="Bitstream Vera Sans1" style:font-size-asian="9pt" style:font-weight-asian="normal" style:font-name-complex="Bitstream Vera Sans1" style:font-size-complex="9pt" style:font-weight-complex="normal"/>
    </style:style>
    <style:style style:name="T17" style:family="text">
      <style:text-properties fo:color="#000000" style:text-line-through-style="none" fo:font-size="9pt" fo:font-style="italic" style:text-underline-style="none" fo:font-weight="normal" style:font-name-asian="Bitstream Vera Sans1" style:font-size-asian="9pt" style:font-style-asian="italic" style:font-weight-asian="normal" style:font-name-complex="Bitstream Vera Sans1" style:font-size-complex="9pt" style:font-style-complex="italic" style:font-weight-complex="normal"/>
    </style:style>
    <style:style style:name="T18" style:family="text">
      <style:text-properties fo:color="#000000" style:text-line-through-style="none" style:text-underline-style="none" fo:font-weight="bold" style:font-name-asian="Bitstream Vera Sans" style:font-weight-asian="bold" style:font-name-complex="Bitstream Vera Sans" style:font-weight-complex="bold"/>
    </style:style>
    <style:style style:name="T19" style:family="text">
      <style:text-properties fo:color="#000000" style:text-line-through-style="none" style:text-underline-style="none" fo:font-weight="normal" style:font-name-asian="Bitstream Vera Sans1" style:font-weight-asian="normal" style:font-name-complex="Bitstream Vera Sans1" style:font-weight-complex="normal"/>
    </style:style>
    <style:style style:name="T20" style:family="text">
      <style:text-properties fo:color="#000000" fo:font-size="12pt" fo:font-weight="normal" style:font-size-asian="12pt" style:font-weight-asian="normal" style:font-size-complex="12pt" style:font-weight-complex="normal"/>
    </style:style>
    <style:style style:name="T21" style:family="text">
      <style:text-properties fo:color="#000000" fo:font-size="12pt" fo:font-weight="bold" style:font-size-asian="12pt" style:font-weight-asian="bold" style:font-size-complex="12pt" style:font-weight-complex="bold"/>
    </style:style>
    <style:style style:name="T22" style:family="text">
      <style:text-properties fo:color="#000000" style:font-name="Verdana" fo:font-size="6pt" fo:font-weight="normal" fo:background-color="transparent" style:font-size-asian="6pt" style:font-weight-asian="normal" style:font-size-complex="6pt" style:font-weight-complex="normal"/>
    </style:style>
    <style:style style:name="T23" style:family="text">
      <style:text-properties fo:color="#000000" style:font-name="Verdana" fo:font-size="6pt" style:text-underline-style="solid" style:text-underline-width="bold" style:text-underline-color="#00ff00" fo:font-weight="normal" style:text-blinking="true" fo:background-color="#ff0000" style:font-size-asian="6pt" style:font-weight-asian="normal" style:font-size-complex="6pt" style:font-weight-complex="normal" style:text-overline-style="solid" style:text-overline-width="bold" style:text-overline-color="#00ff00"/>
    </style:style>
    <style:style style:name="T24" style:family="text">
      <style:text-properties fo:color="#000000" style:font-name="Verdana" fo:font-size="6pt" style:text-underline-style="none" fo:font-weight="normal" style:text-blinking="false" fo:background-color="transparent" style:font-size-asian="6pt" style:font-weight-asian="normal" style:font-size-complex="6pt" style:font-weight-complex="normal" style:text-overline-style="none" style:text-overline-color="#00ff00"/>
    </style:style>
    <style:style style:name="T25" style:family="text">
      <style:text-properties fo:color="#000000" fo:font-weight="bold" style:font-name-asian="Bitstream Vera Sans" style:font-weight-asian="bold" style:font-name-complex="Bitstream Vera Sans" style:font-weight-complex="bold"/>
    </style:style>
    <style:style style:name="T26" style:family="text">
      <style:text-properties fo:font-weight="bold" style:font-weight-asian="bold" style:font-weight-complex="bold"/>
    </style:style>
    <style:style style:name="T27" style:family="text">
      <style:text-properties style:font-name="Dirty Headline1" fo:font-size="32pt" fo:font-weight="normal" style:font-size-asian="32pt" style:font-weight-asian="normal" style:font-size-complex="32pt" style:font-weight-complex="normal"/>
    </style:style>
    <style:style style:name="T28" style:family="text">
      <style:text-properties style:font-name="Verdana" fo:font-size="6pt" style:font-size-asian="6pt" style:font-size-complex="6pt"/>
    </style:style>
    <style:style style:name="T29" style:family="text">
      <style:text-properties style:use-window-font-color="true" style:text-outline="false" style:text-line-through-style="none" style:text-position="0% 100%" style:font-name="Tahoma" fo:font-size="10pt" fo:letter-spacing="normal" fo:language="de" fo:country="DE" fo:font-style="normal" fo:text-shadow="none" style:text-underline-style="none" fo:font-weight="normal" style:text-underline-mode="continuous" style:text-overline-mode="continuous" style:text-line-through-mode="continuous" style:letter-kerning="true" style:font-name-asian="DejaVu Sans" style:font-size-asian="10.5pt" style:language-asian="zxx" style:country-asian="none" style:font-style-asian="normal" style:font-weight-asian="normal" style:font-name-complex="DejaVu Sans" style:font-size-complex="12pt" style:language-complex="zxx" style:country-complex="none" style:font-style-complex="normal" style:font-weight-complex="normal" style:text-emphasize="none" style:text-scale="100%" style:font-relief="none" style:text-overline-style="none" style:text-overline-color="font-color"/>
    </style:style>
    <style:style style:name="T30" style:family="text">
      <style:text-properties style:font-name="Dirty Headline" fo:font-size="30pt" style:font-size-asian="30pt" style:font-size-complex="30pt"/>
    </style:style>
    <style:style style:name="T31" style:family="text">
      <style:text-properties style:font-name="Dirty Headline" fo:font-size="26pt" style:font-size-asian="26pt" style:font-size-complex="26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635cm" text:min-label-width="0.635cm"/>
        <style:text-properties style:font-name="Tahoma1"/>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style:style style:name="gr1" style:family="graphic">
      <style:graphic-properties draw:stroke="none" svg:stroke-color="#000000" draw:fill="none" draw:fill-color="#ffffff" fo:min-height="0.891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draw:frame text:anchor-type="paragraph" draw:z-index="0" draw:style-name="gr1" draw:text-style-name="P25" svg:width="0.59cm" svg:height="1.352cm" svg:x="0.873cm" svg:y="-0.797cm"><draw:text-box><text:p><text:span text:style-name="T30">..</text:span></text:p></draw:text-box></draw:frame>Loschen statt Sperren</text:p>
      <text:p text:style-name="P7"/>
      <text:p text:style-name="P6">Informationsblatt zur Internetzensur in Deutschland</text:p>
      <text:p text:style-name="P1"><text:line-break/>Warum Stoppschilder keine Kinder schützen<text:line-break/><text:line-break/>Zehn Gründe gegen das Zugangserschwerungsgesetz</text:p>
      <text:p text:style-name="P11">Am 18.06.2009 wurde das Zugangserschwerungsgesetz durch den Bundestag verabschiedet, vorgeblich ausschließlich als Bekämpfungsmaßnahme gegen Kinderpornografie. Tatsächlich aber findet hier die Etablierung einer Infrastruktur zu flächendeckender Zensur statt, welche rechtsstaatliche Prinzipien aushebelt.</text:p>
      <text:p text:style-name="P11"/>
      <text:p text:style-name="P12"><draw:frame draw:style-name="fr1" draw:name="Grafik3" text:anchor-type="paragraph" svg:x="1.598cm" svg:y="2.753cm" svg:width="8.708cm" svg:height="2.939cm" draw:z-index="1"><draw:image xlink:href="Pictures/1000000000000D9A00000497A5157C19.png" xlink:type="simple" xlink:show="embed" xlink:actuate="onLoad"/></draw:frame><text:span text:style-name="T1">Dieses Informationsblatt erklärt, warum das Gesetz </text:span><text:span text:style-name="T2">zweckfremd</text:span><text:span text:style-name="T1"> und </text:span><text:span text:style-name="T2">gefährlich</text:span><text:span text:style-name="T1"> ist und was <text:s/>stattdessen unternommen werden könnte und sollte.</text:span></text:p>
      <text:p text:style-name="P9"/>
      <text:p text:style-name="P10"><text:soft-page-break/>Warum das Gesetz <text:span text:style-name="T3">zweckfremd</text:span> und <text:span text:style-name="T3">gefährlich</text:span> ist:</text:p>
      <text:p text:style-name="P17"><text:span text:style-name="T13"><text:line-break/></text:span><text:span text:style-name="T14">1. </text:span><text:span text:style-name="T14">Unwirksamkeit zum Schutz von Kindern</text:span><text:span text:style-name="T25"><text:line-break/></text:span><text:span text:style-name="T16">Laut Fahnderkreisen des BKA stammt ein Großteil des Materials von missbrauchten Kindern aus dem familiären Umfeld. </text:span><text:span text:style-name="T17">Eine Internet-Zensur fördert eine Kultur des Wegsehens. Zum Schutz der Kinder müssen derartige Seiten komplett gelöscht und die Täter strafrechtlich verfolgt werden</text:span><text:span text:style-name="T16"> – auf internationaler Ebene. Hier darf kein Budget für eine überflüssige, aufwändig zu pflegende Sperrliste verschwendet werden. </text:span></text:p>
      <text:p text:style-name="P17"><text:span text:style-name="T14">2. Förderung der Kinderpornografie durch das Gesetz</text:span><text:span text:style-name="T18"><text:line-break/></text:span><text:span text:style-name="T16">Die angestrebte Sperre ist technisch nicht nur unwirksam, sondern fördert entgegen ihrer Intention sogar die Kinderpornografie. Die vermeintlich geheimen Sperrlisten können öffentlich werden, wie dies bereits in Dänemark geschah. So wird die Sperrliste zu einer Art "Katalog" für Pädophile. Auch dienen die Sperren als Indikator, ob eine Seite bereits den Verfolgungsbehörden bekannt ist. So können Kriminelle sich noch besser dem Zugriff der Strafverfolgungsbehörden entziehen. </text:span></text:p>
      <text:p text:style-name="P18"><text:span text:style-name="T14">3. Vorsätzlicher Grundgesetzbruch</text:span><text:span text:style-name="T18"><text:line-break/></text:span><text:span text:style-name="T19">Mit dem Gesetz wird die Gewaltenteilung mit der Judikative als Kontrollinstanz übergangen. Anstelle einer richterlichen Anordnung sollen nur stichprobenartige Kontrollen der Sperrliste durchgeführt werden. Auch Artikel 5 des Grundgesetzes wird ausgehebelt, welcher Zensur klar verneint: „Eine Zensur findet nicht statt“ </text:span></text:p>
      <text:p text:style-name="P18"><text:span text:style-name="T14">4. Flächendeckende Zensur-Infrastruktur</text:span><text:span text:style-name="T18"><text:line-break/></text:span><text:span text:style-name="T19">Mehrere Abgeordnete der CDU sowie SPD äußerten bereits den Wunsch, die Sperren für weitere Zwecke nutzen zu wollen – darunter auch legale und international anerkannte Inhalte wie z.B. Computerspiele aus dem Action-Genre. In einer Erklärung der CDU wurden sogar Urheberrechtsverletzungen auf eine Stufe mit Kinderpornografie gestellt. </text:span></text:p>
      <text:p text:style-name="P18"><text:span text:style-name="T14">5. Falsche Sperren<text:line-break/></text:span><text:span text:style-name="T19">Die Sperren können zu enormen Nebenwirkungen führen. Neben nicht zu vermeidenden Irrtümern können ansonsten harmlose Webseiten – Firmenauftritte und private Seiten gleichermaßen – auf die Sperrlisten geraten, wenn Kriminelle auf den Servern einbrechen und entsprechende Materialien in versteckten Ordnern platzieren. Dass dies zu einem enormen Imageschaden führen und Existenzen Unschuldiger zerstören kann, haben Beispiele aus anderen Ländern gezeigt. Gerade in solchen Fällen wäre eine zügige Entfernung des Materials jedoch problemlos machbar.</text:span></text:p>
      <text:p text:style-name="P18"><text:span text:style-name="T14">6. Erneuter Missbrauch von Missbrauchsopfern</text:span><text:span text:style-name="T18"><text:line-break/></text:span><text:span text:style-name="T19">Das Gesetz missbraucht die Opfer erneut – diesmal zu politischen Zwecken. Etwas, wogegen sich selbst die Missbrauchsopfer wehren. So positioniert sich der Verein MOGIS (Missbrauchsopfer gegen Internetsperren e.V.) deutlich gegen die Bestrebungen der Bundesregierung.</text:span></text:p>
      <text:p text:style-name="P19"><text:span text:style-name="T14">7. Fehlender Anlass</text:span><text:span text:style-name="T18"><text:line-break/></text:span><text:span text:style-name="T19">Ursula von der Leyen führt als Anlass zum Gesetz den sprunghaften Anstieg von Kinderpornografie im Netz an. Die offizielle Kriminalstatistik vermeldet hingegen einen Rückgang von 25%. Laut einschlägigen Expertenmeinungen findet der Austausch von Kinderpornografie primär in geschlossenen Kreisen statt, selten auf öffentlich erreichbaren Websites. Eine Sperre ändert hier nichts. Als weiteres Argument führte von der Leyen die internationale Entwicklung der Kinderporno-Szene an. Auf eine Anfrage der FDP an die Bundesregierung hin wurde jedoch öffentlich, dass der Bundesregierung keinerlei Daten zu dem Thema vorliegen.</text:span></text:p>
      <text:p text:style-name="P18"><text:span text:style-name="T15">8. I</text:span><text:bookmark-start text:name="DDE_LINK"/><text:span text:style-name="T15">gnorieren von Bürgerbegehren und Expertenmeinungen</text:span><text:bookmark-end text:name="DDE_LINK"/><text:span text:style-name="T14"><text:line-break/></text:span><text:span text:style-name="T19">Eine der größten Petitionen an den Bundestag in der Geschichte der Bundesrepublik - mit über 134.000 Mitzeichnern - wurde ignoriert, stattdessen wurde das Gesetz in einem verfassungsrechtlich fragwürdigen Eilverfahren durchgedrückt. Vielfältige Expertenmeinungen, auch die des wissenschaftlichen Dienstes des Bundestages, wurden ebenso ignoriert.</text:span></text:p>
      <text:p text:style-name="P18"><text:span text:style-name="T14">9. Diffamierung von Bürgerrechtlern und Kritikern</text:span><text:span text:style-name="T18"><text:line-break/></text:span><text:span text:style-name="T19">Kritiker des Gesetzes wurden wiederholt durch die Union öffentlich in eine Ecke mit Pädophilen gerückt, indem man ihnen vorwarf, Kinderpornografie zu tolerieren. Und das trotz des Wissens, dass ihre Forderung nach verschärfter Strafverfolgung und Löschung umsetzbar ist: Laut Gutachten des wissenschaftlichen Dienstes des Bundestags könnte das BKA durch direktes Anschreiben ausländischer Provider eine Löschung erwirken. Die Initiative Jugendschutz.net war – neben anderen – mit <text:s/>dieser Methode bereits äußerst erfolgreich.</text:span></text:p>
      <text:p text:style-name="P18"><text:span text:style-name="T14">10. Manipulierte Umfragen</text:span><text:span text:style-name="T18"><text:line-break/></text:span><text:span text:style-name="T19">Mit Hilfe von Suggestivfragen und dem Vorenthalten von Informationen wurden Umfragen erstellt, deren Ergebnis verlauten lässt, dass 90% der Deutschen sich für das besagte Gesetz aussprechen. Eine unabhängige Umfrage mit allen relevanten Informationen hingegen führte genau zum gegenteiligen Ergebnis: 92% der Befragten sprachen sich gegen die Sperre aus. </text:span></text:p>
      <text:p text:style-name="P20"><text:span text:style-name="T26">Die Piratenpartei setzt sich für echten Kinderschutz statt wirkungsloser und gefährlicher Symbolpolitik ein.</text:span> Entgegen aller Behauptungen der Bundesregierung wurde oft genug gezeigt, dass das Löschen kinderpornografischer Seiten möglich ist. Zensur ist ein Instrument von totalitären Regimen und hat in unserer Demokratie nichts verloren. Daher fordern wir:</text:p>
      <text:p text:style-name="P21"/>
      <text:p text:style-name="P22">Löschen statt Sperren,<text:line-break/>Kinderschutz statt Zensur!</text:p>
      <text:p text:style-name="P5"><draw:frame text:anchor-type="paragraph" draw:z-index="2" draw:style-name="gr1" draw:text-style-name="P26" svg:width="0.59cm" svg:height="1.167cm" svg:x="8.165cm" svg:y="1.395cm"><draw:text-box><text:p><text:span text:style-name="T31">..</text:span></text:p></draw:text-box></draw:frame>Piratenpartei<text:line-break/><text:span text:style-name="T27">Klarmachen zum Andern!</text:span></text:p>
      <text:h text:style-name="P23" text:outline-level="3">PIRATEN setzen sich ein:</text:h>
      <text:list xml:id="list21113284" text:style-name="L1">
        <text:list-item>
          <text:p text:style-name="P14">Für <text:span text:style-name="T26">Privatsphäre</text:span> und <text:span text:style-name="T26">informationelle Selbstbestimmung</text:span> – online und offline</text:p>
        </text:list-item>
        <text:list-item>
          <text:p text:style-name="P16">Gegen heimliche Online-Durchsuchungen, Fingerabdrücke in Ausweisdokumenten, präventive Überwachung, Vorratsdatenspeicherung und Internetzensur</text:p>
        </text:list-item>
        <text:list-item>
          <text:p text:style-name="P14">Für die <text:span text:style-name="T26">Achtung des Grundgesetzes</text:span> und<text:line-break/>den <text:span text:style-name="T26">Erhalt unserer Bürgerrechte</text:span></text:p>
        </text:list-item>
        <text:list-item>
          <text:p text:style-name="P14">Für <text:span text:style-name="T26">Transparenz</text:span> in Politik und Verwaltung:<text:line-break/><text:span text:style-name="T26">gläserner Staat statt gläserner Bürger!</text:span></text:p>
        </text:list-item>
        <text:list-item>
          <text:p text:style-name="P14">Für Basisdemokratie statt Lobbyismus</text:p>
        </text:list-item>
        <text:list-item>
          <text:p text:style-name="P14">Für <text:span text:style-name="T26">freie Bildung,</text:span> <text:span text:style-name="T26">gegen Studiengebühren</text:span></text:p>
        </text:list-item>
        <text:list-item>
          <text:p text:style-name="P15"><text:span text:style-name="T20">Für </text:span><text:span text:style-name="T21">freies Wissen und faires Patentrecht</text:span><text:span text:style-name="T20">, gegen Patente auf Gene und Lebewesen</text:span></text:p>
        </text:list-item>
        <text:list-item>
          <text:p text:style-name="P15"><text:span text:style-name="T20">Für ein </text:span><text:span text:style-name="T21">Recht auf Privatkopie</text:span><text:span text:style-name="T20"> und ein </text:span><text:span text:style-name="T21">faires Urheberrecht</text:span><text:span text:style-name="T20"> – für Nutzer </text:span><text:span text:style-name="T21">und</text:span><text:span text:style-name="T20"> Künstler</text:span></text:p>
        </text:list-item>
      </text:list>
      <text:p text:style-name="P4">MACH MIT!</text:p>
      <text:p text:style-name="P2">http://www.piratenpartei.de</text:p>
      <text:p text:style-name="P3"/>
      <text:p text:style-name="P13"><text:span text:style-name="T22">V.i.S.d.P.: </text:span><text:span text:style-name="T22"><office:annotation><dc:creator>Jan Schejbal</dc:creator><dc:date>2009-07-10T00:32:54.27</dc:date><text:p text:style-name="P24"><text:span text:style-name="T29">ViSdP muss eingetragen werden. Bei „Druck“ Name der Druckerei oder „Eigendruck“ wenn man selbst druckt eintragen. Wenn die Zeile zu lang wird einfach die Leerzeile darüber löschen.</text:span></text:p><text:p text:style-name="P24"><text:span text:style-name="T29"/></text:p><text:p text:style-name="P24"><text:span text:style-name="T29">Blinkenden „Anpassen“-Marker danach einfach löschen.</text:span></text:p></office:annotation></text:span><text:span text:style-name="T22">Vor- und Nachname, Straße und Hausnummer, Postleitzahl und Ort. Druck: Eigendruck</text:span><text:span text:style-name="T28"> </text:span><text:span text:style-name="T23">ANPASSEN</text:span><text:span text:style-name="T24">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Bitste" svg:font-family="Bitste"/>
    <style:font-face style:name="Dirty headline" svg:font-family="'Dirty headline'"/>
    <style:font-face style:name="StarSymbol" svg:font-family="StarSymbol"/>
    <style:font-face style:name="Vera" svg:font-family="Vera"/>
    <style:font-face style:name="Bitstream Vera Sans1" svg:font-family="'Bitstream Vera Sans', 'Bitstream Vera Sans'" style:font-family-generic="roman"/>
    <style:font-face style:name="Bitstream Vera Sans" svg:font-family="'Bitstream Vera Sans', 'Bitstream Vera Sans'" style:font-family-generic="swiss"/>
    <style:font-face style:name="Tahoma" svg:font-family="Tahoma" style:font-family-generic="swiss"/>
    <style:font-face style:name="Dirty Headline1" svg:font-family="'Dirty Headline'" style:font-pitch="variable"/>
    <style:font-face style:name="Nimbus Roman No9 L" svg:font-family="'Nimbus Roman No9 L'" style:font-family-generic="roman" style:font-pitch="variable"/>
    <style:font-face style:name="Bitstream Vera Sans2" svg:font-family="'Bitstream Vera Sans'" style:font-family-generic="swiss" style:font-pitch="variable"/>
    <style:font-face style:name="Dirty Headline" svg:font-family="'Dirty Headline'" style:font-family-generic="swiss" style:font-pitch="variable"/>
    <style:font-face style:name="Impact" svg:font-family="Impact" style:font-family-generic="swiss" style:font-pitch="variable"/>
    <style:font-face style:name="Nimbus Roman No9 L1" svg:font-family="'Nimbus Roman No9 L'" style:font-family-generic="swiss" style:font-pitch="variable"/>
    <style:font-face style:name="Nimbus Sans L" svg:font-family="'Nimbus Sans L'" style:font-family-generic="swiss" style:font-pitch="variable"/>
    <style:font-face style:name="Tahoma2" svg:font-family="Tahoma" style:font-family-generic="swiss" style:font-pitch="variable"/>
    <style:font-face style:name="Tahoma1" svg:font-family="Tahoma" style:font-adornments="Standard"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Nimbus Roman No9 L" fo:font-size="12pt" fo:language="de" fo:country="DE"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Default" style:family="paragraph" style:parent-style-name="Standard">
      <style:paragraph-properties fo:text-align="start" style:justify-single-word="false" style:text-autospace="none"/>
      <style:text-properties fo:color="#000000" style:font-name="Bitstream Vera Sans" fo:font-size="12pt" style:font-name-asian="Bitstream Vera Sans" style:font-size-asian="12pt" style:font-name-complex="Bitstream Vera Sans" style:font-size-complex="12pt"/>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Bullet_20_Symbols" style:display-name="Bullet Symbols" style:family="text">
      <style:text-properties style:font-name="Verdana" fo:font-size="13pt" style:font-name-asian="StarSymbol" style:font-size-asian="11.3500003814697pt" style:font-name-complex="StarSymbol" style:font-size-complex="13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RTF_5f_Num_20_2" style:display-name="RTF_Num 2">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14.801cm" fo:page-height="21.001cm" style:num-format="1" style:print-orientation="portrait" fo:margin-top="1.369cm" fo:margin-bottom="1.499cm" fo:margin-left="1.499cm" fo:margin-right="1.499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OpenOffice.org/3.1$Win32 OpenOffice.org_project/310m11$Build-9399</meta:generator>
    <meta:initial-creator>Volker Berkhout</meta:initial-creator>
    <meta:creation-date>2008-10-24T21:57:25</meta:creation-date>
    <dc:creator>Jan Schejbal</dc:creator>
    <dc:date>2009-07-12T01:19:36.06</dc:date>
    <meta:editing-cycles>52</meta:editing-cycles>
    <meta:editing-duration>PT27H22M10S</meta:editing-duration>
    <meta:document-statistic meta:table-count="0" meta:image-count="1" meta:object-count="0" meta:page-count="4" meta:paragraph-count="31" meta:word-count="832" meta:character-count="6452"/>
    <meta:user-defined meta:name="Info 1"/>
    <meta:user-defined meta:name="Info 2"/>
    <meta:user-defined meta:name="Info 3"/>
    <meta:user-defined meta:name="Info 4"/>
  </office:meta>
</office:document-meta>
</file>