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Thumbnails/thumbnail.png" manifest:media-type="image/png"/>
  <manifest:file-entry manifest:full-path="layout-cache" manifest:media-type="application/binary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/>
    <style:font-face style:name="Trebuchet MS" svg:font-family="'Trebuchet MS', 'Lucida Grande', Verdana, Arial, sans-serif"/>
    <style:font-face style:name="DejaVu Sans Mono" svg:font-family="'DejaVu Sans Mono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P1" style:family="paragraph" style:parent-style-name="Standard" style:master-page-name="MP0">
      <style:paragraph-properties fo:text-align="center" style:justify-single-word="false" style:page-number="auto" fo:break-before="page"/>
      <style:text-properties fo:font-size="22pt" fo:font-weight="bold" style:font-size-asian="22pt" style:font-weight-asian="bold" style:font-size-complex="22pt"/>
    </style:style>
    <style:style style:name="P2" style:family="paragraph" style:parent-style-name="Standard">
      <style:text-properties officeooo:paragraph-rsid="000ca181"/>
    </style:style>
    <style:style style:name="P3" style:family="paragraph" style:parent-style-name="Standard">
      <style:text-properties style:text-underline-style="solid" style:text-underline-width="auto" style:text-underline-color="font-color"/>
    </style:style>
    <style:style style:name="P4" style:family="paragraph" style:parent-style-name="Standard">
      <style:text-properties style:text-underline-style="solid" style:text-underline-width="auto" style:text-underline-color="font-color" officeooo:paragraph-rsid="000e4563"/>
    </style:style>
    <style:style style:name="P5" style:family="paragraph" style:parent-style-name="Standard">
      <style:text-properties style:text-underline-style="solid" style:text-underline-width="auto" style:text-underline-color="font-color" officeooo:paragraph-rsid="000f280d"/>
    </style:style>
    <style:style style:name="P6" style:family="paragraph" style:parent-style-name="Standard">
      <style:text-properties style:text-underline-style="solid" style:text-underline-width="auto" style:text-underline-color="font-color" officeooo:paragraph-rsid="00108eab"/>
    </style:style>
    <style:style style:name="P7" style:family="paragraph" style:parent-style-name="Standard">
      <style:text-properties officeooo:paragraph-rsid="000e4563"/>
    </style:style>
    <style:style style:name="P8" style:family="paragraph" style:parent-style-name="Standard">
      <style:text-properties officeooo:paragraph-rsid="000f280d"/>
    </style:style>
    <style:style style:name="P9" style:family="paragraph" style:parent-style-name="Standard">
      <style:text-properties officeooo:paragraph-rsid="00108eab"/>
    </style:style>
    <style:style style:name="P10" style:family="paragraph" style:parent-style-name="Standard">
      <style:paragraph-properties fo:margin-top="0cm" fo:margin-bottom="0cm" style:contextual-spacing="false"/>
    </style:style>
    <style:style style:name="P11" style:family="paragraph" style:parent-style-name="Standard">
      <style:paragraph-properties fo:margin-top="0cm" fo:margin-bottom="0cm" style:contextual-spacing="false" fo:line-height="100%"/>
    </style:style>
    <style:style style:name="P12" style:family="paragraph" style:parent-style-name="Standard">
      <style:paragraph-properties fo:margin-top="0cm" fo:margin-bottom="0cm" style:contextual-spacing="false" fo:line-height="100%"/>
      <style:text-properties officeooo:paragraph-rsid="000ca181"/>
    </style:style>
    <style:style style:name="P13" style:family="paragraph" style:parent-style-name="Standard">
      <style:paragraph-properties fo:margin-top="0cm" fo:margin-bottom="0cm" style:contextual-spacing="false" fo:line-height="100%"/>
      <style:text-properties style:text-underline-style="solid" style:text-underline-width="auto" style:text-underline-color="font-color" fo:font-weight="bold" style:font-weight-asian="bold" style:font-weight-complex="bold"/>
    </style:style>
    <style:style style:name="P14" style:family="paragraph" style:parent-style-name="Standard">
      <style:paragraph-properties fo:margin-top="0cm" fo:margin-bottom="0cm" style:contextual-spacing="false" fo:line-height="100%"/>
      <style:text-properties style:text-underline-style="solid" style:text-underline-width="auto" style:text-underline-color="font-color"/>
    </style:style>
    <style:style style:name="P15" style:family="paragraph" style:parent-style-name="Standard">
      <style:paragraph-properties fo:margin-top="0cm" fo:margin-bottom="0cm" style:contextual-spacing="false" fo:line-height="100%"/>
      <style:text-properties style:text-underline-style="solid" style:text-underline-width="auto" style:text-underline-color="font-color" officeooo:paragraph-rsid="000ca181"/>
    </style:style>
    <style:style style:name="P16" style:family="paragraph" style:parent-style-name="Standard">
      <style:paragraph-properties fo:margin-top="0cm" fo:margin-bottom="0cm" style:contextual-spacing="false" fo:line-height="100%"/>
      <style:text-properties fo:font-style="normal" style:text-underline-style="solid" style:text-underline-width="auto" style:text-underline-color="font-color" style:font-style-asian="normal" style:font-style-complex="normal"/>
    </style:style>
    <style:style style:name="P17" style:family="paragraph" style:parent-style-name="Standard">
      <style:paragraph-properties fo:margin-top="0cm" fo:margin-bottom="0cm" style:contextual-spacing="false" fo:line-height="100%"/>
      <style:text-properties fo:font-style="normal" style:font-style-asian="normal" style:font-style-complex="normal"/>
    </style:style>
    <style:style style:name="P18" style:family="paragraph" style:parent-style-name="Heading_20_1">
      <style:paragraph-properties fo:break-before="page"/>
    </style:style>
    <style:style style:name="P19" style:family="paragraph" style:parent-style-name="Heading_20_1">
      <style:paragraph-properties fo:break-before="page"/>
      <style:text-properties fo:font-size="16pt" style:font-size-asian="16pt" style:font-size-complex="16pt"/>
    </style:style>
    <style:style style:name="P20" style:family="paragraph" style:parent-style-name="Text_20_body">
      <style:paragraph-properties fo:margin-top="0cm" fo:margin-bottom="0cm" style:contextual-spacing="false"/>
    </style:style>
    <style:style style:name="P21" style:family="paragraph" style:parent-style-name="Heading_20_2">
      <style:paragraph-properties fo:break-before="page"/>
    </style:style>
    <style:style style:name="P22" style:family="paragraph" style:parent-style-name="Contents_20_2">
      <style:paragraph-properties>
        <style:tab-stops>
          <style:tab-stop style:position="15.503cm" style:type="right" style:leader-style="dotted" style:leader-text="."/>
        </style:tab-stops>
      </style:paragraph-properties>
    </style:style>
    <style:style style:name="P23" style:family="paragraph" style:parent-style-name="Contents_20_1">
      <style:paragraph-properties>
        <style:tab-stops>
          <style:tab-stop style:position="16.002cm" style:type="right" style:leader-style="dotted" style:leader-text="."/>
        </style:tab-stops>
      </style:paragraph-properties>
    </style:style>
    <style:style style:name="T1" style:family="text">
      <style:text-properties style:text-underline-style="solid" style:text-underline-width="auto" style:text-underline-color="font-color" fo:font-weight="bold" officeooo:rsid="000ca181" style:font-weight-asian="bold" style:font-weight-complex="bold"/>
    </style:style>
    <style:style style:name="T2" style:family="text">
      <style:text-properties officeooo:rsid="000af214"/>
    </style:style>
    <style:style style:name="T3" style:family="text">
      <style:text-properties officeooo:rsid="000ca181"/>
    </style:style>
    <style:style style:name="T4" style:family="text">
      <style:text-properties officeooo:rsid="000e4563"/>
    </style:style>
    <style:style style:name="Sect1" style:family="section">
      <style:section-properties fo:background-color="transparent" style:editable="false">
        <style:columns fo:column-count="1" fo:column-gap="0cm"/>
        <style:background-image/>
      </style:section-properties>
    </style:style>
    <style:style style:name="Sect2" style:family="section">
      <style:section-properties style:editable="false">
        <style:columns fo:column-count="1" fo:column-gap="0cm"/>
      </style:section-properties>
    </style:style>
    <text:list-style style:name="L1">
      <text:list-level-style-bullet text:level="1" text:style-name="Bullet_20_Symbols" style:num-suffix="." text:bullet-char="•">
        <style:list-level-properties text:space-before="0.748cm" text:min-label-width="0.499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2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3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  <text:list-style style:name="L4">
      <text:list-level-style-bullet text:level="1" text:style-name="Bullet_20_Symbols" style:num-suffix="." text:bullet-char="•">
        <style:list-level-properties text:space-before="1.247cm"/>
      </text:list-level-style-bullet>
      <text:list-level-style-bullet text:level="2" text:style-name="Bullet_20_Symbols" style:num-suffix="." text:bullet-char="•">
        <style:list-level-properties text:space-before="1.995cm" text:min-label-width="0.499cm"/>
      </text:list-level-style-bullet>
      <text:list-level-style-bullet text:level="3" text:style-name="Bullet_20_Symbols" style:num-suffix="." text:bullet-char="•">
        <style:list-level-properties text:space-before="3.242cm" text:min-label-width="0.499cm"/>
      </text:list-level-style-bullet>
      <text:list-level-style-bullet text:level="4" text:style-name="Bullet_20_Symbols" style:num-suffix="." text:bullet-char="•">
        <style:list-level-properties text:space-before="4.489cm" text:min-label-width="0.499cm"/>
      </text:list-level-style-bullet>
      <text:list-level-style-bullet text:level="5" text:style-name="Bullet_20_Symbols" style:num-suffix="." text:bullet-char="•">
        <style:list-level-properties text:space-before="5.736cm" text:min-label-width="0.499cm"/>
      </text:list-level-style-bullet>
      <text:list-level-style-bullet text:level="6" text:style-name="Bullet_20_Symbols" style:num-suffix="." text:bullet-char="•">
        <style:list-level-properties text:space-before="6.983cm" text:min-label-width="0.499cm"/>
      </text:list-level-style-bullet>
      <text:list-level-style-bullet text:level="7" text:style-name="Bullet_20_Symbols" style:num-suffix="." text:bullet-char="•">
        <style:list-level-properties text:space-before="8.23cm" text:min-label-width="0.499cm"/>
      </text:list-level-style-bullet>
      <text:list-level-style-bullet text:level="8" text:style-name="Bullet_20_Symbols" style:num-suffix="." text:bullet-char="•">
        <style:list-level-properties text:space-before="9.478cm" text:min-label-width="0.499cm"/>
      </text:list-level-style-bullet>
      <text:list-level-style-bullet text:level="9" text:style-name="Bullet_20_Symbols" style:num-suffix="." text:bullet-char="•">
        <style:list-level-properties text:space-before="10.725cm" text:min-label-width="0.499cm"/>
      </text:list-level-style-bullet>
      <text:list-level-style-bullet text:level="10" text:style-name="Bullet_20_Symbols" style:num-suffix="." text:bullet-char="•">
        <style:list-level-properties text:space-before="11.972cm" text:min-label-width="0.499cm"/>
      </text:list-level-style-bullet>
    </text:list-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Antragsbuch Chemnitz KKV201<text:span text:style-name="T2">3</text:span>.<text:span text:style-name="T2">1</text:span></text:p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p text:style-name="Standard"/>
      <text:table-of-content text:style-name="Sect1" text:protected="true" text:name="Inhaltsverzeichnis1">
        <text:table-of-content-source text:outline-level="10">
          <text:index-title-template text:style-name="Contents_20_Heading">Inhaltsverzeichnis</text:index-title-template>
          <text:table-of-content-entry-template text:outline-level="1" text:style-name="Contents_20_1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2" text:style-name="Contents_20_2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3" text:style-name="Contents_20_3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4" text:style-name="Contents_20_4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5" text:style-name="Contents_20_5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6" text:style-name="Contents_20_6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7" text:style-name="Contents_20_7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8" text:style-name="Contents_20_8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9" text:style-name="Contents_20_9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  <text:table-of-content-entry-template text:outline-level="10" text:style-name="Contents_20_10">
            <text:index-entry-link-start text:style-name="Index_20_Link"/>
            <text:index-entry-chapter/>
            <text:index-entry-text/>
            <text:index-entry-tab-stop style:type="right" style:leader-char="."/>
            <text:index-entry-page-number/>
            <text:index-entry-link-end/>
          </text:table-of-content-entry-template>
        </text:table-of-content-source>
        <text:index-body>
          <text:index-title text:style-name="Sect2" text:name="Inhaltsverzeichnis1_Head">
            <text:p text:style-name="Contents_20_Heading">Inhaltsverzeichnis</text:p>
          </text:index-title>
          <text:p text:style-name="P23"><text:a xlink:type="simple" xlink:href="#__RefHeading__114_1099301176" text:style-name="Index_20_Link" text:visited-style-name="Index_20_Link">TOP 8: Satzungsänderungsanträge betreffend KVV und Kreisvorstand<text:tab/>2</text:a></text:p>
          <text:p text:style-name="P22"><text:a xlink:type="simple" xlink:href="#__RefHeading__116_1099301176" text:style-name="Index_20_Link" text:visited-style-name="Index_20_Link">TOP 8a: Modul-SÄA vom 20.06.2013 "Ordnung in das Thema "Fristen und Formen" bringen"<text:tab/>2</text:a></text:p>
          <text:p text:style-name="P22"><text:a xlink:type="simple" xlink:href="#__RefHeading__118_1099301176" text:style-name="Index_20_Link" text:visited-style-name="Index_20_Link">TOP 8b: SÄA vom 21.06.2013 - Neufassung § 6 Ziffer 4 Satz 2<text:tab/>4</text:a></text:p>
          <text:p text:style-name="P22"><text:a xlink:type="simple" xlink:href="#__RefHeading__120_1099301176" text:style-name="Index_20_Link" text:visited-style-name="Index_20_Link">TOP 8c SÄA vom 21.06.2013 - Neufassung § 8 Ziffer 2<text:tab/>5</text:a></text:p>
          <text:p text:style-name="P22"><text:a xlink:type="simple" xlink:href="#__RefHeading__122_1099301176" text:style-name="Index_20_Link" text:visited-style-name="Index_20_Link">TOP 8d SÄA vom 21.06.2013 - Streichung § 9 Ziffer 6<text:tab/>6</text:a></text:p>
          <text:p text:style-name="P22"><text:a xlink:type="simple" xlink:href="#__RefHeading__124_1099301176" text:style-name="Index_20_Link" text:visited-style-name="Index_20_Link">TOP 8e SÄA vom 21.06.2013 - KVV -&gt; HV<text:tab/>7</text:a></text:p>
          <text:p text:style-name="P23"><text:a xlink:type="simple" xlink:href="#__RefHeading__126_1099301176" text:style-name="Index_20_Link" text:visited-style-name="Index_20_Link">TOP 14 Programmanträge<text:tab/>8</text:a></text:p>
          <text:p text:style-name="P22"><text:a xlink:type="simple" xlink:href="#__RefHeading__128_1099301176" text:style-name="Index_20_Link" text:visited-style-name="Index_20_Link">TOP 14a PA vom 20.06.2013 - Moderne Verwaltung<text:tab/>8</text:a></text:p>
          <text:p text:style-name="P22"><text:a xlink:type="simple" xlink:href="#__RefHeading__131_1099301176" text:style-name="Index_20_Link" text:visited-style-name="Index_20_Link">TOP 14b PA vom 20.06.2013 - Public-Private Partnership<text:tab/>9</text:a></text:p>
          <text:p text:style-name="P22"><text:a xlink:type="simple" xlink:href="#__RefHeading__133_1099301176" text:style-name="Index_20_Link" text:visited-style-name="Index_20_Link">TOP 14c PA vom 21.06.2013 - Bildung und Kultur (Gesamtantrag)<text:tab/>10</text:a></text:p>
          <text:p text:style-name="P22"><text:a xlink:type="simple" xlink:href="#__RefHeading__135_1099301176" text:style-name="Index_20_Link" text:visited-style-name="Index_20_Link">TOP 14d PA vom 21.06.2013 - Bildung und Kultur (Modulantrag)<text:tab/>12</text:a></text:p>
        </text:index-body>
      </text:table-of-content>
      <text:p text:style-name="P20"/>
      <text:h text:style-name="P19" text:outline-level="1"><text:bookmark-start text:name="__RefHeading__114_1099301176"/>TOP 8: Satzungsänderungsanträge betreffend KVV und Kreisvorstand<text:bookmark-end text:name="__RefHeading__114_1099301176"/></text:h>
      <text:h text:style-name="Heading_20_2" text:outline-level="2"><text:bookmark-start text:name="__RefHeading__116_1099301176"/>TOP 8a: Modul-SÄA vom 20.06.2013 "Ordnung in das Thema "Fristen und Formen" bringen"<text:bookmark-end text:name="__RefHeading__116_1099301176"/></text:h>
      <text:p text:style-name="P2"><text:span text:style-name="T3">Antragsteller: Kevin und Thomas L.</text:span></text:p>
      <text:p text:style-name="P2"><text:span text:style-name="T3"/></text:p>
      <text:p text:style-name="P11"><text:span text:style-name="T1"/></text:p>
      <text:p text:style-name="P11"><text:span text:style-name="T1">Modul 1:</text:span></text:p>
      <text:p text:style-name="P11"><text:span text:style-name="T3"/></text:p>
      <text:p text:style-name="P14">Antragstext</text:p>
      <text:p text:style-name="P11">Die KVV möge beschließen...</text:p>
      <text:p text:style-name="P11">.. im §6.4 den Satz "Sämtliche Anträge sind bis spätestens eine Woche</text:p>
      <text:p text:style-name="P11">vor der Kreisvollversammlung schriftlich beim Kreisvorstand</text:p>
      <text:p text:style-name="P11">einzureichen." zu streichen und einen neuen Punkt vor §6.4 mit dem</text:p>
      <text:p text:style-name="P11">nachfolgenden Wortlaut einzuführen:</text:p>
      <text:p text:style-name="P11">"Programmanträge und sonstige Anträge sind bis spätestens eine Woche vor</text:p>
      <text:p text:style-name="P11">der Kreisvollversammlung in textform beim Kreisvorstand einzureichen."</text:p>
      <text:p text:style-name="P11">Die Punkte des §6 werden neu numeriert</text:p>
      <text:p text:style-name="P11"/>
      <text:p text:style-name="P14">Begründung</text:p>
      <text:p text:style-name="P11">Schriftliche Einreichung setzt eine unnötig höhe Hürde für Programm uns</text:p>
      <text:p text:style-name="P11">sonstige Anträge. Satzungsanträge können jetzt bereits in textform</text:p>
      <text:p text:style-name="P11">eingereicht werden. Dies ist in §8.2 geregelt.</text:p>
      <text:p text:style-name="P11"/>
      <text:p text:style-name="P13">Modul 2:</text:p>
      <text:p text:style-name="P11"/>
      <text:p text:style-name="P14">Antragstext</text:p>
      <text:p text:style-name="P11">Die KVV möge beschließen...</text:p>
      <text:p text:style-name="P11">.. in §5.6 die Frist der Einladung zur Vorstandssitzung zu entfernen.</text:p>
      <text:p text:style-name="P11"/>
      <text:p text:style-name="P14">Begründung</text:p>
      <text:p text:style-name="P11">Dies ist Gegenstand der Geschäftsordnung des Vorstands.</text:p>
      <text:p text:style-name="P11"/>
      <text:p text:style-name="P13">Modul 3:</text:p>
      <text:p text:style-name="P11"/>
      <text:p text:style-name="P14">Antragstext</text:p>
      <text:p text:style-name="P11">Die KVV möge beschließen...</text:p>
      <text:p text:style-name="P11">.. den Inhalt von §7 zu ersetzen durch "Bewerberaufstellungen werden in</text:p>
      <text:p text:style-name="P11">der Bundes- bzw. Landessatzung geregelt."</text:p>
      <text:p text:style-name="P11"/>
      <text:p text:style-name="P14">Begründung</text:p>
      <text:p text:style-name="P11">siehe Antragstext</text:p>
      <text:p text:style-name="P11"/>
      <text:p text:style-name="P13">Modul 4:</text:p>
      <text:p text:style-name="P11"/>
      <text:p text:style-name="P14">Antragstext</text:p>
      <text:p text:style-name="P11">Die KVV möge beschließen...</text:p>
      <text:p text:style-name="P11">... einen neuen Paragraphen "Fristen" mit folgendem Inhalt nach §9</text:p>
      <text:p text:style-name="P11">einzufügen und die nachfolgenden Paragraphen entsprechend neu zu numerieren:</text:p>
      <text:p text:style-name="P11"><text:soft-page-break/>"1. Einladungen</text:p>
      <text:p text:style-name="P11">1.1. Kreisvollversammlung: 4 Wochen vor dem Termin</text:p>
      <text:p text:style-name="P11">2. Einreichungsfrist von Anträgen</text:p>
      <text:p text:style-name="P11">2.1. sonstige Anträge: 1 Woche vor dem Termin</text:p>
      <text:p text:style-name="P11">2.2. Programmanträge: 1 Woche vor dem Termin</text:p>
      <text:p text:style-name="P11">2.3. Satzungsänderungsanträge: 2 Wochen vor dem Termin 3. Veröffentlichungen</text:p>
      <text:p text:style-name="P11">3.1. Tagesordnung und Anträge zur Kreisvollversammlung: 5 Tage vor dem</text:p>
      <text:p text:style-name="P11">Termin</text:p>
      <text:p text:style-name="P11">"</text:p>
      <text:p text:style-name="P11">Alle Angaben in der Satzung zu genau diesen Fristen werden durch</text:p>
      <text:p text:style-name="P11">"fristgerecht" oder eine entsprechend grammatikalisch und logisch</text:p>
      <text:p text:style-name="P11">sinnvolle Formulierung ersetzt.</text:p>
      <text:p text:style-name="P11"/>
      <text:p text:style-name="P14">Begründung</text:p>
      <text:p text:style-name="P11">Zentrale Stelle für alle Fristen verbessert die Übersicht und</text:p>
      <text:p text:style-name="P11">erleichtert spätere Änderungen.</text:p>
      <text:p text:style-name="P12"><text:span text:style-name="T3"/></text:p>
      <text:h text:style-name="P21" text:outline-level="2"><text:bookmark-start text:name="__RefHeading__118_1099301176"/><text:span text:style-name="T3">TOP 8b: SÄA vom 21.06.2013 - Neufassung § 6 Ziffer 4 Satz 2</text:span><text:bookmark-end text:name="__RefHeading__118_1099301176"/></text:h>
      <text:p text:style-name="Standard"><text:span text:style-name="T3">Antragsteller: Marko Goschin</text:span></text:p>
      <text:p text:style-name="Standard"><text:span text:style-name="T3"/></text:p>
      <text:p text:style-name="P11"><text:span text:style-name="T3"/></text:p>
      <text:p text:style-name="P16"><text:span text:style-name="T3">Antragstext:</text:span></text:p>
      <text:p text:style-name="P17"><text:span text:style-name="T3">Die Kreisvollversammlung möge beschließen, dass § 6 Ziffer 4 Satz 2</text:span></text:p>
      <text:p text:style-name="P17">der Satzung wie folgt neu gefasst wird:</text:p>
      <text:p text:style-name="P17">"Sämtliche Anträge an die Kreisvollversammlung sind bis spätestens</text:p>
      <text:p text:style-name="P17">sieben Tage vor deren Beginn beim Kreisvorstand in Textform einzureichen."</text:p>
      <text:p text:style-name="P17"/>
      <text:p text:style-name="P16">Begründung:</text:p>
      <text:p text:style-name="P17">Die bisher notwendige Schriftform (= Papierform oder manuelles Telefax</text:p>
      <text:p text:style-name="P17">jeweils mit eigenhändiger Unterschrift) sollte durch Textform ersetzt</text:p>
      <text:p text:style-name="P17">werden, damit es die Mitglieder in Zukunft einfacher haben, Anträge zu</text:p>
      <text:p text:style-name="P17">stellen, z. B. per E-Mail.</text:p>
      <text:p text:style-name="P17"><text:span text:style-name="T3"/></text:p>
      <text:h text:style-name="P21" text:outline-level="2"><text:bookmark-start text:name="__RefHeading__120_1099301176"/><text:span text:style-name="T3">TOP 8c SÄA vom 21.06.2013 - Neufassung § 8 Ziffer 2</text:span><text:bookmark-end text:name="__RefHeading__120_1099301176"/></text:h>
      <text:p text:style-name="Standard"><text:span text:style-name="T3">Antragsteller: Marko Goschin</text:span></text:p>
      <text:p text:style-name="Standard"><text:span text:style-name="T3"/></text:p>
      <text:p text:style-name="P10"><text:span text:style-name="T3"/></text:p>
      <text:p text:style-name="P15"><text:span text:style-name="T3">Antragstext:</text:span></text:p>
      <text:p text:style-name="P11"><text:span text:style-name="T3">Die Kreisvollversammlung möge beschließen, dass § 8 Ziffer 2 der</text:span></text:p>
      <text:p text:style-name="P11">Satzung wie folgt neu gefasst wird:</text:p>
      <text:p text:style-name="P11">"Anträge auf Satzungsänderung müssen vom Vorstand unverzüglich auf der</text:p>
      <text:p text:style-name="P11">Website des Kreisverbandes und/oder der Chemnitzer Mailingliste</text:p>
      <text:p text:style-name="P11">veröffentlicht werden."</text:p>
      <text:p text:style-name="P11"/>
      <text:p text:style-name="P14">Begründung:</text:p>
      <text:p text:style-name="P11">Wir sollten die Satzung so schlank wie möglich machen und nur eine Frist</text:p>
      <text:p text:style-name="P11">für alle Anträge haben. Für zwei verschiedene Fristen (2 Wochen für</text:p>
      <text:p text:style-name="P11">SÄAe, 1 Woche für PAe + sonstige) sehe ich keine gewichtigen Gründe.</text:p>
      <text:p text:style-name="P11"><text:span text:style-name="T3"/></text:p>
      <text:h text:style-name="P21" text:outline-level="2"><text:bookmark-start text:name="__RefHeading__122_1099301176"/><text:span text:style-name="T3">TOP 8d SÄA vom 21.06.2013 - Streichung § 9 Ziffer 6</text:span><text:bookmark-end text:name="__RefHeading__122_1099301176"/></text:h>
      <text:p text:style-name="Standard"><text:span text:style-name="T3">Antragsteller: Marko Goschin</text:span></text:p>
      <text:p text:style-name="Standard"><text:span text:style-name="T3"/></text:p>
      <text:p text:style-name="Standard"><text:span text:style-name="T3"/></text:p>
      <text:p text:style-name="P4"><text:span text:style-name="T4">Antragstext:</text:span></text:p>
      <text:p text:style-name="Standard"><text:span text:style-name="T3">Die Kreisvollversammlung möge beschließen, § 9 Ziffer 6 der Satzung</text:span></text:p>
      <text:p text:style-name="Standard">zu streichen.</text:p>
      <text:p text:style-name="Standard"/>
      <text:p text:style-name="Standard">Zitat: "Der Kreisvorstand ist berechtigt, Finanzbeschlüsse bis zu einer</text:p>
      <text:p text:style-name="Standard">von der Kreisvollversammlung jährlich festzulegenden Gesamtsumme ohne</text:p>
      <text:p text:style-name="Standard">besonderen Beschluss der Kreisvollversammlung zu fassen. Zu allen</text:p>
      <text:p text:style-name="Standard">Ausgaben besteht Protokoll- und Informationspflicht."</text:p>
      <text:p text:style-name="Standard"/>
      <text:p text:style-name="P4">Begründung:</text:p>
      <text:p text:style-name="P7">Folgt auf der KVV bei der Antragsvorstellung.</text:p>
      <text:p text:style-name="Standard"><text:span text:style-name="T3"/></text:p>
      <text:h text:style-name="P21" text:outline-level="2"><text:bookmark-start text:name="__RefHeading__124_1099301176"/><text:span text:style-name="T3">TOP 8e SÄA vom 21.06.2013 - KVV -&gt; HV</text:span><text:bookmark-end text:name="__RefHeading__124_1099301176"/></text:h>
      <text:p text:style-name="Standard"><text:span text:style-name="T3">Antragsteller: Marko Goschin</text:span></text:p>
      <text:p text:style-name="Standard"><text:span text:style-name="T3"/></text:p>
      <text:p text:style-name="Standard"><text:span text:style-name="T3"/></text:p>
      <text:p text:style-name="P4"><text:span text:style-name="T4">Antragstext:</text:span></text:p>
      <text:p text:style-name="Standard"><text:span text:style-name="T3">Die KVV möge beschließen, dass in der Satzung das Wort</text:span></text:p>
      <text:p text:style-name="Standard">"Kreisvollversammlung" durch das Wort "Hauptversammlung" ersetzt wird.</text:p>
      <text:p text:style-name="Standard"/>
      <text:p text:style-name="P3">Begründung:</text:p>
      <text:p text:style-name="Standard">Diese Bezeichnung entspricht § 9 Abs. 1 Parteiengesetz, welcher lautet:</text:p>
      <text:p text:style-name="Standard">"Die Mitglieder- oder Vertreterversammlung (Parteitag, Hauptversammlung)</text:p>
      <text:p text:style-name="Standard">ist das oberste Organ des jeweiligen Gebietsverbandes. Sie führt bei</text:p>
      <text:p text:style-name="Standard">Gebietsverbänden höherer Stufen die Bezeichnung "Parteitag", bei</text:p>
      <text:p text:style-name="Standard">Gebietsverbänden der untersten Stufe die Bezeichnung "Hauptversammlung";</text:p>
      <text:p text:style-name="Standard">die nachfolgenden Bestimmungen über den Parteitag gelten auch für die</text:p>
      <text:p text:style-name="Standard">Hauptversammlung. Die Parteitage treten mindestens in jedem zweiten</text:p>
      <text:p text:style-name="Standard">Kalenderjahr einmal zusammen."</text:p>
      <text:p text:style-name="P11"><text:span text:style-name="T3"/></text:p>
      <text:h text:style-name="P18" text:outline-level="1"><text:bookmark-start text:name="__RefHeading__126_1099301176"/><text:span text:style-name="T3">TOP 14 Programmanträge</text:span><text:bookmark-end text:name="__RefHeading__126_1099301176"/></text:h>
      <text:h text:style-name="Heading_20_2" text:outline-level="2"><text:bookmark-start text:name="__RefHeading__128_1099301176"/><text:span text:style-name="T3">TOP 14a PA vom 20.06.2013 - Moderne Verwaltung</text:span><text:bookmark-end text:name="__RefHeading__128_1099301176"/></text:h>
      <text:p text:style-name="Standard"><text:span text:style-name="T4">Antragsteller: Kevin F., Thomas L., Michael M., Marko G.</text:span></text:p>
      <text:p text:style-name="Standard"><text:span text:style-name="T4"/></text:p>
      <text:p text:style-name="Standard"><text:span text:style-name="T4"/></text:p>
      <text:p text:style-name="P3">Antragstext:</text:p>
      <text:p text:style-name="Standard">Die KVV möge den nachfolgenden Text an geeigneter Stelle ins</text:p>
      <text:p text:style-name="Standard">Kreiswahlprogramm aufnehmen...</text:p>
      <text:p text:style-name="Standard"/>
      <text:p text:style-name="Standard"/>
      <text:p text:style-name="Standard">Moderne Verwaltung</text:p>
      <text:p text:style-name="Standard"/>
      <text:p text:style-name="Standard">Die Stadtverwaltung des 21. Jahrhunderts muss der Allgemeinheit alle</text:p>
      <text:p text:style-name="Standard">notwendigen Informationen verfügbar machen. Zu diesem Zweck soll ein</text:p>
      <text:p text:style-name="Standard">Informationssystem in Chemnitz eingerichtet werden, welches dem Bürger</text:p>
      <text:p text:style-name="Standard">erlaubt, Nachrichten aus seinem Interessensbereich direkt und regelmäßig</text:p>
      <text:p text:style-name="Standard">zu erhalten. Konkret fordern wir:</text:p>
      <text:p text:style-name="Standard"/>
      <text:p text:style-name="Standard">- Bürgern ermöglichen, themen- projekt- und ortsbezogene</text:p>
      <text:p text:style-name="Standard">Benachrichtigungen zu abonnieren. Dazu gehören nicht nur Beschlüsse,</text:p>
      <text:p text:style-name="Standard">sondern auch Ankündigungen von Sitzungen und Terminen sowie die</text:p>
      <text:p text:style-name="Standard">Dokumentation von Projekt- bzw. Prozessfortschritten.</text:p>
      <text:p text:style-name="Standard"/>
      <text:p text:style-name="Standard">- Veröffentlichungen der Stadt haben in einem offenen Format zu</text:p>
      <text:p text:style-name="Standard">erfolgen, so dass jeder diese benutzen kann. (Open Access)</text:p>
      <text:p text:style-name="Standard"/>
      <text:p text:style-name="Standard">- Vorhandene Informationen, wie z. B. Bestandslisten, Budgets, Karten</text:p>
      <text:p text:style-name="Standard">oder dergleichen werden von der Stadt als maschinenlesbare Rohdaten zur</text:p>
      <text:p text:style-name="Standard">Verfügung gestellt, damit Interessierte diese weiterverwenden können</text:p>
      <text:p text:style-name="Standard">(OpenData).</text:p>
      <text:p text:style-name="Standard"/>
      <text:p text:style-name="Standard">Der Bürger soll dabei so einfach wie möglich mit der Verwaltung in</text:p>
      <text:p text:style-name="Standard">Kontakt treten können. Kurze Wege, aber auch Anschreiben via E-Mail</text:p>
      <text:p text:style-name="Standard">gehören ebenso selbstverständlich dazu, wie leicht auffindbare Dokumente</text:p>
      <text:p text:style-name="Standard">und die Möglichkeit, Anträge online zu stellen.</text:p>
      <text:p text:style-name="Standard"><text:span text:style-name="T4"/></text:p>
      <text:h text:style-name="P21" text:outline-level="2"><text:bookmark-start text:name="__RefHeading__131_1099301176"/><text:span text:style-name="T4">TOP 14b PA vom 20.06.2013 - Public-Private Partnership</text:span><text:bookmark-end text:name="__RefHeading__131_1099301176"/></text:h>
      <text:p text:style-name="P7"><text:span text:style-name="T4">Antragsteller: Kevin F., Thomas L., Michael M., Marko G.</text:span></text:p>
      <text:p text:style-name="P7"><text:span text:style-name="T4"/></text:p>
      <text:p text:style-name="P7"><text:span text:style-name="T4"/></text:p>
      <text:p text:style-name="P3"><text:span text:style-name="T4">Antragstext:</text:span></text:p>
      <text:p text:style-name="Standard">Die KVV möge den nachfolgenden Text an geeigneter Stelle ins</text:p>
      <text:p text:style-name="Standard">Kreiswahlprogramm aufnehmen...</text:p>
      <text:p text:style-name="Standard"/>
      <text:p text:style-name="Standard"/>
      <text:p text:style-name="Standard">Public-Private Partnership</text:p>
      <text:p text:style-name="Standard"/>
      <text:p text:style-name="Standard">Die Chemnitzer Piraten stehen der Privatisierung von kommunalen Aufgaben</text:p>
      <text:p text:style-name="Standard">kritisch gegenüber. Dabei werden fast immer kurzfristige Vorteile auf</text:p>
      <text:p text:style-name="Standard">Kosten teils erheblicher langfristiger Nachteile erzielt. Auch Verträge</text:p>
      <text:p text:style-name="Standard">mit privaten Dienstleistern können zum Nachteil der Kommune geschlossen</text:p>
      <text:p text:style-name="Standard">oder ausgeführt werden. Als Beispiel sind dabei die Verträge zur</text:p>
      <text:p text:style-name="Standard">Wasserversorgung in Berlin zu nennen.</text:p>
      <text:p text:style-name="Standard">Durch Transparenz in der Verwaltung kann dies verhindert werden.</text:p>
      <text:p text:style-name="Standard">Beispiel Berlin: Dank der neuen Herangehensweise mitels einer offenen</text:p>
      <text:p text:style-name="Standard">Ausschreibung, konnten die Bürger das Ausschreibungsverfahren verfolgen</text:p>
      <text:p text:style-name="Standard">und dazu beitragen, dass der Zuschlag an eine Firma ging, <text:s/>welche den</text:p>
      <text:p text:style-name="Standard">Berlinern nun bares Geld spart.</text:p>
      <text:p text:style-name="Standard"/>
      <text:p text:style-name="Standard">Wir fordern daher:</text:p>
      <text:p text:style-name="Standard"/>
      <text:p text:style-name="Standard">- Rekommunalisierung von privatisiertem Stadteigentum wo möglich</text:p>
      <text:p text:style-name="Standard"/>
      <text:p text:style-name="Standard">- bei allen kommmunalen Entscheidungen die Nachhaltigkeit und den Nutzen</text:p>
      <text:p text:style-name="Standard">für die Chemnitzer Bürger höher als eine Kosteneffizienz zu werten</text:p>
      <text:p text:style-name="Standard"/>
      <text:p text:style-name="Standard">- Ausschreibungen für die Durchführung kommunaler Aufgaben, deren</text:p>
      <text:p text:style-name="Standard">Antworten, Angebote und Verträge generell maschinenlesbar zu veröffentlichen</text:p>
      <text:p text:style-name="P7"><text:span text:style-name="T4"/></text:p>
      <text:h text:style-name="P21" text:outline-level="2"><text:bookmark-start text:name="__RefHeading__133_1099301176"/><text:span text:style-name="T4">TOP 14c PA vom 21.06.2013 - Bildung und Kultur (Gesamtantrag)</text:span><text:bookmark-end text:name="__RefHeading__133_1099301176"/></text:h>
      <text:p text:style-name="P7"><text:span text:style-name="T4">Antragsteller: Michael H.</text:span></text:p>
      <text:p text:style-name="P7"><text:span text:style-name="T4"/></text:p>
      <text:p text:style-name="P7"><text:span text:style-name="T4"/></text:p>
      <text:p text:style-name="P3"><text:span text:style-name="T4">Antragstext (Gesamtantrag):</text:span></text:p>
      <text:p text:style-name="Standard">Ich beantrage die Aufnahme folgenden Textes durch die KVV in das</text:p>
      <text:p text:style-name="Standard">kommunale Parteiprogramm unter der Überschrift Bildung und Kultur oder</text:p>
      <text:p text:style-name="Standard">an anderer geeigneter Stelle:</text:p>
      <text:p text:style-name="Standard"/>
      <text:p text:style-name="Standard">"</text:p>
      <text:p text:style-name="Standard">Wir Piraten sehen Chemnitz als einen wichtigen Bildungsstandort und ein</text:p>
      <text:p text:style-name="Standard">kulturelles Zentrum in Sachsen. Daher setzen wir uns für eine finanziell</text:p>
      <text:p text:style-name="Standard">gut geförderte, für alle frei zugängliche und kulturell</text:p>
      <text:p text:style-name="Standard">abwechslungsreichen Bildungslandschaft ein.</text:p>
      <text:p text:style-name="Standard"/>
      <text:p text:style-name="Standard">1. Allgemein</text:p>
      <text:p text:style-name="Standard">Unsere Bildungs- und Kultureinrichtungen sind in ihrem baulichen Zustand</text:p>
      <text:p text:style-name="Standard">und in der Innenausstattung modern und zeitgemäß herzurichten. Eine</text:p>
      <text:p text:style-name="Standard">wichtige Rolle spielt dabei auch der barrierefreie Zugang.</text:p>
      <text:p text:style-name="Standard"/>
      <text:p text:style-name="Standard">1.1 Kindertagesstätten</text:p>
      <text:p text:style-name="Standard">Unsere Kindertagesstätten sollen für alle Eltern eine frei wählbare und</text:p>
      <text:p text:style-name="Standard">über den ganzen Tag verfügbare Kinderbetreuung, mit einer ausreichenden</text:p>
      <text:p text:style-name="Standard">Anzahl von Erziehern, gewährleisten.</text:p>
      <text:p text:style-name="Standard"/>
      <text:p text:style-name="Standard">1.2 Schulen</text:p>
      <text:p text:style-name="Standard">Baulich moderne Schulen mit energetisch sinnvollen Modellen sollen das</text:p>
      <text:p text:style-name="Standard">Chemnitzer Stadtbild prägen. Dabei ist eine immer aktuelle Ausstattung</text:p>
      <text:p text:style-name="Standard">aller Schulen mit modernster Unterrichtstechnik und aktuellen</text:p>
      <text:p text:style-name="Standard">Unterrichtsmaterialien zu gewährleisten.</text:p>
      <text:p text:style-name="Standard"/>
      <text:p text:style-name="Standard">Um das selbständige Lernen zu fördern, sind allen Schulen außerdem</text:p>
      <text:p text:style-name="Standard">eigene Bibliotheken mit verschiedenen Fach- und Lehrbüchern zur</text:p>
      <text:p text:style-name="Standard">Verfügung zu stellen.</text:p>
      <text:p text:style-name="Standard"/>
      <text:p text:style-name="Standard">Die Schüler sollen eine umfassendes Menge freiwilliger Bildungsangebote,</text:p>
      <text:p text:style-name="Standard">wie Arbeitsgemeinschaften und Schuljugendarbeit, als auch Kooperationen</text:p>
      <text:p text:style-name="Standard">mit Sport- und anderen Vereinen, erhalten.</text:p>
      <text:p text:style-name="Standard"/>
      <text:p text:style-name="Standard">Ein kostengünstiges, gut gefördertes und regionales Schulessen soll den</text:p>
      <text:p text:style-name="Standard">Schülern eine Basis für gute und produktive Lernfortschritte schaffen.</text:p>
      <text:p text:style-name="Standard"/>
      <text:p text:style-name="Standard">Um zu gewährleisten, dass alle Schüler möglichst viele Kultur- und</text:p>
      <text:p text:style-name="Standard">Bildungsangebote der Stadt Chemnitz wahrnehmen können, soll ihnen eine</text:p>
      <text:p text:style-name="Standard">kostenfreie Beförderung mit dem Chemnitzer Personennahverkehr zur</text:p>
      <text:p text:style-name="Standard">Verfügung stehen.</text:p>
      <text:p text:style-name="Standard"/>
      <text:p text:style-name="Standard">1.3 Volkshochschule</text:p>
      <text:p text:style-name="Standard">Die Zugangsmöglichkeit zur Erwachsenenbildung soll durch fortwährende</text:p>
      <text:p text:style-name="Standard">Überprüfung auf Fördermöglichkeiten und Zuschüsse vereinfacht werden.</text:p>
      <text:p text:style-name="Standard">Beispiele der Einrichtungen der Erwachsenenbildung sind die städtische</text:p>
      <text:p text:style-name="Standard">Volkshochschule und die Stadtteilhäuser.</text:p>
      <text:p text:style-name="Standard"/>
      <text:p text:style-name="Standard">1.4 Freier Kulturzugang</text:p>
      <text:p text:style-name="Standard"><text:soft-page-break/>Durch die bevorzugte Förderung neuer Kulturangebote sowie den Erhalt</text:p>
      <text:p text:style-name="Standard">kleiner etablierter Einrichtungen, wird Chemnitz als Kulturstadt für</text:p>
      <text:p text:style-name="Standard">Bürger und Touristen attraktiv.</text:p>
      <text:p text:style-name="Standard"/>
      <text:p text:style-name="Standard">Die Schaffung von Mobile Access / WLAN-Hotspots in öffentlichen</text:p>
      <text:p text:style-name="Standard">Gebäuden, an zentralen Plätzen, Bürgerbüros und Stadtteilzentren</text:p>
      <text:p text:style-name="Standard">gewährleistet ständigen freien Internetzugang und somit Zugang zu</text:p>
      <text:p text:style-name="Standard">wichtigen Informationen. Durch einen ständig geförderten Breitbandausbau</text:p>
      <text:p text:style-name="Standard">soll den umliegenden Gebieten um Chemnitz ein schneller Internetzugang</text:p>
      <text:p text:style-name="Standard">erschlossen werden.</text:p>
      <text:p text:style-name="Standard"/>
      <text:p text:style-name="Standard">Für Schüler und Studenten ist ein kostenfreier Zugang zu allen Museen</text:p>
      <text:p text:style-name="Standard">der Stadt Chemnitz umzusetzen.</text:p>
      <text:p text:style-name="Standard"/>
      <text:p text:style-name="Standard">1.5 Ehrenamtliches Engagement</text:p>
      <text:p text:style-name="Standard">Die Stadt Chemnitz soll in größerem Maßstab öffentlichen Raum für freie,</text:p>
      <text:p text:style-name="Standard">unreglementierte, politische und kulturelle Betätigung der Chemnitzer</text:p>
      <text:p text:style-name="Standard">Bürger zur Verfügung stellen oder im Bedarfsfall neu schaffen. Dabei</text:p>
      <text:p text:style-name="Standard">soll vor allem bürgerschaftliches Engagement verstärkt gefördert und</text:p>
      <text:p text:style-name="Standard">besser gewürdigt werden. Für uns ist der Anreiz für bürgerschaftliches</text:p>
      <text:p text:style-name="Standard">Engagement der Idealismus des Einzelnen und die Fähigkeit andere für</text:p>
      <text:p text:style-name="Standard">eine Mitarbeit zu begeistern. Ansätze, bürgerschaftliches Engagement</text:p>
      <text:p text:style-name="Standard">untereinander zu vergleichen und in Wettbewerb miteinander zu stellen,</text:p>
      <text:p text:style-name="Standard">lehnen wir ab. Jeder, der etwas umsetzt, das anderen zu Gute kommt, die</text:p>
      <text:p text:style-name="Standard">Gemeinschaft und Verbundenheit zwischen Menschen stärkt, verdient es</text:p>
      <text:p text:style-name="Standard">gefördert zu werden.</text:p>
      <text:p text:style-name="Standard">"</text:p>
      <text:p text:style-name="Standard"/>
      <text:p text:style-name="P6">Begründung:</text:p>
      <text:p text:style-name="P9">Wir haben die Vorschläge beim letzten großen Antragstreffen</text:p>
      <text:p text:style-name="Standard">diskutiert. Ich habe diese, daher verbessert und ausgebaut. Wenn wir den</text:p>
      <text:p text:style-name="Standard">Antrag nicht annehmen, so können wir wenigstens noch</text:p>
      <text:p text:style-name="Standard">Verbesserungsvorschläge dafür sammeln.</text:p>
      <text:h text:style-name="P21" text:outline-level="2"><text:bookmark-start text:name="__RefHeading__135_1099301176"/>TOP 14d PA vom 21.06.2013 - Bildung und Kultur (Modulantrag)<text:bookmark-end text:name="__RefHeading__135_1099301176"/></text:h>
      <text:p text:style-name="Standard"><text:span text:style-name="T4">Antragsteller: Michael H.</text:span></text:p>
      <text:p text:style-name="Standard"><text:span text:style-name="T4"/></text:p>
      <text:p text:style-name="Standard"><text:span text:style-name="T4"/></text:p>
      <text:p text:style-name="P3"><text:span text:style-name="T4">Antragstext (Modulantrag):</text:span></text:p>
      <text:p text:style-name="Standard">Ich beantrage die Aufnahme folgender Textmodule durch die KVV in das</text:p>
      <text:p text:style-name="Standard">kommunale Parteiprogramm unter der Überschrift Bildung und Kultur oder</text:p>
      <text:p text:style-name="Standard">an anderer geeigneter Stelle:</text:p>
      <text:p text:style-name="Standard"/>
      <text:p text:style-name="Standard">Modul 1:</text:p>
      <text:p text:style-name="Standard">„</text:p>
      <text:p text:style-name="Standard">Wir Piraten sehen Chemnitz als einen wichtigen Bildungsstandort und ein</text:p>
      <text:p text:style-name="Standard">kulturelles Zentrum in Sachsen. Daher setzen wir uns für eine finanziell</text:p>
      <text:p text:style-name="Standard">gut geförderte, für alle frei zugängliche und kulturell</text:p>
      <text:p text:style-name="Standard">abwechslungsreichen Bildungslandschaft ein.</text:p>
      <text:p text:style-name="Standard">“</text:p>
      <text:p text:style-name="Standard"/>
      <text:p text:style-name="Standard">Modul 2:</text:p>
      <text:p text:style-name="Standard">„</text:p>
      <text:p text:style-name="Standard">1. Allgemein</text:p>
      <text:p text:style-name="Standard">Unsere Bildungs- und Kultureinrichtungen sind in ihrem baulichen Zustand</text:p>
      <text:p text:style-name="Standard">und in der Innenausstattung modern und zeitgemäß herzurichten. Eine</text:p>
      <text:p text:style-name="Standard">wichtige Rolle spielt dabei auch der barrierefreie Zugang.</text:p>
      <text:p text:style-name="Standard">“</text:p>
      <text:p text:style-name="Standard">Modul 3:</text:p>
      <text:p text:style-name="Standard">„</text:p>
      <text:p text:style-name="Standard">1.1 Kindertagesstätten</text:p>
      <text:p text:style-name="Standard">Unsere Kindertagesstätten sollen für alle Eltern eine frei wählbare und</text:p>
      <text:p text:style-name="Standard">über den ganzen Tag verfügbare Kinderbetreuung, mit einer ausreichenden</text:p>
      <text:p text:style-name="Standard">Anzahl von Erziehern, gewährleisten.</text:p>
      <text:p text:style-name="Standard">„</text:p>
      <text:p text:style-name="Standard"/>
      <text:p text:style-name="Standard">Modul 4:</text:p>
      <text:p text:style-name="Standard">„</text:p>
      <text:p text:style-name="Standard">1.2 Schulen</text:p>
      <text:p text:style-name="Standard">Baulich moderne Schulen mit energetisch sinnvollen Modellen sollen das</text:p>
      <text:p text:style-name="Standard">Chemnitzer Stadtbild prägen. Dabei ist eine immer aktuelle Ausstattung</text:p>
      <text:p text:style-name="Standard">aller Schulen mit modernster Unterrichtstechnik und aktuellen</text:p>
      <text:p text:style-name="Standard">Unterrichtsmaterialien zu gewährleisten.</text:p>
      <text:p text:style-name="Standard"/>
      <text:p text:style-name="Standard">Um das selbständige Lernen zu fördern, sind allen Schulen außerdem</text:p>
      <text:p text:style-name="Standard">eigene Bibliotheken mit verschiedenen Fach- und Lehrbüchern zur</text:p>
      <text:p text:style-name="Standard">Verfügung zu stellen.</text:p>
      <text:p text:style-name="Standard"/>
      <text:p text:style-name="Standard">Die Schüler sollen eine umfassendes Menge freiwilliger Bildungsangebote,</text:p>
      <text:p text:style-name="Standard">wie Arbeitsgemeinschaften und Schuljugendarbeit, als auch Kooperationen</text:p>
      <text:p text:style-name="Standard">mit Sport- und anderen Vereinen, erhalten.</text:p>
      <text:p text:style-name="Standard"/>
      <text:p text:style-name="Standard">Ein kostengünstiges, gut gefördertes und regionales Schulessen soll den</text:p>
      <text:p text:style-name="Standard">Schülern eine Basis für gute und produktive Lernfortschritte schaffen.</text:p>
      <text:p text:style-name="Standard"/>
      <text:p text:style-name="Standard">Um zu gewährleisten, dass alle Schüler möglichst viele Kultur- und</text:p>
      <text:p text:style-name="Standard">Bildungsangebote der Stadt Chemnitz wahrnehmen können, soll ihnen eine</text:p>
      <text:p text:style-name="Standard">kostenfreie Beförderung mit dem Chemnitzer Personennahverkehr zur</text:p>
      <text:p text:style-name="Standard"><text:soft-page-break/>Verfügung stehen.</text:p>
      <text:p text:style-name="Standard">„</text:p>
      <text:p text:style-name="Standard"/>
      <text:p text:style-name="Standard">Modul 5:</text:p>
      <text:p text:style-name="Standard">„</text:p>
      <text:p text:style-name="Standard">1.3 Volkshochschule</text:p>
      <text:p text:style-name="Standard">Die Zugangsmöglichkeit zur Erwachsenenbildung soll durch fortwährende</text:p>
      <text:p text:style-name="Standard">Überprüfung auf Fördermöglichkeiten und Zuschüsse vereinfacht werden.</text:p>
      <text:p text:style-name="Standard">Beispiele der Einrichtungen der Erwachsenenbildung sind die städtische</text:p>
      <text:p text:style-name="Standard">Volkshochschule und die Stadtteilhäuser.</text:p>
      <text:p text:style-name="Standard">„</text:p>
      <text:p text:style-name="Standard"/>
      <text:p text:style-name="Standard">Modul 6:</text:p>
      <text:p text:style-name="Standard">„</text:p>
      <text:p text:style-name="Standard">1.4 Freier Kulturzugang</text:p>
      <text:p text:style-name="Standard">Durch die bevorzugte Förderung neuer Kulturangebote sowie den Erhalt</text:p>
      <text:p text:style-name="Standard">kleiner etablierter Einrichtungen, wird Chemnitz als Kulturstadt für</text:p>
      <text:p text:style-name="Standard">Bürger und Touristen attraktiv.</text:p>
      <text:p text:style-name="Standard"/>
      <text:p text:style-name="Standard">Die Schaffung von Mobile Access / WLAN-Hotspots in öffentlichen</text:p>
      <text:p text:style-name="Standard">Gebäuden, an zentralen Plätzen, Bürgerbüros und Stadtteilzentren</text:p>
      <text:p text:style-name="Standard">gewährleistet ständigen freien Internetzugang und somit Zugang zu</text:p>
      <text:p text:style-name="Standard">wichtigen Informationen. Durch einen ständig geförderten Breitbandausbau</text:p>
      <text:p text:style-name="Standard">soll den umliegenden Gebieten um Chemnitz ein schneller Internetzugang</text:p>
      <text:p text:style-name="Standard">erschlossen werden.</text:p>
      <text:p text:style-name="Standard"/>
      <text:p text:style-name="Standard">Für Schüler und Studenten ist ein kostenfreier Zugang zu allen Museen</text:p>
      <text:p text:style-name="Standard">der Stadt Chemnitz umzusetzen.</text:p>
      <text:p text:style-name="Standard">„</text:p>
      <text:p text:style-name="Standard"/>
      <text:p text:style-name="Standard">Modul 7:</text:p>
      <text:p text:style-name="Standard">„</text:p>
      <text:p text:style-name="Standard">1.5 Ehrenamtliches Engagement</text:p>
      <text:p text:style-name="Standard">Die Stadt Chemnitz soll in größerem Maßstab öffentlichen Raum für freie,</text:p>
      <text:p text:style-name="Standard">unreglementierte, politische und kulturelle Betätigung der Chemnitzer</text:p>
      <text:p text:style-name="Standard">Bürger zur Verfügung stellen oder im Bedarfsfall neu schaffen. Dabei</text:p>
      <text:p text:style-name="Standard">soll vor allem bürgerschaftliches Engagement verstärkt gefördert und</text:p>
      <text:p text:style-name="Standard">besser gewürdigt werden. Für uns ist der Anreiz für bürgerschaftliches</text:p>
      <text:p text:style-name="Standard">Engagement der Idealismus des Einzelnen und die Fähigkeit andere für</text:p>
      <text:p text:style-name="Standard">eine Mitarbeit zu begeistern. Ansätze, bürgerschaftliches Engagement</text:p>
      <text:p text:style-name="Standard">untereinander zu vergleichen und in Wettbewerb miteinander zu stellen,</text:p>
      <text:p text:style-name="Standard">lehnen wir ab. Jeder, der etwas umsetzt, das anderen zu Gute kommt, die</text:p>
      <text:p text:style-name="Standard">Gemeinschaft und Verbundenheit zwischen Menschen stärkt, verdient es</text:p>
      <text:p text:style-name="Standard">gefördert zu werden.</text:p>
      <text:p text:style-name="Standard">„</text:p>
      <text:p text:style-name="Standard"/>
      <text:p text:style-name="P5">Begründung:</text:p>
      <text:p text:style-name="P8">Wir haben die Vorschläge beim letzten großen Antragstreffen</text:p>
      <text:p text:style-name="Standard">diskutiert. Ich habe diese, daher verbessert und ausgebaut. Wenn wir den</text:p>
      <text:p text:style-name="Standard">Antrag nicht annehmen, so können wir wenigstens noch</text:p>
      <text:p text:style-name="Standard">Verbesserungsvorschläge dafür sammeln.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OpenSymbol" svg:font-family="OpenSymbol"/>
    <style:font-face style:name="Trebuchet MS" svg:font-family="'Trebuchet MS', 'Lucida Grande', Verdana, Arial, sans-serif"/>
    <style:font-face style:name="DejaVu Sans Mono" svg:font-family="'DejaVu Sans Mono'" style:font-family-generic="modern" style:font-pitch="fixed"/>
    <style:font-face style:name="Cambria" svg:font-family="Cambria" style:font-family-generic="roman" style:font-pitch="variable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Tahoma" svg:font-family="Tahoma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draw:stroke="solid" svg:stroke-width="0.071cm" svg:stroke-color="#385d8a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flow-with-text="true"/>
      <style:paragraph-properties fo:line-height="115%" fo:text-align="start" style:text-autospace="ideograph-alpha" style:line-break="strict" style:writing-mode="lr-tb" style:font-independent-line-spacing="false">
        <style:tab-stops/>
      </style:paragraph-properties>
      <style:text-properties style:use-window-font-color="true" style:text-outline="false" style:text-line-through-style="none" style:text-position="0% 100%" fo:font-size="11pt" fo:letter-spacing="normal" fo:language="de" fo:country="DE" fo:font-style="normal" fo:text-shadow="none" style:text-underline-style="none" fo:font-weight="normal" style:letter-kerning="false" style:font-size-asian="11pt" style:language-asian="en" style:country-asian="US" style:font-style-asian="normal" style:font-weight-asian="normal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.353cm" style:contextual-spacing="false" fo:line-height="115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49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position="0% 100%" style:font-name="Calibri" fo:font-size="11pt" fo:letter-spacing="normal" fo:language="de" fo:country="DE" fo:font-style="normal" fo:text-shadow="none" style:text-underline-style="none" fo:font-weight="normal" style:letter-kerning="false" fo:background-color="transparent" style:font-name-asian="Calibri" style:font-size-asian="11pt" style:language-asian="en" style:country-asian="US" style:font-style-asian="normal" style:font-weight-asian="normal" style:font-name-complex="Times New Roman" style:font-size-complex="11pt" style:language-complex="ar" style:country-complex="SA" style:font-style-complex="normal" style:font-weight-complex="normal" style:text-emphasize="none" style:text-combine="none" style:text-scale="100%" style:font-relief="none" fo:hyphenate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line-height="100%" fo:hyphenation-ladder-count="no-limit"/>
      <style:text-properties fo:hyphenate="false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Arial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Heading_20_1" style:display-name="Heading 1" style:family="paragraph" style:parent-style-name="Standard" style:next-style-name="Standard" style:default-outline-level="1" style:class="text">
      <style:paragraph-properties fo:margin-top="0.847cm" fo:margin-bottom="0cm" style:contextual-spacing="false" fo:keep-together="always" fo:hyphenation-ladder-count="no-limit" fo:keep-with-next="always"/>
      <style:text-properties fo:color="#365f91" style:font-name="Cambria" fo:font-size="16pt" fo:font-weight="bold" style:font-name-asian="Times New Roman" style:font-size-asian="14pt" style:font-weight-asian="bold" style:font-size-complex="14pt" style:font-weight-complex="bold" fo:hyphenate="false"/>
    </style:style>
    <style:style style:name="Inhaltsverzeichnisüberschrift" style:family="paragraph" style:parent-style-name="Heading_20_1" style:next-style-name="Standard" style:default-outline-level="1" style:list-style-name="">
      <style:paragraph-properties fo:hyphenation-ladder-count="no-limit"/>
      <style:text-properties fo:hyphenate="false"/>
    </style:style>
    <style:style style:name="Sprechblasentext" style:family="paragraph" style:parent-style-name="Standard">
      <style:paragraph-properties fo:margin-top="0cm" fo:margin-bottom="0cm" style:contextual-spacing="false" fo:line-height="100%" fo:hyphenation-ladder-count="no-limit"/>
      <style:text-properties style:font-name="Tahoma" fo:font-size="8pt" style:font-size-asian="8pt" style:font-name-complex="Tahoma" style:font-size-complex="8pt" fo:hyphenate="false"/>
    </style:style>
    <style:style style:name="Verzeichnis_20_1" style:display-name="Verzeichnis 1" style:family="paragraph" style:parent-style-name="Standard" style:next-style-name="Standard" style:auto-update="true">
      <style:paragraph-properties fo:margin-top="0cm" fo:margin-bottom="0.176cm" style:contextual-spacing="false" fo:hyphenation-ladder-count="no-limit"/>
      <style:text-properties fo:hyphenate="false"/>
    </style:style>
    <style:style style:name="Listenabsatz" style:family="paragraph" style:parent-style-name="Standard">
      <style:paragraph-properties fo:margin-left="1.27cm" fo:margin-right="0cm" fo:hyphenation-ladder-count="no-limit" fo:text-indent="0cm" style:auto-text-indent="false">
        <style:tab-stops/>
      </style:paragraph-properties>
      <style:text-properties fo:hyphenate="false"/>
    </style:style>
    <style:style style:name="Standard_20__28_Web_29_" style:display-name="Standard (Web)" style:family="paragraph" style:parent-style-name="Standard">
      <style:paragraph-properties fo:margin-top="0.176cm" fo:margin-bottom="0.176cm" style:contextual-spacing="false" fo:line-height="100%" fo:hyphenation-ladder-count="no-limit"/>
      <style:text-properties style:font-name="Times New Roman" fo:font-size="12pt" style:font-name-asian="Times New Roman" style:font-size-asian="12pt" style:language-asian="de" style:country-asian="DE" style:font-size-complex="12pt" fo:hyphenate="false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size="10pt" style:font-name-asian="DejaVu Sans Mono" style:font-size-asian="10pt" style:font-name-complex="DejaVu Sans Mono" style:font-size-complex="10pt"/>
    </style:style>
    <style:style style:name="Heading_20_2" style:display-name="Heading 2" style:family="paragraph" style:parent-style-name="Heading" style:next-style-name="Text_20_body" style:default-outline-level="2" style:list-style-name="" style:class="text">
      <style:text-properties style:font-name="Times New Roman" fo:font-size="14pt" fo:font-weight="bold" style:font-name-asian="DejaVu Sans" style:font-size-asian="18pt" style:font-weight-asian="bold" style:font-name-complex="DejaVu Sans" style:font-size-complex="18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2pt" style:text-underline-style="solid" style:text-underline-width="auto" style:text-underline-color="font-color" fo:font-weight="bold" style:font-size-asian="14pt" style:font-weight-asian="bold" style:font-size-complex="14pt" style:font-weight-complex="bold"/>
    </style:style>
    <style:style style:name="Index" style:family="paragraph" style:parent-style-name="Standard" style:class="index">
      <style:paragraph-properties text:number-lines="false" text:line-number="0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7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501cm" style:type="right" style:leader-style="dotted" style:leader-text="."/>
        </style:tab-stops>
      </style:paragraph-properties>
    </style:style>
    <style:style style:name="Absatz-Standardschriftart" style:family="text"/>
    <style:style style:name="Überschrift_20_1_20_Zchn" style:display-name="Überschrift 1 Zchn" style:family="text" style:parent-style-name="Absatz-Standardschriftart">
      <style:text-properties fo:color="#365f91" style:font-name="Cambria" fo:font-size="14pt" fo:font-weight="bold" style:font-name-asian="Times New Roman" style:font-size-asian="14pt" style:font-weight-asian="bold" style:font-name-complex="Times New Roman" style:font-size-complex="14pt" style:font-weight-complex="bold"/>
    </style:style>
    <style:style style:name="Sprechblasentext_20_Zchn" style:display-name="Sprechblasentext Zchn" style:family="text" style:parent-style-name="Absatz-Standardschriftart">
      <style:text-properties style:font-name="Tahoma" fo:font-size="8pt" style:font-size-asian="8pt" style:font-name-complex="Tahoma" style:font-size-complex="8pt"/>
    </style:style>
    <style:style style:name="Hyperlink" style:family="text" style:parent-style-name="Absatz-Standardschriftart">
      <style:text-properties fo:color="#0000ff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Index_20_Link" style:display-name="Index Link" style:family="text"/>
    <text:outline-style style:name="Outline">
      <text:outline-level-style text:level="1" style:num-format="">
        <style:list-level-properties/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2.499cm" fo:margin-bottom="2cm" fo:margin-left="2.499cm" fo:margin-right="2.499cm" style:writing-mode="lr-tb" style:footnote-max-height="0cm">
        <style:footnote-sep style:width="0.018cm" style:line-style="solid" style:adjustment="left" style:rel-width="33%" style:color="#000000"/>
      </style:page-layout-properties>
      <style:header-style/>
      <style:footer-style/>
    </style:page-layout>
  </office:automatic-styles>
  <office:master-styles>
    <style:master-page style:name="Standard" style:page-layout-name="Mpm1"/>
    <style:master-page style:name="MP0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4.0.2.2$Linux_X86_64 LibreOffice_project/400m0$Build-2</meta:generator>
    <meta:initial-creator>Mario</meta:initial-creator>
    <dc:creator>derdaoben </dc:creator>
    <meta:creation-date>2012-07-30T19:14:00Z</meta:creation-date>
    <dc:date>2013-07-03T15:54:35</dc:date>
    <meta:editing-cycles>25</meta:editing-cycles>
    <meta:editing-duration>PT1M21S</meta:editing-duration>
    <meta:document-statistic meta:table-count="0" meta:image-count="0" meta:object-count="0" meta:page-count="13" meta:paragraph-count="322" meta:word-count="2070" meta:character-count="15267" meta:non-whitespace-character-count="13518"/>
    <meta:template xlink:type="simple" xlink:actuate="onRequest" xlink:title="" xlink:href="../Antragsbuch_Chemnitz_KKV2012.odt/Normal"/>
  </office:meta>
</office:document-meta>
</file>