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Mukti Narrow" svg:font-family="'Mukti Narrow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e1" style:family="table">
      <style:table-properties style:width="12.647cm" fo:margin-left="3.902cm" fo:margin-right="3.297cm" table:align="margins"/>
    </style:style>
    <style:style style:name="Tabelle1.A" style:family="table-column">
      <style:table-column-properties style:column-width="1.416cm" style:rel-column-width="7339*"/>
    </style:style>
    <style:style style:name="Tabelle1.B" style:family="table-column">
      <style:table-column-properties style:column-width="0.938cm" style:rel-column-width="4862*"/>
    </style:style>
    <style:style style:name="Tabelle1.K" style:family="table-column">
      <style:table-column-properties style:column-width="2.787cm" style:rel-column-width="14438*"/>
    </style:style>
    <style:style style:name="Tabelle1.A1" style:family="table-cell">
      <style:table-cell-properties fo:padding="0cm" fo:border="none"/>
    </style:style>
    <style:style style:name="Tabelle1.B1" style:family="table-cell" style:data-style-name="N0">
      <style:table-cell-properties fo:padding="0cm" fo:border="none"/>
    </style:style>
    <style:style style:name="Tabelle1.A2" style:family="table-cell">
      <style:table-cell-properties style:vertical-align="middle" fo:padding="0cm" fo:border="none"/>
    </style:style>
    <style:style style:name="Tabelle2" style:family="table">
      <style:table-properties style:width="12.647cm" fo:margin-left="3.902cm" fo:margin-right="3.297cm" table:align="margins"/>
    </style:style>
    <style:style style:name="Tabelle2.A" style:family="table-column">
      <style:table-column-properties style:column-width="1.416cm" style:rel-column-width="7339*"/>
    </style:style>
    <style:style style:name="Tabelle2.B" style:family="table-column">
      <style:table-column-properties style:column-width="0.938cm" style:rel-column-width="4862*"/>
    </style:style>
    <style:style style:name="Tabelle2.K" style:family="table-column">
      <style:table-column-properties style:column-width="2.787cm" style:rel-column-width="14438*"/>
    </style:style>
    <style:style style:name="Tabelle2.A1" style:family="table-cell">
      <style:table-cell-properties style:vertical-align="middle" fo:padding="0cm" fo:border="none"/>
    </style:style>
    <style:style style:name="Tabelle3" style:family="table">
      <style:table-properties style:width="12.674cm" fo:margin-left="3.902cm" fo:margin-right="3.27cm" table:align="margins"/>
    </style:style>
    <style:style style:name="Tabelle3.A" style:family="table-column">
      <style:table-column-properties style:column-width="1.416cm" style:rel-column-width="7324*"/>
    </style:style>
    <style:style style:name="Tabelle3.B" style:family="table-column">
      <style:table-column-properties style:column-width="0.938cm" style:rel-column-width="4852*"/>
    </style:style>
    <style:style style:name="Tabelle3.K" style:family="table-column">
      <style:table-column-properties style:column-width="2.812cm" style:rel-column-width="14543*"/>
    </style:style>
    <style:style style:name="Tabelle3.A1" style:family="table-cell">
      <style:table-cell-properties style:vertical-align="middle" fo:padding="0cm" fo:border="none"/>
    </style:style>
    <style:style style:name="Tabelle4" style:family="table">
      <style:table-properties style:width="12.674cm" fo:margin-left="3.902cm" fo:margin-right="3.27cm" table:align="margins"/>
    </style:style>
    <style:style style:name="Tabelle4.A" style:family="table-column">
      <style:table-column-properties style:column-width="1.416cm" style:rel-column-width="7324*"/>
    </style:style>
    <style:style style:name="Tabelle4.B" style:family="table-column">
      <style:table-column-properties style:column-width="0.938cm" style:rel-column-width="4852*"/>
    </style:style>
    <style:style style:name="Tabelle4.K" style:family="table-column">
      <style:table-column-properties style:column-width="2.812cm" style:rel-column-width="14543*"/>
    </style:style>
    <style:style style:name="Tabelle4.A1" style:family="table-cell">
      <style:table-cell-properties style:vertical-align="middle" fo:padding="0cm" fo:border="none"/>
    </style:style>
    <style:style style:name="Tabelle5" style:family="table">
      <style:table-properties style:width="12.7cm" fo:margin-left="3.902cm" fo:margin-right="3.244cm" table:align="margins"/>
    </style:style>
    <style:style style:name="Tabelle5.A" style:family="table-column">
      <style:table-column-properties style:column-width="1.416cm" style:rel-column-width="7308*"/>
    </style:style>
    <style:style style:name="Tabelle5.B" style:family="table-column">
      <style:table-column-properties style:column-width="0.938cm" style:rel-column-width="4842*"/>
    </style:style>
    <style:style style:name="Tabelle5.K" style:family="table-column">
      <style:table-column-properties style:column-width="2.838cm" style:rel-column-width="14649*"/>
    </style:style>
    <style:style style:name="Tabelle5.A1" style:family="table-cell">
      <style:table-cell-properties style:vertical-align="middle" fo:padding="0cm" fo:border="none"/>
    </style:style>
    <style:style style:name="Tabelle6" style:family="table">
      <style:table-properties style:width="12.7cm" fo:margin-left="3.902cm" fo:margin-right="3.244cm" table:align="margins"/>
    </style:style>
    <style:style style:name="Tabelle6.A" style:family="table-column">
      <style:table-column-properties style:column-width="1.416cm" style:rel-column-width="7308*"/>
    </style:style>
    <style:style style:name="Tabelle6.B" style:family="table-column">
      <style:table-column-properties style:column-width="0.938cm" style:rel-column-width="4842*"/>
    </style:style>
    <style:style style:name="Tabelle6.K" style:family="table-column">
      <style:table-column-properties style:column-width="2.838cm" style:rel-column-width="14649*"/>
    </style:style>
    <style:style style:name="Tabelle6.A1" style:family="table-cell">
      <style:table-cell-properties style:vertical-align="middle" fo:padding="0cm" fo:border="none"/>
    </style:style>
    <style:style style:name="Tabelle7" style:family="table">
      <style:table-properties style:width="12.7cm" fo:margin-left="3.902cm" fo:margin-right="3.244cm" table:align="margins"/>
    </style:style>
    <style:style style:name="Tabelle7.A" style:family="table-column">
      <style:table-column-properties style:column-width="1.416cm" style:rel-column-width="7308*"/>
    </style:style>
    <style:style style:name="Tabelle7.B" style:family="table-column">
      <style:table-column-properties style:column-width="0.938cm" style:rel-column-width="4842*"/>
    </style:style>
    <style:style style:name="Tabelle7.K" style:family="table-column">
      <style:table-column-properties style:column-width="2.838cm" style:rel-column-width="14649*"/>
    </style:style>
    <style:style style:name="Tabelle7.A1" style:family="table-cell">
      <style:table-cell-properties style:vertical-align="middle" fo:padding="0cm" fo:border="none"/>
    </style:style>
    <style:style style:name="Tabelle8" style:family="table">
      <style:table-properties style:width="12.726cm" fo:margin-left="3.902cm" fo:margin-right="3.217cm" table:align="margins"/>
    </style:style>
    <style:style style:name="Tabelle8.A" style:family="table-column">
      <style:table-column-properties style:column-width="1.416cm" style:rel-column-width="7293*"/>
    </style:style>
    <style:style style:name="Tabelle8.B" style:family="table-column">
      <style:table-column-properties style:column-width="0.938cm" style:rel-column-width="4832*"/>
    </style:style>
    <style:style style:name="Tabelle8.K" style:family="table-column">
      <style:table-column-properties style:column-width="2.865cm" style:rel-column-width="14754*"/>
    </style:style>
    <style:style style:name="Tabelle8.A1" style:family="table-cell">
      <style:table-cell-properties style:vertical-align="middle" fo:padding="0cm" fo:border="none"/>
    </style:style>
    <style:style style:name="Tabelle9" style:family="table">
      <style:table-properties style:width="12.753cm" fo:margin-left="3.902cm" fo:margin-right="3.191cm" table:align="margins"/>
    </style:style>
    <style:style style:name="Tabelle9.A" style:family="table-column">
      <style:table-column-properties style:column-width="1.416cm" style:rel-column-width="7278*"/>
    </style:style>
    <style:style style:name="Tabelle9.B" style:family="table-column">
      <style:table-column-properties style:column-width="0.938cm" style:rel-column-width="4822*"/>
    </style:style>
    <style:style style:name="Tabelle9.K" style:family="table-column">
      <style:table-column-properties style:column-width="2.891cm" style:rel-column-width="14859*"/>
    </style:style>
    <style:style style:name="Tabelle9.A1" style:family="table-cell">
      <style:table-cell-properties style:vertical-align="middle" fo:padding="0cm" fo:border="none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  <style:text-properties fo:font-size="10.5pt" style:font-size-asian="10.5pt" style:font-size-complex="10.5pt"/>
    </style:style>
    <style:style style:name="P3" style:family="paragraph" style:parent-style-name="Frame_20_contents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DejaVu Sans" fo:font-size="14pt" style:font-name-asian="Mukti Narrow" style:font-size-asian="14pt" style:font-name-complex="Mukti Narrow" style:font-size-complex="14pt"/>
    </style:style>
    <style:style style:name="P5" style:family="paragraph" style:parent-style-name="Standard">
      <style:text-properties fo:font-size="11pt" style:font-size-asian="9.60000038146973pt" style:font-size-complex="11pt"/>
    </style:style>
    <style:style style:name="P6" style:family="paragraph" style:parent-style-name="Standard">
      <style:text-properties fo:font-size="10.5pt" style:font-size-asian="9.14999961853027pt" style:font-size-complex="10.5pt"/>
    </style:style>
    <style:style style:name="P7" style:family="paragraph" style:parent-style-name="Standard">
      <style:text-properties fo:font-size="10pt" style:font-size-asian="8.75pt" style:font-size-complex="10pt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Frame">
      <style:graphic-properties style:vertical-pos="top" style:vertical-rel="baseline" fo:padding="0cm" fo:border="0.035cm solid #000000" style:shadow="none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>Lieber Pirat,</text:p>
      <text:p text:style-name="Standard"/>
      <text:p text:style-name="Standard">bitte mache zu jedem Thema zwei Kreuze! Entscheide dabei mit dem ersten Kreuz auf einer Skala von 1 bis 9, wie Du zu dem Thema stehst und mit dem zweiten Kreuz auf der zweiten Skala, wie wichtig Dir das Thema ist.</text:p>
      <text:p text:style-name="Standard">Die Piratenpartei soll...</text:p>
      <text:p text:style-name="P6"/>
      <text:p text:style-name="Standard">Thema 1: … die Fortführung der <text:span text:style-name="T1">Gemeindegebietsreform</text:span> unterstützen.</text:p>
      <table:table table:name="Tabelle1" table:style-name="Tabelle1">
        <table:table-column table:style-name="Tabelle1.A"/>
        <table:table-column table:style-name="Tabelle1.B" table:number-columns-repeated="9"/>
        <table:table-column table:style-name="Tabelle1.K"/>
        <table:table-row>
          <table:table-cell table:style-name="Tabelle1.A1" office:value-type="string">
            <text:p text:style-name="P1"/>
          </table:table-cell>
          <table:table-cell table:style-name="Tabelle1.B1" office:value-type="float" office:value="1">
            <text:p text:style-name="P1">1</text:p>
          </table:table-cell>
          <table:table-cell table:style-name="Tabelle1.B1" office:value-type="float" office:value="2">
            <text:p text:style-name="P1">2</text:p>
          </table:table-cell>
          <table:table-cell table:style-name="Tabelle1.B1" office:value-type="float" office:value="3">
            <text:p text:style-name="P1">3</text:p>
          </table:table-cell>
          <table:table-cell table:style-name="Tabelle1.B1" office:value-type="float" office:value="4">
            <text:p text:style-name="P1">4</text:p>
          </table:table-cell>
          <table:table-cell table:style-name="Tabelle1.B1" office:value-type="float" office:value="5">
            <text:p text:style-name="P1">5</text:p>
          </table:table-cell>
          <table:table-cell table:style-name="Tabelle1.B1" office:value-type="float" office:value="6">
            <text:p text:style-name="P1">6</text:p>
          </table:table-cell>
          <table:table-cell table:style-name="Tabelle1.B1" office:value-type="float" office:value="7">
            <text:p text:style-name="P1">7</text:p>
          </table:table-cell>
          <table:table-cell table:style-name="Tabelle1.B1" office:value-type="float" office:value="8">
            <text:p text:style-name="P1">8</text:p>
          </table:table-cell>
          <table:table-cell table:style-name="Tabelle1.B1" office:value-type="float" office:value="9">
            <text:p text:style-name="P1">9</text:p>
          </table:table-cell>
          <table:table-cell table:style-name="Tabelle1.A1" office:value-type="string">
            <text:p text:style-name="P1"/>
          </table:table-cell>
        </table:table-row>
        <table:table-row>
          <table:table-cell table:style-name="Tabelle1.A2" office:value-type="string">
            <text:p text:style-name="P2">Stimme voll zu</text:p>
          </table:table-cell>
          <table:table-cell table:style-name="Tabelle1.A2" office:value-type="string">
            <text:p text:style-name="P4"><draw:frame draw:style-name="fr1" draw:name="Rahmen2" text:anchor-type="as-char" svg:width="0.499cm" svg:height="0.499cm" draw:z-index="144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" text:anchor-type="as-char" svg:width="0.499cm" svg:height="0.499cm" draw:z-index="145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3" text:anchor-type="as-char" svg:width="0.499cm" svg:height="0.499cm" draw:z-index="146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4" text:anchor-type="as-char" svg:width="0.499cm" svg:height="0.499cm" draw:z-index="147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5" text:anchor-type="as-char" svg:width="0.499cm" svg:height="0.499cm" draw:z-index="148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6" text:anchor-type="as-char" svg:width="0.499cm" svg:height="0.499cm" draw:z-index="149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7" text:anchor-type="as-char" svg:width="0.499cm" svg:height="0.499cm" draw:z-index="150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8" text:anchor-type="as-char" svg:width="0.499cm" svg:height="0.499cm" draw:z-index="151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9" text:anchor-type="as-char" svg:width="0.499cm" svg:height="0.499cm" draw:z-index="152"><draw:text-box><text:p text:style-name="P3"/></draw:text-box></draw:frame></text:p>
          </table:table-cell>
          <table:table-cell table:style-name="Tabelle1.A2" office:value-type="string">
            <text:p text:style-name="P2">Stimme überhaupt nicht zu</text:p>
          </table:table-cell>
        </table:table-row>
        <table:table-row>
          <table:table-cell table:style-name="Tabelle1.A2" office:value-type="string">
            <text:p text:style-name="P1">wichtig</text:p>
          </table:table-cell>
          <table:table-cell table:style-name="Tabelle1.A2" office:value-type="string">
            <text:p text:style-name="P4"><draw:frame draw:style-name="fr1" draw:name="Rahmen11" text:anchor-type="as-char" svg:width="0.499cm" svg:height="0.499cm" draw:z-index="153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2" text:anchor-type="as-char" svg:width="0.499cm" svg:height="0.499cm" draw:z-index="154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3" text:anchor-type="as-char" svg:width="0.499cm" svg:height="0.499cm" draw:z-index="155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4" text:anchor-type="as-char" svg:width="0.499cm" svg:height="0.499cm" draw:z-index="156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5" text:anchor-type="as-char" svg:width="0.499cm" svg:height="0.499cm" draw:z-index="157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6" text:anchor-type="as-char" svg:width="0.499cm" svg:height="0.499cm" draw:z-index="158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7" text:anchor-type="as-char" svg:width="0.499cm" svg:height="0.499cm" draw:z-index="159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8" text:anchor-type="as-char" svg:width="0.499cm" svg:height="0.499cm" draw:z-index="160"><draw:text-box><text:p text:style-name="P3"/></draw:text-box></draw:frame></text:p>
          </table:table-cell>
          <table:table-cell table:style-name="Tabelle1.A2" office:value-type="string">
            <text:p text:style-name="P4"><draw:frame draw:style-name="fr1" draw:name="Rahmen19" text:anchor-type="as-char" svg:width="0.499cm" svg:height="0.499cm" draw:z-index="161"><draw:text-box><text:p text:style-name="P3"/></draw:text-box></draw:frame></text:p>
          </table:table-cell>
          <table:table-cell table:style-name="Tabelle1.A2" office:value-type="string">
            <text:p text:style-name="P1">unwichtig</text:p>
          </table:table-cell>
        </table:table-row>
      </table:table>
      <text:p text:style-name="P5"/>
      <text:p text:style-name="Standard">Thema 2: … ein <text:span text:style-name="T1">Satellitengestütztes Verkehrssystem</text:span> für Sachsen-Anhalt fördern.</text:p>
      <table:table table:name="Tabelle2" table:style-name="Tabelle2">
        <table:table-column table:style-name="Tabelle2.A"/>
        <table:table-column table:style-name="Tabelle2.B" table:number-columns-repeated="9"/>
        <table:table-column table:style-name="Tabelle2.K"/>
        <table:table-row>
          <table:table-cell table:style-name="Tabelle2.A1" office:value-type="string">
            <text:p text:style-name="P2">Stimme voll zu</text:p>
          </table:table-cell>
          <table:table-cell table:style-name="Tabelle2.A1" office:value-type="string">
            <text:p text:style-name="P4"><draw:frame draw:style-name="fr1" draw:name="Rahmen10" text:anchor-type="as-char" svg:width="0.499cm" svg:height="0.499cm" draw:z-index="0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0" text:anchor-type="as-char" svg:width="0.499cm" svg:height="0.499cm" draw:z-index="1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1" text:anchor-type="as-char" svg:width="0.499cm" svg:height="0.499cm" draw:z-index="2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2" text:anchor-type="as-char" svg:width="0.499cm" svg:height="0.499cm" draw:z-index="3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3" text:anchor-type="as-char" svg:width="0.499cm" svg:height="0.499cm" draw:z-index="4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4" text:anchor-type="as-char" svg:width="0.499cm" svg:height="0.499cm" draw:z-index="5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5" text:anchor-type="as-char" svg:width="0.499cm" svg:height="0.499cm" draw:z-index="6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6" text:anchor-type="as-char" svg:width="0.499cm" svg:height="0.499cm" draw:z-index="7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7" text:anchor-type="as-char" svg:width="0.499cm" svg:height="0.499cm" draw:z-index="8"><draw:text-box><text:p text:style-name="P3"/></draw:text-box></draw:frame></text:p>
          </table:table-cell>
          <table:table-cell table:style-name="Tabelle2.A1" office:value-type="string">
            <text:p text:style-name="P2">Stimme überhaupt nicht zu</text:p>
          </table:table-cell>
        </table:table-row>
        <table:table-row>
          <table:table-cell table:style-name="Tabelle2.A1" office:value-type="string">
            <text:p text:style-name="P1">wichtig</text:p>
          </table:table-cell>
          <table:table-cell table:style-name="Tabelle2.A1" office:value-type="string">
            <text:p text:style-name="P4"><draw:frame draw:style-name="fr1" draw:name="Rahmen28" text:anchor-type="as-char" svg:width="0.499cm" svg:height="0.499cm" draw:z-index="9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29" text:anchor-type="as-char" svg:width="0.499cm" svg:height="0.499cm" draw:z-index="10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0" text:anchor-type="as-char" svg:width="0.499cm" svg:height="0.499cm" draw:z-index="11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1" text:anchor-type="as-char" svg:width="0.499cm" svg:height="0.499cm" draw:z-index="12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2" text:anchor-type="as-char" svg:width="0.499cm" svg:height="0.499cm" draw:z-index="13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3" text:anchor-type="as-char" svg:width="0.499cm" svg:height="0.499cm" draw:z-index="14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4" text:anchor-type="as-char" svg:width="0.499cm" svg:height="0.499cm" draw:z-index="15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5" text:anchor-type="as-char" svg:width="0.499cm" svg:height="0.499cm" draw:z-index="16"><draw:text-box><text:p text:style-name="P3"/></draw:text-box></draw:frame></text:p>
          </table:table-cell>
          <table:table-cell table:style-name="Tabelle2.A1" office:value-type="string">
            <text:p text:style-name="P4"><draw:frame draw:style-name="fr1" draw:name="Rahmen36" text:anchor-type="as-char" svg:width="0.499cm" svg:height="0.499cm" draw:z-index="17"><draw:text-box><text:p text:style-name="P3"/></draw:text-box></draw:frame></text:p>
          </table:table-cell>
          <table:table-cell table:style-name="Tabelle2.A1" office:value-type="string">
            <text:p text:style-name="P1">unwichtig</text:p>
          </table:table-cell>
        </table:table-row>
      </table:table>
      <text:p text:style-name="P5"/>
      <text:p text:style-name="Standard">Thema 3: … die <text:span text:style-name="T1">Förderung der Solarbranche</text:span> vorantreiben.</text:p>
      <table:table table:name="Tabelle3" table:style-name="Tabelle3">
        <table:table-column table:style-name="Tabelle3.A"/>
        <table:table-column table:style-name="Tabelle3.B" table:number-columns-repeated="9"/>
        <table:table-column table:style-name="Tabelle3.K"/>
        <table:table-row>
          <table:table-cell table:style-name="Tabelle3.A1" office:value-type="string">
            <text:p text:style-name="P2">Stimme voll zu</text:p>
          </table:table-cell>
          <table:table-cell table:style-name="Tabelle3.A1" office:value-type="string">
            <text:p text:style-name="P4"><draw:frame draw:style-name="fr1" draw:name="Rahmen37" text:anchor-type="as-char" svg:width="0.499cm" svg:height="0.499cm" draw:z-index="18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38" text:anchor-type="as-char" svg:width="0.499cm" svg:height="0.499cm" draw:z-index="19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39" text:anchor-type="as-char" svg:width="0.499cm" svg:height="0.499cm" draw:z-index="20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0" text:anchor-type="as-char" svg:width="0.499cm" svg:height="0.499cm" draw:z-index="21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1" text:anchor-type="as-char" svg:width="0.499cm" svg:height="0.499cm" draw:z-index="22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2" text:anchor-type="as-char" svg:width="0.499cm" svg:height="0.499cm" draw:z-index="23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3" text:anchor-type="as-char" svg:width="0.499cm" svg:height="0.499cm" draw:z-index="24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4" text:anchor-type="as-char" svg:width="0.499cm" svg:height="0.499cm" draw:z-index="25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5" text:anchor-type="as-char" svg:width="0.499cm" svg:height="0.499cm" draw:z-index="26"><draw:text-box><text:p text:style-name="P3"/></draw:text-box></draw:frame></text:p>
          </table:table-cell>
          <table:table-cell table:style-name="Tabelle3.A1" office:value-type="string">
            <text:p text:style-name="P2">Stimme überhaupt nicht zu</text:p>
          </table:table-cell>
        </table:table-row>
        <table:table-row>
          <table:table-cell table:style-name="Tabelle3.A1" office:value-type="string">
            <text:p text:style-name="P1">wichtig</text:p>
          </table:table-cell>
          <table:table-cell table:style-name="Tabelle3.A1" office:value-type="string">
            <text:p text:style-name="P4"><draw:frame draw:style-name="fr1" draw:name="Rahmen46" text:anchor-type="as-char" svg:width="0.499cm" svg:height="0.499cm" draw:z-index="27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7" text:anchor-type="as-char" svg:width="0.499cm" svg:height="0.499cm" draw:z-index="28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8" text:anchor-type="as-char" svg:width="0.499cm" svg:height="0.499cm" draw:z-index="29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49" text:anchor-type="as-char" svg:width="0.499cm" svg:height="0.499cm" draw:z-index="30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50" text:anchor-type="as-char" svg:width="0.499cm" svg:height="0.499cm" draw:z-index="31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51" text:anchor-type="as-char" svg:width="0.499cm" svg:height="0.499cm" draw:z-index="32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52" text:anchor-type="as-char" svg:width="0.499cm" svg:height="0.499cm" draw:z-index="33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53" text:anchor-type="as-char" svg:width="0.499cm" svg:height="0.499cm" draw:z-index="34"><draw:text-box><text:p text:style-name="P3"/></draw:text-box></draw:frame></text:p>
          </table:table-cell>
          <table:table-cell table:style-name="Tabelle3.A1" office:value-type="string">
            <text:p text:style-name="P4"><draw:frame draw:style-name="fr1" draw:name="Rahmen54" text:anchor-type="as-char" svg:width="0.499cm" svg:height="0.499cm" draw:z-index="35"><draw:text-box><text:p text:style-name="P3"/></draw:text-box></draw:frame></text:p>
          </table:table-cell>
          <table:table-cell table:style-name="Tabelle3.A1" office:value-type="string">
            <text:p text:style-name="P1">unwichtig</text:p>
          </table:table-cell>
        </table:table-row>
      </table:table>
      <text:p text:style-name="P5"/>
      <text:p text:style-name="Standard">Thema 4: … sich für den <text:span text:style-name="T1">Schutz der Kinderförderung</text:span> einsetzen.</text:p>
      <table:table table:name="Tabelle4" table:style-name="Tabelle4">
        <table:table-column table:style-name="Tabelle4.A"/>
        <table:table-column table:style-name="Tabelle4.B" table:number-columns-repeated="9"/>
        <table:table-column table:style-name="Tabelle4.K"/>
        <table:table-row>
          <table:table-cell table:style-name="Tabelle4.A1" office:value-type="string">
            <text:p text:style-name="P2">Stimme voll zu</text:p>
          </table:table-cell>
          <table:table-cell table:style-name="Tabelle4.A1" office:value-type="string">
            <text:p text:style-name="P4"><draw:frame draw:style-name="fr1" draw:name="Rahmen55" text:anchor-type="as-char" svg:width="0.499cm" svg:height="0.499cm" draw:z-index="36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56" text:anchor-type="as-char" svg:width="0.499cm" svg:height="0.499cm" draw:z-index="37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57" text:anchor-type="as-char" svg:width="0.499cm" svg:height="0.499cm" draw:z-index="38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58" text:anchor-type="as-char" svg:width="0.499cm" svg:height="0.499cm" draw:z-index="39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59" text:anchor-type="as-char" svg:width="0.499cm" svg:height="0.499cm" draw:z-index="40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0" text:anchor-type="as-char" svg:width="0.499cm" svg:height="0.499cm" draw:z-index="41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1" text:anchor-type="as-char" svg:width="0.499cm" svg:height="0.499cm" draw:z-index="42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2" text:anchor-type="as-char" svg:width="0.499cm" svg:height="0.499cm" draw:z-index="43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3" text:anchor-type="as-char" svg:width="0.499cm" svg:height="0.499cm" draw:z-index="44"><draw:text-box><text:p text:style-name="P3"/></draw:text-box></draw:frame></text:p>
          </table:table-cell>
          <table:table-cell table:style-name="Tabelle4.A1" office:value-type="string">
            <text:p text:style-name="P2">Stimme überhaupt nicht zu</text:p>
          </table:table-cell>
        </table:table-row>
        <table:table-row>
          <table:table-cell table:style-name="Tabelle4.A1" office:value-type="string">
            <text:p text:style-name="P1">wichtig</text:p>
          </table:table-cell>
          <table:table-cell table:style-name="Tabelle4.A1" office:value-type="string">
            <text:p text:style-name="P4"><draw:frame draw:style-name="fr1" draw:name="Rahmen64" text:anchor-type="as-char" svg:width="0.499cm" svg:height="0.499cm" draw:z-index="45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5" text:anchor-type="as-char" svg:width="0.499cm" svg:height="0.499cm" draw:z-index="46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6" text:anchor-type="as-char" svg:width="0.499cm" svg:height="0.499cm" draw:z-index="47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7" text:anchor-type="as-char" svg:width="0.499cm" svg:height="0.499cm" draw:z-index="48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8" text:anchor-type="as-char" svg:width="0.499cm" svg:height="0.499cm" draw:z-index="49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69" text:anchor-type="as-char" svg:width="0.499cm" svg:height="0.499cm" draw:z-index="50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70" text:anchor-type="as-char" svg:width="0.499cm" svg:height="0.499cm" draw:z-index="51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71" text:anchor-type="as-char" svg:width="0.499cm" svg:height="0.499cm" draw:z-index="52"><draw:text-box><text:p text:style-name="P3"/></draw:text-box></draw:frame></text:p>
          </table:table-cell>
          <table:table-cell table:style-name="Tabelle4.A1" office:value-type="string">
            <text:p text:style-name="P4"><draw:frame draw:style-name="fr1" draw:name="Rahmen72" text:anchor-type="as-char" svg:width="0.499cm" svg:height="0.499cm" draw:z-index="53"><draw:text-box><text:p text:style-name="P3"/></draw:text-box></draw:frame></text:p>
          </table:table-cell>
          <table:table-cell table:style-name="Tabelle4.A1" office:value-type="string">
            <text:p text:style-name="P1">unwichtig</text:p>
          </table:table-cell>
        </table:table-row>
      </table:table>
      <text:p text:style-name="P5"/>
      <text:p text:style-name="Standard">Thema 5: … sich mit dem <text:span text:style-name="T1">Haushaltsbeschluss 2010/2011</text:span> des Landes auseinandersetzen.</text:p>
      <table:table table:name="Tabelle5" table:style-name="Tabelle5">
        <table:table-column table:style-name="Tabelle5.A"/>
        <table:table-column table:style-name="Tabelle5.B" table:number-columns-repeated="9"/>
        <table:table-column table:style-name="Tabelle5.K"/>
        <table:table-row>
          <table:table-cell table:style-name="Tabelle5.A1" office:value-type="string">
            <text:p text:style-name="P2">Stimme voll zu</text:p>
          </table:table-cell>
          <table:table-cell table:style-name="Tabelle5.A1" office:value-type="string">
            <text:p text:style-name="P4"><draw:frame draw:style-name="fr1" draw:name="Rahmen73" text:anchor-type="as-char" svg:width="0.499cm" svg:height="0.499cm" draw:z-index="54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74" text:anchor-type="as-char" svg:width="0.499cm" svg:height="0.499cm" draw:z-index="55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75" text:anchor-type="as-char" svg:width="0.499cm" svg:height="0.499cm" draw:z-index="56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76" text:anchor-type="as-char" svg:width="0.499cm" svg:height="0.499cm" draw:z-index="57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77" text:anchor-type="as-char" svg:width="0.499cm" svg:height="0.499cm" draw:z-index="58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78" text:anchor-type="as-char" svg:width="0.499cm" svg:height="0.499cm" draw:z-index="59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79" text:anchor-type="as-char" svg:width="0.499cm" svg:height="0.499cm" draw:z-index="60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0" text:anchor-type="as-char" svg:width="0.499cm" svg:height="0.499cm" draw:z-index="61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1" text:anchor-type="as-char" svg:width="0.499cm" svg:height="0.499cm" draw:z-index="62"><draw:text-box><text:p text:style-name="P3"/></draw:text-box></draw:frame></text:p>
          </table:table-cell>
          <table:table-cell table:style-name="Tabelle5.A1" office:value-type="string">
            <text:p text:style-name="P2">Stimme überhaupt nicht zu</text:p>
          </table:table-cell>
        </table:table-row>
        <table:table-row>
          <table:table-cell table:style-name="Tabelle5.A1" office:value-type="string">
            <text:p text:style-name="P1">wichtig</text:p>
          </table:table-cell>
          <table:table-cell table:style-name="Tabelle5.A1" office:value-type="string">
            <text:p text:style-name="P4"><draw:frame draw:style-name="fr1" draw:name="Rahmen82" text:anchor-type="as-char" svg:width="0.499cm" svg:height="0.499cm" draw:z-index="63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3" text:anchor-type="as-char" svg:width="0.499cm" svg:height="0.499cm" draw:z-index="64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4" text:anchor-type="as-char" svg:width="0.499cm" svg:height="0.499cm" draw:z-index="65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5" text:anchor-type="as-char" svg:width="0.499cm" svg:height="0.499cm" draw:z-index="66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6" text:anchor-type="as-char" svg:width="0.499cm" svg:height="0.499cm" draw:z-index="67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7" text:anchor-type="as-char" svg:width="0.499cm" svg:height="0.499cm" draw:z-index="68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8" text:anchor-type="as-char" svg:width="0.499cm" svg:height="0.499cm" draw:z-index="69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89" text:anchor-type="as-char" svg:width="0.499cm" svg:height="0.499cm" draw:z-index="70"><draw:text-box><text:p text:style-name="P3"/></draw:text-box></draw:frame></text:p>
          </table:table-cell>
          <table:table-cell table:style-name="Tabelle5.A1" office:value-type="string">
            <text:p text:style-name="P4"><draw:frame draw:style-name="fr1" draw:name="Rahmen90" text:anchor-type="as-char" svg:width="0.499cm" svg:height="0.499cm" draw:z-index="71"><draw:text-box><text:p text:style-name="P3"/></draw:text-box></draw:frame></text:p>
          </table:table-cell>
          <table:table-cell table:style-name="Tabelle5.A1" office:value-type="string">
            <text:p text:style-name="P1">unwichtig</text:p>
          </table:table-cell>
        </table:table-row>
      </table:table>
      <text:p text:style-name="P5"/>
      <text:p text:style-name="Standard">Thema 6: … den <text:span text:style-name="T1">Nichtraucherschutz</text:span> fördern.</text:p>
      <table:table table:name="Tabelle6" table:style-name="Tabelle6">
        <table:table-column table:style-name="Tabelle6.A"/>
        <table:table-column table:style-name="Tabelle6.B" table:number-columns-repeated="9"/>
        <table:table-column table:style-name="Tabelle6.K"/>
        <table:table-row>
          <table:table-cell table:style-name="Tabelle6.A1" office:value-type="string">
            <text:p text:style-name="P2">Stimme voll zu</text:p>
          </table:table-cell>
          <table:table-cell table:style-name="Tabelle6.A1" office:value-type="string">
            <text:p text:style-name="P4"><draw:frame draw:style-name="fr1" draw:name="Rahmen91" text:anchor-type="as-char" svg:width="0.499cm" svg:height="0.499cm" draw:z-index="72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2" text:anchor-type="as-char" svg:width="0.499cm" svg:height="0.499cm" draw:z-index="73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3" text:anchor-type="as-char" svg:width="0.499cm" svg:height="0.499cm" draw:z-index="74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4" text:anchor-type="as-char" svg:width="0.499cm" svg:height="0.499cm" draw:z-index="75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5" text:anchor-type="as-char" svg:width="0.499cm" svg:height="0.499cm" draw:z-index="76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6" text:anchor-type="as-char" svg:width="0.499cm" svg:height="0.499cm" draw:z-index="77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7" text:anchor-type="as-char" svg:width="0.499cm" svg:height="0.499cm" draw:z-index="78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8" text:anchor-type="as-char" svg:width="0.499cm" svg:height="0.499cm" draw:z-index="79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99" text:anchor-type="as-char" svg:width="0.499cm" svg:height="0.499cm" draw:z-index="80"><draw:text-box><text:p text:style-name="P3"/></draw:text-box></draw:frame></text:p>
          </table:table-cell>
          <table:table-cell table:style-name="Tabelle6.A1" office:value-type="string">
            <text:p text:style-name="P2">Stimme überhaupt nicht zu</text:p>
          </table:table-cell>
        </table:table-row>
        <table:table-row>
          <table:table-cell table:style-name="Tabelle6.A1" office:value-type="string">
            <text:p text:style-name="P1">wichtig</text:p>
          </table:table-cell>
          <table:table-cell table:style-name="Tabelle6.A1" office:value-type="string">
            <text:p text:style-name="P4"><draw:frame draw:style-name="fr1" draw:name="Rahmen100" text:anchor-type="as-char" svg:width="0.499cm" svg:height="0.499cm" draw:z-index="81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1" text:anchor-type="as-char" svg:width="0.499cm" svg:height="0.499cm" draw:z-index="82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2" text:anchor-type="as-char" svg:width="0.499cm" svg:height="0.499cm" draw:z-index="83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3" text:anchor-type="as-char" svg:width="0.499cm" svg:height="0.499cm" draw:z-index="84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4" text:anchor-type="as-char" svg:width="0.499cm" svg:height="0.499cm" draw:z-index="85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5" text:anchor-type="as-char" svg:width="0.499cm" svg:height="0.499cm" draw:z-index="86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6" text:anchor-type="as-char" svg:width="0.499cm" svg:height="0.499cm" draw:z-index="87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7" text:anchor-type="as-char" svg:width="0.499cm" svg:height="0.499cm" draw:z-index="88"><draw:text-box><text:p text:style-name="P3"/></draw:text-box></draw:frame></text:p>
          </table:table-cell>
          <table:table-cell table:style-name="Tabelle6.A1" office:value-type="string">
            <text:p text:style-name="P4"><draw:frame draw:style-name="fr1" draw:name="Rahmen108" text:anchor-type="as-char" svg:width="0.499cm" svg:height="0.499cm" draw:z-index="89"><draw:text-box><text:p text:style-name="P3"/></draw:text-box></draw:frame></text:p>
          </table:table-cell>
          <table:table-cell table:style-name="Tabelle6.A1" office:value-type="string">
            <text:p text:style-name="P1">unwichtig</text:p>
          </table:table-cell>
        </table:table-row>
      </table:table>
      <text:p text:style-name="P5"/>
      <text:p text:style-name="Standard">Thema 7: … sich mit der <text:span text:style-name="T1">Finanzkrise und dem Bankenwesen</text:span> auseinandersetzen.</text:p>
      <table:table table:name="Tabelle7" table:style-name="Tabelle7">
        <table:table-column table:style-name="Tabelle7.A"/>
        <table:table-column table:style-name="Tabelle7.B" table:number-columns-repeated="9"/>
        <table:table-column table:style-name="Tabelle7.K"/>
        <table:table-row>
          <table:table-cell table:style-name="Tabelle7.A1" office:value-type="string">
            <text:p text:style-name="P2">Stimme voll zu</text:p>
          </table:table-cell>
          <table:table-cell table:style-name="Tabelle7.A1" office:value-type="string">
            <text:p text:style-name="P4"><draw:frame draw:style-name="fr1" draw:name="Rahmen109" text:anchor-type="as-char" svg:width="0.499cm" svg:height="0.499cm" draw:z-index="90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0" text:anchor-type="as-char" svg:width="0.499cm" svg:height="0.499cm" draw:z-index="91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1" text:anchor-type="as-char" svg:width="0.499cm" svg:height="0.499cm" draw:z-index="92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2" text:anchor-type="as-char" svg:width="0.499cm" svg:height="0.499cm" draw:z-index="93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3" text:anchor-type="as-char" svg:width="0.499cm" svg:height="0.499cm" draw:z-index="94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4" text:anchor-type="as-char" svg:width="0.499cm" svg:height="0.499cm" draw:z-index="95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5" text:anchor-type="as-char" svg:width="0.499cm" svg:height="0.499cm" draw:z-index="96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6" text:anchor-type="as-char" svg:width="0.499cm" svg:height="0.499cm" draw:z-index="97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7" text:anchor-type="as-char" svg:width="0.499cm" svg:height="0.499cm" draw:z-index="98"><draw:text-box><text:p text:style-name="P3"/></draw:text-box></draw:frame></text:p>
          </table:table-cell>
          <table:table-cell table:style-name="Tabelle7.A1" office:value-type="string">
            <text:p text:style-name="P2">Stimme überhaupt nicht zu</text:p>
          </table:table-cell>
        </table:table-row>
        <table:table-row>
          <table:table-cell table:style-name="Tabelle7.A1" office:value-type="string">
            <text:p text:style-name="P1">wichtig</text:p>
          </table:table-cell>
          <table:table-cell table:style-name="Tabelle7.A1" office:value-type="string">
            <text:p text:style-name="P4"><draw:frame draw:style-name="fr1" draw:name="Rahmen118" text:anchor-type="as-char" svg:width="0.499cm" svg:height="0.499cm" draw:z-index="99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19" text:anchor-type="as-char" svg:width="0.499cm" svg:height="0.499cm" draw:z-index="100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0" text:anchor-type="as-char" svg:width="0.499cm" svg:height="0.499cm" draw:z-index="101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1" text:anchor-type="as-char" svg:width="0.499cm" svg:height="0.499cm" draw:z-index="102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2" text:anchor-type="as-char" svg:width="0.499cm" svg:height="0.499cm" draw:z-index="103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3" text:anchor-type="as-char" svg:width="0.499cm" svg:height="0.499cm" draw:z-index="104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4" text:anchor-type="as-char" svg:width="0.499cm" svg:height="0.499cm" draw:z-index="105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5" text:anchor-type="as-char" svg:width="0.499cm" svg:height="0.499cm" draw:z-index="106"><draw:text-box><text:p text:style-name="P3"/></draw:text-box></draw:frame></text:p>
          </table:table-cell>
          <table:table-cell table:style-name="Tabelle7.A1" office:value-type="string">
            <text:p text:style-name="P4"><draw:frame draw:style-name="fr1" draw:name="Rahmen126" text:anchor-type="as-char" svg:width="0.499cm" svg:height="0.499cm" draw:z-index="107"><draw:text-box><text:p text:style-name="P3"/></draw:text-box></draw:frame></text:p>
          </table:table-cell>
          <table:table-cell table:style-name="Tabelle7.A1" office:value-type="string">
            <text:p text:style-name="P1">unwichtig</text:p>
          </table:table-cell>
        </table:table-row>
      </table:table>
      <text:p text:style-name="P5"/>
      <text:p text:style-name="Standard">Thema 8: … Konzepte für ein sicheres <text:span text:style-name="T1">Grundeinkommen</text:span> fördern.</text:p>
      <table:table table:name="Tabelle8" table:style-name="Tabelle8">
        <table:table-column table:style-name="Tabelle8.A"/>
        <table:table-column table:style-name="Tabelle8.B" table:number-columns-repeated="9"/>
        <table:table-column table:style-name="Tabelle8.K"/>
        <table:table-row>
          <table:table-cell table:style-name="Tabelle8.A1" office:value-type="string">
            <text:p text:style-name="P2">Stimme voll zu</text:p>
          </table:table-cell>
          <table:table-cell table:style-name="Tabelle8.A1" office:value-type="string">
            <text:p text:style-name="P4"><draw:frame draw:style-name="fr1" draw:name="Rahmen127" text:anchor-type="as-char" svg:width="0.499cm" svg:height="0.499cm" draw:z-index="108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28" text:anchor-type="as-char" svg:width="0.499cm" svg:height="0.499cm" draw:z-index="109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29" text:anchor-type="as-char" svg:width="0.499cm" svg:height="0.499cm" draw:z-index="110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0" text:anchor-type="as-char" svg:width="0.499cm" svg:height="0.499cm" draw:z-index="111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1" text:anchor-type="as-char" svg:width="0.499cm" svg:height="0.499cm" draw:z-index="112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2" text:anchor-type="as-char" svg:width="0.499cm" svg:height="0.499cm" draw:z-index="113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3" text:anchor-type="as-char" svg:width="0.499cm" svg:height="0.499cm" draw:z-index="114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4" text:anchor-type="as-char" svg:width="0.499cm" svg:height="0.499cm" draw:z-index="115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5" text:anchor-type="as-char" svg:width="0.499cm" svg:height="0.499cm" draw:z-index="116"><draw:text-box><text:p text:style-name="P3"/></draw:text-box></draw:frame></text:p>
          </table:table-cell>
          <table:table-cell table:style-name="Tabelle8.A1" office:value-type="string">
            <text:p text:style-name="P2">Stimme überhaupt nicht zu</text:p>
          </table:table-cell>
        </table:table-row>
        <table:table-row>
          <table:table-cell table:style-name="Tabelle8.A1" office:value-type="string">
            <text:p text:style-name="P1">wichtig</text:p>
          </table:table-cell>
          <table:table-cell table:style-name="Tabelle8.A1" office:value-type="string">
            <text:p text:style-name="P4"><draw:frame draw:style-name="fr1" draw:name="Rahmen136" text:anchor-type="as-char" svg:width="0.499cm" svg:height="0.499cm" draw:z-index="117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7" text:anchor-type="as-char" svg:width="0.499cm" svg:height="0.499cm" draw:z-index="118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8" text:anchor-type="as-char" svg:width="0.499cm" svg:height="0.499cm" draw:z-index="119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39" text:anchor-type="as-char" svg:width="0.499cm" svg:height="0.499cm" draw:z-index="120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40" text:anchor-type="as-char" svg:width="0.499cm" svg:height="0.499cm" draw:z-index="121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41" text:anchor-type="as-char" svg:width="0.499cm" svg:height="0.499cm" draw:z-index="122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42" text:anchor-type="as-char" svg:width="0.499cm" svg:height="0.499cm" draw:z-index="123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43" text:anchor-type="as-char" svg:width="0.499cm" svg:height="0.499cm" draw:z-index="124"><draw:text-box><text:p text:style-name="P3"/></draw:text-box></draw:frame></text:p>
          </table:table-cell>
          <table:table-cell table:style-name="Tabelle8.A1" office:value-type="string">
            <text:p text:style-name="P4"><draw:frame draw:style-name="fr1" draw:name="Rahmen144" text:anchor-type="as-char" svg:width="0.499cm" svg:height="0.499cm" draw:z-index="125"><draw:text-box><text:p text:style-name="P3"/></draw:text-box></draw:frame></text:p>
          </table:table-cell>
          <table:table-cell table:style-name="Tabelle8.A1" office:value-type="string">
            <text:p text:style-name="P1">unwichtig</text:p>
          </table:table-cell>
        </table:table-row>
      </table:table>
      <text:p text:style-name="P5"/>
      <text:p text:style-name="Standard">Thema 9: … sich für <text:span text:style-name="T1">freiwilligen Wehr- und Zivildienst</text:span> anstelle von Pflichtdiensten einsetzen.</text:p>
      <table:table table:name="Tabelle9" table:style-name="Tabelle9">
        <table:table-column table:style-name="Tabelle9.A"/>
        <table:table-column table:style-name="Tabelle9.B" table:number-columns-repeated="9"/>
        <table:table-column table:style-name="Tabelle9.K"/>
        <table:table-row>
          <table:table-cell table:style-name="Tabelle9.A1" office:value-type="string">
            <text:p text:style-name="P2">Stimme voll zu</text:p>
          </table:table-cell>
          <table:table-cell table:style-name="Tabelle9.A1" office:value-type="string">
            <text:p text:style-name="P4"><draw:frame draw:style-name="fr1" draw:name="Rahmen145" text:anchor-type="as-char" svg:width="0.499cm" svg:height="0.499cm" draw:z-index="126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46" text:anchor-type="as-char" svg:width="0.499cm" svg:height="0.499cm" draw:z-index="127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47" text:anchor-type="as-char" svg:width="0.499cm" svg:height="0.499cm" draw:z-index="128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48" text:anchor-type="as-char" svg:width="0.499cm" svg:height="0.499cm" draw:z-index="129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49" text:anchor-type="as-char" svg:width="0.499cm" svg:height="0.499cm" draw:z-index="130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0" text:anchor-type="as-char" svg:width="0.499cm" svg:height="0.499cm" draw:z-index="131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1" text:anchor-type="as-char" svg:width="0.499cm" svg:height="0.499cm" draw:z-index="132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2" text:anchor-type="as-char" svg:width="0.499cm" svg:height="0.499cm" draw:z-index="133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3" text:anchor-type="as-char" svg:width="0.499cm" svg:height="0.499cm" draw:z-index="134"><draw:text-box><text:p text:style-name="P3"/></draw:text-box></draw:frame></text:p>
          </table:table-cell>
          <table:table-cell table:style-name="Tabelle9.A1" office:value-type="string">
            <text:p text:style-name="P2">Stimme überhaupt nicht zu</text:p>
          </table:table-cell>
        </table:table-row>
        <table:table-row>
          <table:table-cell table:style-name="Tabelle9.A1" office:value-type="string">
            <text:p text:style-name="P1">wichtig</text:p>
          </table:table-cell>
          <table:table-cell table:style-name="Tabelle9.A1" office:value-type="string">
            <text:p text:style-name="P4"><draw:frame draw:style-name="fr1" draw:name="Rahmen154" text:anchor-type="as-char" svg:width="0.499cm" svg:height="0.499cm" draw:z-index="135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5" text:anchor-type="as-char" svg:width="0.499cm" svg:height="0.499cm" draw:z-index="136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6" text:anchor-type="as-char" svg:width="0.499cm" svg:height="0.499cm" draw:z-index="137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7" text:anchor-type="as-char" svg:width="0.499cm" svg:height="0.499cm" draw:z-index="138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8" text:anchor-type="as-char" svg:width="0.499cm" svg:height="0.499cm" draw:z-index="139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59" text:anchor-type="as-char" svg:width="0.499cm" svg:height="0.499cm" draw:z-index="140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60" text:anchor-type="as-char" svg:width="0.499cm" svg:height="0.499cm" draw:z-index="141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61" text:anchor-type="as-char" svg:width="0.499cm" svg:height="0.499cm" draw:z-index="142"><draw:text-box><text:p text:style-name="P3"/></draw:text-box></draw:frame></text:p>
          </table:table-cell>
          <table:table-cell table:style-name="Tabelle9.A1" office:value-type="string">
            <text:p text:style-name="P4"><draw:frame draw:style-name="fr1" draw:name="Rahmen162" text:anchor-type="as-char" svg:width="0.499cm" svg:height="0.499cm" draw:z-index="143"><draw:text-box><text:p text:style-name="P3"/></draw:text-box></draw:frame></text:p>
          </table:table-cell>
          <table:table-cell table:style-name="Tabelle9.A1" office:value-type="string">
            <text:p text:style-name="P1">unwichtig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Mukti Narrow" svg:font-family="'Mukti Narrow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ejaVu Sans1" style:font-size-asian="10.5pt" style:language-asian="zxx" style:country-asian="none" style:font-name-complex="DejaVu Sans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DejaVu Sans1" style:font-size-asian="14pt" style:font-name-complex="DejaVu San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DejaVu Sans1" style:font-size-asian="24pt" style:font-weight-asian="bold" style:font-name-complex="Tahoma" style:font-size-complex="2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Times New Roman" fo:font-size="12pt" fo:font-weight="bold" style:font-name-asian="DejaVu Sans1" style:font-size-asian="12pt" style:font-weight-asian="bold" style:font-name-complex="Tahoma" style:font-size-complex="12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0.522cm" fo:margin-bottom="0.69cm" fo:margin-left="0.499cm" fo:margin-right="0.654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10-02-20T13:15:38</meta:creation-date>
    <dc:date>2010-03-02T13:43:52</dc:date>
    <meta:editing-duration>PT01H10M02S</meta:editing-duration>
    <meta:editing-cycles>10</meta:editing-cycles>
    <meta:generator>OpenOffice.org/3.1$Linux OpenOffice.org_project/310m19$Build-9420</meta:generator>
    <dc:creator>Thilo Fester</dc:creator>
    <meta:document-statistic meta:table-count="9" meta:image-count="0" meta:object-count="0" meta:page-count="1" meta:paragraph-count="219" meta:word-count="221" meta:character-count="1529"/>
    <meta:user-defined meta:name="Info 1"/>
    <meta:user-defined meta:name="Info 2"/>
    <meta:user-defined meta:name="Info 3"/>
    <meta:user-defined meta:name="Info 4"/>
  </office:meta>
</office:document-meta>
</file>