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image/png" manifest:full-path="Pictures/1000020100001245000019DE24B2C968.png"/>
  <manifest:file-entry manifest:media-type="" manifest:full-path="Pictures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rdfa="http://docs.oasis-open.org/opendocument/meta/rdfa#" xmlns:field="urn:openoffice:names:experimental:ooo-ms-interop:xmlns:field:1.0" office:version="1.2">
  <office:scripts/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fr1" style:family="graphic" style:parent-style-name="Graphics">
      <style:graphic-properties style:run-through="background" style:protect="content size position" style:wrap="run-through" style:number-wrapped-paragraphs="no-limit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><draw:frame draw:style-name="fr1" draw:name="Hintergrund" text:anchor-type="paragraph" svg:width="59.397cm" svg:height="84.099cm" draw:z-index="0"><draw:image xlink:href="Pictures/1000020100001245000019DE24B2C968.png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rdfa="http://docs.oasis-open.org/opendocument/meta/rdfa#" office:version="1.2"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59.401cm" fo:page-height="84.1cm" style:num-format="1" style:print-orientation="portrait" fo:margin-top="0cm" fo:margin-bottom="0cm" fo:margin-left="0cm" fo:margin-right="0cm" fo:background-color="transparent" style:writing-mode="lr-tb" style:footnote-max-height="0cm">
        <style:background-image/>
        <style:columns fo:column-count="1" fo:column-gap="0cm"/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meta:initial-creator>Benjamin Stöcker</meta:initial-creator>
    <meta:creation-date>2009-07-05T14:05:04.14</meta:creation-date>
    <dc:date>2009-07-05T17:21:10.65</dc:date>
    <dc:creator>Benjamin Stöcker</dc:creator>
    <meta:editing-duration>PT00H03M23S</meta:editing-duration>
    <meta:editing-cycles>2</meta:editing-cycles>
    <meta:generator>OpenOffice.org/3.1$Win32 OpenOffice.org_project/310m11$Build-9399</meta:generator>
    <meta:document-statistic meta:table-count="0" meta:image-count="1" meta:object-count="0" meta:page-count="1" meta:paragraph-count="0" meta:word-count="0" meta:character-count="0"/>
  </office:meta>
</office:document-meta>
</file>