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Wingdings" svg:font-family="Wingdings" style:font-adornments="Standard" style:font-pitch="variable" style:font-charset="x-symbol"/>
    <style:font-face style:name="Symbol" svg:font-family="Symbol" style:font-adornments="Standard" style:font-family-generic="roman" style:font-pitch="variable" style:font-charset="x-symbol"/>
    <style:font-face style:name="Mangal1" svg:font-family="Mangal"/>
    <style:font-face style:name="Courier New" svg:font-family="'Courier New'" style:font-adornments="Standard" style:font-family-generic="modern" style:font-pitch="fixed"/>
    <style:font-face style:name="Arial1"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opperplate SSi" svg:font-family="'Copperplate SS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automatic-styles>
    <style:style style:name="P1" style:family="paragraph" style:parent-style-name="Standard">
      <style:paragraph-properties fo:text-align="start" style:justify-single-word="false"/>
    </style:style>
    <style:style style:name="P2" style:family="paragraph" style:parent-style-name="Standard">
      <style:paragraph-properties fo:text-align="end" style:justify-single-word="false"/>
      <style:text-properties fo:font-size="8pt" style:text-underline-style="solid" style:text-underline-width="auto" style:text-underline-color="font-color" style:font-size-asian="8pt"/>
    </style:style>
    <style:style style:name="P3" style:family="paragraph" style:parent-style-name="Standard">
      <style:paragraph-properties fo:text-align="end" style:justify-single-word="false"/>
      <style:text-properties fo:font-size="8pt" fo:language="it" fo:country="IT" style:font-size-asian="8pt"/>
    </style:style>
    <style:style style:name="P4" style:family="paragraph" style:parent-style-name="Standard">
      <style:paragraph-properties fo:text-align="end" style:justify-single-word="false"/>
    </style:style>
    <style:style style:name="P5" style:family="paragraph" style:parent-style-name="Standard">
      <style:text-properties style:font-size-complex="11pt"/>
    </style:style>
    <style:style style:name="P6" style:family="paragraph" style:parent-style-name="Standard" style:list-style-name="WWNum2"/>
    <style:style style:name="P7" style:family="paragraph" style:parent-style-name="Standard">
      <style:paragraph-properties fo:margin-left="-0.97cm" fo:margin-right="0cm" fo:text-indent="0cm" style:auto-text-indent="false">
        <style:tab-stops>
          <style:tab-stop style:position="4.269cm" style:type="right"/>
          <style:tab-stop style:position="4.851cm"/>
          <style:tab-stop style:position="8.001cm" style:type="center"/>
          <style:tab-stop style:position="16.002cm" style:type="right"/>
        </style:tab-stops>
      </style:paragraph-properties>
    </style:style>
    <style:style style:name="P8" style:family="paragraph" style:parent-style-name="Standard">
      <style:paragraph-properties fo:margin-left="-0.97cm" fo:margin-right="0cm" fo:text-indent="0cm" style:auto-text-indent="false">
        <style:tab-stops>
          <style:tab-stop style:position="1.501cm" style:type="right"/>
          <style:tab-stop style:position="2.251cm"/>
          <style:tab-stop style:position="4.269cm" style:type="right"/>
          <style:tab-stop style:position="4.851cm"/>
        </style:tab-stops>
      </style:paragraph-properties>
    </style:style>
    <style:style style:name="P9" style:family="paragraph" style:parent-style-name="Standard">
      <style:paragraph-properties fo:margin-left="-0.97cm" fo:margin-right="0cm" fo:text-align="start" style:justify-single-word="false" fo:text-indent="0cm" style:auto-text-indent="false" fo:padding-left="1.058cm" fo:padding-right="0.035cm" fo:padding-top="0cm" fo:padding-bottom="0cm" fo:border="0.026cm solid #ffffff">
        <style:tab-stops>
          <style:tab-stop style:position="4.269cm" style:type="right"/>
          <style:tab-stop style:position="4.851cm"/>
          <style:tab-stop style:position="8.001cm" style:type="center"/>
          <style:tab-stop style:position="16.002cm" style:type="right"/>
        </style:tab-stops>
      </style:paragraph-properties>
    </style:style>
    <style:style style:name="P10" style:family="paragraph" style:parent-style-name="Standard">
      <style:paragraph-properties fo:margin-left="-0.97cm" fo:margin-right="0cm" fo:text-align="start" style:justify-single-word="false" fo:text-indent="0cm" style:auto-text-indent="false" fo:padding-left="1.058cm" fo:padding-right="0.035cm" fo:padding-top="0cm" fo:padding-bottom="0cm" fo:border="0.026cm solid #ffffff">
        <style:tab-stops>
          <style:tab-stop style:position="1.501cm" style:type="right"/>
          <style:tab-stop style:position="2.251cm"/>
          <style:tab-stop style:position="4.269cm" style:type="right"/>
          <style:tab-stop style:position="4.851cm"/>
        </style:tab-stops>
      </style:paragraph-properties>
    </style:style>
    <style:style style:name="P11" style:family="paragraph" style:parent-style-name="Standard">
      <style:paragraph-properties fo:margin-top="0cm" fo:margin-bottom="0.212cm"/>
    </style:style>
    <style:style style:name="P12" style:family="paragraph" style:parent-style-name="Standard">
      <style:paragraph-properties fo:margin-top="0cm" fo:margin-bottom="0.212cm" fo:text-align="start" style:justify-single-word="false"/>
    </style:style>
    <style:style style:name="P13" style:family="paragraph" style:parent-style-name="Standard">
      <style:paragraph-properties fo:margin-top="0cm" fo:margin-bottom="0.212cm">
        <style:tab-stops>
          <style:tab-stop style:position="1.501cm"/>
          <style:tab-stop style:position="8.001cm" style:type="center"/>
          <style:tab-stop style:position="16.002cm" style:type="right"/>
        </style:tab-stops>
      </style:paragraph-properties>
    </style:style>
    <style:style style:name="P14" style:family="paragraph" style:parent-style-name="Standard" style:list-style-name="WWNum2">
      <style:paragraph-properties fo:margin-top="0cm" fo:margin-bottom="0.212cm"/>
    </style:style>
    <style:style style:name="P15" style:family="paragraph" style:parent-style-name="Standard">
      <style:paragraph-properties fo:text-align="end" style:justify-single-word="false" fo:break-before="column"/>
      <style:text-properties fo:font-size="8pt" style:text-underline-style="solid" style:text-underline-width="auto" style:text-underline-color="font-color" style:font-size-asian="8pt"/>
    </style:style>
    <style:style style:name="P16" style:family="paragraph" style:parent-style-name="Standard">
      <style:paragraph-properties fo:margin-left="0cm" fo:margin-right="-0.032cm" fo:text-align="start" style:justify-single-word="false" fo:text-indent="0cm" style:auto-text-indent="false"/>
      <style:text-properties fo:font-size="8pt" style:font-size-asian="8pt"/>
    </style:style>
    <style:style style:name="P17" style:family="paragraph" style:parent-style-name="Standard">
      <style:paragraph-properties fo:margin-left="0cm" fo:margin-right="-0.032cm" fo:text-align="start" style:justify-single-word="false" fo:text-indent="0cm" style:auto-text-indent="false"/>
    </style:style>
    <style:style style:name="P18" style:family="paragraph" style:parent-style-name="Standard">
      <style:paragraph-properties fo:margin-left="0cm" fo:margin-right="-0.032cm" fo:text-align="start" style:justify-single-word="false" fo:text-indent="0cm" style:auto-text-indent="false" fo:break-before="column"/>
      <style:text-properties fo:font-size="8pt" style:font-size-asian="8pt"/>
    </style:style>
    <style:style style:name="P19" style:family="paragraph" style:parent-style-name="Standard">
      <style:paragraph-properties fo:margin-left="1.501cm" fo:margin-right="0cm" fo:text-indent="-1.501cm" style:auto-text-indent="false">
        <style:tab-stops>
          <style:tab-stop style:position="1cm"/>
          <style:tab-stop style:position="1.501cm"/>
          <style:tab-stop style:position="8.001cm" style:type="center"/>
          <style:tab-stop style:position="16.002cm" style:type="right"/>
        </style:tab-stops>
      </style:paragraph-properties>
    </style:style>
    <style:style style:name="P20" style:family="paragraph" style:parent-style-name="Standard">
      <style:paragraph-properties fo:margin-left="1cm" fo:margin-right="0cm" fo:margin-top="0cm" fo:margin-bottom="0.212cm" fo:text-indent="0cm" style:auto-text-indent="false">
        <style:tab-stops>
          <style:tab-stop style:position="1.501cm"/>
          <style:tab-stop style:position="8.001cm" style:type="center"/>
          <style:tab-stop style:position="16.002cm" style:type="right"/>
        </style:tab-stops>
      </style:paragraph-properties>
    </style:style>
    <style:style style:name="P21" style:family="paragraph" style:parent-style-name="Standard" style:list-style-name="WWNum3">
      <style:paragraph-properties fo:margin-left="0.63cm" fo:margin-right="0cm" fo:margin-top="0cm" fo:margin-bottom="0.106cm" fo:text-indent="-0.63cm" style:auto-text-indent="false"/>
    </style:style>
    <style:style style:name="P22" style:family="paragraph" style:parent-style-name="Standard">
      <style:paragraph-properties fo:margin-left="0cm" fo:margin-right="1cm" fo:margin-top="0.423cm" fo:margin-bottom="0.212cm" fo:text-indent="0cm" style:auto-text-indent="false"/>
    </style:style>
    <style:style style:name="P23" style:family="paragraph" style:parent-style-name="Standard">
      <style:paragraph-properties fo:margin-left="0cm" fo:margin-right="-0.004cm" fo:text-indent="0cm" style:auto-text-indent="false"/>
    </style:style>
    <style:style style:name="P24" style:family="paragraph" style:parent-style-name="Standard">
      <style:paragraph-properties fo:margin-left="0cm" fo:margin-right="-0.004cm" fo:margin-top="0cm" fo:margin-bottom="0.212cm" fo:text-indent="0cm" style:auto-text-indent="false"/>
    </style:style>
    <style:style style:name="P25" style:family="paragraph" style:parent-style-name="Text_20_body">
      <style:paragraph-properties fo:margin-left="-0.97cm" fo:margin-right="0cm" fo:text-indent="0cm" style:auto-text-indent="false" fo:padding="0cm" fo:border="none">
        <style:tab-stops>
          <style:tab-stop style:position="4.269cm" style:type="right"/>
          <style:tab-stop style:position="4.851cm"/>
        </style:tab-stops>
      </style:paragraph-properties>
    </style:style>
    <style:style style:name="P26" style:family="paragraph" style:parent-style-name="Text_20_body">
      <style:paragraph-properties fo:margin-left="-0.97cm" fo:margin-right="0cm" fo:text-indent="0cm" style:auto-text-indent="false" fo:padding="0cm" fo:border="none">
        <style:tab-stops>
          <style:tab-stop style:position="4.269cm" style:type="right"/>
          <style:tab-stop style:position="4.851cm"/>
          <style:tab-stop style:position="7.502cm"/>
          <style:tab-stop style:position="7.952cm"/>
          <style:tab-stop style:position="9.802cm"/>
          <style:tab-stop style:position="10.402cm"/>
        </style:tab-stops>
      </style:paragraph-properties>
    </style:style>
    <style:style style:name="P27" style:family="paragraph" style:parent-style-name="Text_20_body">
      <style:paragraph-properties fo:margin-left="-0.97cm" fo:margin-right="0cm" fo:text-indent="0cm" style:auto-text-indent="false" fo:padding-left="1.058cm" fo:padding-right="0.035cm" fo:padding-top="0cm" fo:padding-bottom="0cm" fo:border="none">
        <style:tab-stops>
          <style:tab-stop style:position="4.269cm" style:type="right"/>
          <style:tab-stop style:position="4.851cm"/>
        </style:tab-stops>
      </style:paragraph-properties>
    </style:style>
    <style:style style:name="P28" style:family="paragraph" style:parent-style-name="Header">
      <style:paragraph-properties fo:text-align="center" style:justify-single-word="false"/>
    </style:style>
    <style:style style:name="P29" style:family="paragraph" style:parent-style-name="Header">
      <style:paragraph-properties>
        <style:tab-stops/>
      </style:paragraph-properties>
    </style:style>
    <style:style style:name="P30" style:family="paragraph" style:parent-style-name="Header">
      <style:paragraph-properties>
        <style:tab-stops/>
      </style:paragraph-properties>
      <style:text-properties style:font-size-complex="11pt"/>
    </style:style>
    <style:style style:name="P31" style:family="paragraph" style:parent-style-name="Header">
      <style:paragraph-properties fo:text-align="start" style:justify-single-word="false">
        <style:tab-stops/>
      </style:paragraph-properties>
    </style:style>
    <style:style style:name="P32" style:family="paragraph" style:parent-style-name="Header">
      <style:paragraph-properties fo:margin-top="0cm" fo:margin-bottom="0.212cm">
        <style:tab-stops/>
      </style:paragraph-properties>
    </style:style>
    <style:style style:name="P33" style:family="paragraph" style:parent-style-name="Footer">
      <style:paragraph-properties fo:padding="0cm" fo:border-left="none" fo:border-right="none" fo:border-top="0.018cm solid #00000a" fo:border-bottom="none">
        <style:tab-stops>
          <style:tab-stop style:position="2.752cm"/>
        </style:tab-stops>
      </style:paragraph-properties>
    </style:style>
    <style:style style:name="P34" style:family="paragraph" style:parent-style-name="Footer">
      <style:paragraph-properties fo:margin-left="-0.97cm" fo:margin-right="0cm" fo:text-align="start" style:justify-single-word="false" fo:text-indent="0cm" style:auto-text-indent="false"/>
    </style:style>
    <style:style style:name="T1" style:family="text">
      <style:text-properties fo:font-size="9pt" style:font-size-asian="9pt"/>
    </style:style>
    <style:style style:name="T2" style:family="text">
      <style:text-properties style:font-name="Copperplate SSi" fo:font-size="7.5pt" style:font-size-asian="7.5pt"/>
    </style:style>
    <style:style style:name="T3" style:family="text">
      <style:text-properties style:font-name="Arial Narrow" fo:font-size="7pt" style:font-size-asian="7pt"/>
    </style:style>
    <style:style style:name="T4" style:family="text">
      <style:text-properties fo:color="#ff0000" style:font-name="Copperplate SSi" fo:font-size="6pt" style:font-size-asian="6pt"/>
    </style:style>
    <style:style style:name="T5" style:family="text">
      <style:text-properties style:text-underline-style="solid" style:text-underline-width="auto" style:text-underline-color="font-color" style:font-size-complex="11pt"/>
    </style:style>
    <style:style style:name="T6" style:family="text">
      <style:text-properties fo:font-size="8pt" style:text-underline-style="solid" style:text-underline-width="auto" style:text-underline-color="font-color" style:font-size-asian="8pt"/>
    </style:style>
    <style:style style:name="T7" style:family="text">
      <style:text-properties fo:font-size="8pt" style:font-size-asian="8pt"/>
    </style:style>
    <style:style style:name="T8" style:family="text">
      <style:text-properties fo:font-size="8pt" style:font-size-asian="8pt" text:display="none"/>
    </style:style>
    <style:style style:name="T9" style:family="text">
      <style:text-properties fo:font-size="8pt" fo:language="it" fo:country="IT" style:font-size-asian="8pt"/>
    </style:style>
    <style:style style:name="T10" style:family="text">
      <style:text-properties fo:font-weight="bold" style:font-weight-asian="bold" style:font-size-complex="11pt"/>
    </style:style>
    <style:style style:name="T11" style:family="text">
      <style:text-properties style:font-size-complex="11pt"/>
    </style:style>
    <style:style style:name="T12" style:family="text">
      <style:text-properties fo:color="#333333" style:text-underline-style="solid" style:text-underline-width="auto" style:text-underline-color="font-color" style:font-name-complex="Arial2" style:font-size-complex="11pt" style:font-weight-complex="bold"/>
    </style:style>
    <style:style style:name="T13" style:family="text">
      <style:text-properties style:font-name-complex="Arial2" style:font-size-complex="11pt"/>
    </style:style>
    <style:style style:name="fr1" style:family="graphic" style:parent-style-name="Frame">
      <style:graphic-properties fo:margin-left="0cm" fo:margin-right="0cm" fo:margin-top="0cm" fo:margin-bottom="0cm" style:wrap="none" style:vertical-pos="from-top" style:vertical-rel="page-content" style:horizontal-pos="left" style:horizontal-rel="paragraph" fo:padding="0cm" fo:border="none"/>
    </style:style>
    <style:style style:name="fr2" style:family="graphic" style:parent-style-name="Frame">
      <style:graphic-properties fo:margin-left="0cm" fo:margin-right="0cm" fo:margin-top="0cm" fo:margin-bottom="0cm" style:wrap="none" style:vertical-pos="from-top" style:vertical-rel="page-content" style:horizontal-pos="left" style:horizontal-rel="paragraph" fo:padding-left="1.058cm" fo:padding-right="0.035cm" fo:padding-top="0cm" fo:padding-bottom="0cm" fo:border="0.026cm solid #ffffff"/>
    </style:style>
    <style:style style:name="Sect1" style:family="section">
      <style:section-properties style:editable="false">
        <style:columns fo:column-count="1" fo:column-gap="0cm"/>
      </style:section-properties>
    </style:style>
    <style:style style:name="Sect2" style:family="section">
      <style:section-properties style:editable="false">
        <style:columns fo:column-count="3">
          <style:column style:rel-width="31358*" fo:start-indent="0cm" fo:end-indent="0.208cm"/>
          <style:column style:rel-width="10811*" fo:start-indent="0.208cm" fo:end-indent="0.123cm"/>
          <style:column style:rel-width="23366*" fo:start-indent="0.123cm" fo:end-indent="0cm"/>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TextSection">
        <text:p text:style-name="Footer"><text:span text:style-name="T4"><text:tab/></text:span><text:bookmark text:name="Kopftext"/><text:span text:style-name="T4">Der Bürgermeister</text:span></text:p>
      </text:section>
      <text:section text:style-name="Sect2" text:name="Bereich1">
        <text:p text:style-name="P12"><text:bookmark text:name="Fenstertext"/><text:span text:style-name="T6">Stadt Coesfeld · Postfach 1843 · 48638 Coesfeld</text:span></text:p>
        <text:p text:style-name="P1"><text:bookmark text:name="Anschrift"/><text:bookmark text:name="Versandart"/></text:p>
        <text:p text:style-name="P1">Herrn</text:p>
        <text:p text:style-name="P1">Torsten Thomas</text:p>
        <text:p text:style-name="P1">Kampstraße 5</text:p>
        <text:p text:style-name="P1">48653 Coesfeld</text:p>
        <text:p text:style-name="P2"/>
        <text:p text:style-name="P15"/>
        <text:p text:style-name="P4"><text:span text:style-name="T7">Hausanschrift:</text:span></text:p>
        <text:p text:style-name="P4"><text:span text:style-name="T7">Postanschrift:</text:span></text:p>
        <text:p text:style-name="P4"><text:bookmark text:name="BezFachbereich"/><text:span text:style-name="T7">Fachbereich:</text:span></text:p>
        <text:p text:style-name="P4"><text:span text:style-name="T7">Aktenzeichen:</text:span></text:p>
        <text:p text:style-name="P4"><text:span text:style-name="T7">Auskunft erteilt:</text:span></text:p>
        <text:p text:style-name="P4"><text:span text:style-name="T7">Zimmer:</text:span></text:p>
        <text:p text:style-name="P4"><text:span text:style-name="T7">Tel.-Durchwahl:</text:span></text:p>
        <text:p text:style-name="P4"><text:bookmark text:name="BezMobiltelefon"/><text:span text:style-name="T7">Tel.-Vermittlung:</text:span></text:p>
        <text:p text:style-name="P4"><text:span text:style-name="T9">Telefax:</text:span></text:p>
        <text:p text:style-name="P4"><text:span text:style-name="T9">E-Mail:</text:span></text:p>
        <text:p text:style-name="P3"><text:bookmark text:name="BezEMail2"/></text:p>
        <text:p text:style-name="P4"><text:span text:style-name="T7">Internet:</text:span></text:p>
        <text:p text:style-name="P4"><text:span text:style-name="T7">Datum:</text:span></text:p>
        <text:p text:style-name="P16"/>
        <text:p text:style-name="P18"/>
        <text:p text:style-name="P17"><text:bookmark text:name="Hausanschrift"/><text:span text:style-name="T7">Markt 8, 48653 Coesfeld</text:span></text:p>
        <text:p text:style-name="P17"><text:bookmark text:name="Postanschrift"/><text:span text:style-name="T7">Postfach 1843, 48638 Coesfeld</text:span></text:p>
        <text:p text:style-name="P17"><text:bookmark text:name="Fachbereich"/><text:span text:style-name="T7">10-Zentraler Steuerungsdienst</text:span></text:p>
        <text:p text:style-name="P17"><text:bookmark text:name="Aktenzeichen"/><text:span text:style-name="T7">062.2171</text:span></text:p>
        <text:p text:style-name="P17"><text:bookmark text:name="Auskunft"/><text:span text:style-name="T7">Herr Jürgen Höning</text:span></text:p>
        <text:p text:style-name="P17"><text:bookmark text:name="Zimmer"/><text:span text:style-name="T7">104</text:span></text:p>
        <text:p text:style-name="P17"><text:bookmark text:name="Durchwahl"/><text:span text:style-name="T7">(02541) 939-1104</text:span></text:p>
        <text:p text:style-name="P17"><text:bookmark text:name="Vermittlung"/><text:bookmark text:name="Mobiltelefon"/><text:span text:style-name="T7">(02541) 939-0</text:span></text:p>
        <text:p text:style-name="P17"><text:bookmark text:name="Telefax"/><text:span text:style-name="T7">(02541) 939-3000</text:span></text:p>
        <text:p text:style-name="P17"><text:bookmark text:name="Email"/><text:span text:style-name="T7">stadt@coesfeld.de</text:span></text:p>
        <text:p text:style-name="P17"><text:bookmark text:name="EMail2"/><text:span text:style-name="T7">juergen.hoening@coesfeld.de</text:span></text:p>
        <text:p text:style-name="P17"><text:bookmark text:name="Internet"/><text:span text:style-name="T7">http://www.coesfeld.de</text:span></text:p>
        <text:p text:style-name="P17"><text:bookmark text:name="Datum"/><text:span text:style-name="T7">20.03.2012</text:span></text:p>
        <text:p text:style-name="P16"/>
        <text:p text:style-name="P34"/>
      </text:section>
      <text:section text:style-name="Sect1" text:name="Bereich2">
        <text:p text:style-name="Standard"><text:bookmark text:name="Kurzmitteilung"/></text:p>
        <text:p text:style-name="Standard"><text:bookmark text:name="Bezug"/><text:bookmark text:name="Betreff"/></text:p>
        <text:p text:style-name="Standard"/>
        <text:p text:style-name="P11"><text:span text:style-name="T10">Anbringung von Wahlwerbung anlässlich Landtagswahl am 13.05.2012</text:span></text:p>
        <text:p text:style-name="P19"><text:span text:style-name="T5">hier:</text:span><text:span text:style-name="T11"><text:tab/>1.<text:tab/>Sondernutzungserlaubnis für das Anbringen von Wahlwerbungsplakaten an Beleuchtungsmasten im Stadtgebiet Coesfeld</text:span></text:p>
        <text:p text:style-name="P20"><text:span text:style-name="T11">2.<text:tab/>Kostenentscheidung</text:span></text:p>
        <text:p text:style-name="P13"><text:span text:style-name="T11">Ihr Antrag vom 18.03.2012</text:span></text:p>
        <text:p text:style-name="P5"/>
        <text:p text:style-name="P5"/>
        <text:p text:style-name="P29"><text:span text:style-name="T11">Sehr geehrte Damen und Herren,</text:span></text:p>
        <text:p text:style-name="P30"/>
        <text:p text:style-name="P32"><text:span text:style-name="T11">ich erteile hiermit der Piratenpartei Deutschland die öffentlich-rechtliche Erlaubnis anlässlich der Landtagswahl 2012 Plakatständer bzw. Plakate an öffentlichen Beleuchtungsmasten im Stadtgebiet Coesfeld ab sofort aufzustellen.</text:span></text:p>
        <text:p text:style-name="P32"><text:span text:style-name="T11">Diese Erlaubnis wird vorbehaltlich Rechte Dritter und unter dem Vorbehalt des jederzeitigen Widerrufs erteilt. Die Entfernung der Plakatständer und Plakate hat spätestens bis zum</text:span><text:span text:style-name="T10"> </text:span><text:span text:style-name="T5">18.05.2012 </text:span><text:span text:style-name="T11">zu erfolgen. Für den Fall, dass bis zu diesem Termin die Plakatwerbung noch nicht entfernt sind, werden diese auf Ihre Kosten entfernt.</text:span></text:p>
        <text:p text:style-name="P32"><text:span text:style-name="T11">Das Anbringen von Plakaten an Bäumen – gleich in welcher Weise – ist untersagt.</text:span></text:p>
        <text:p text:style-name="P32"><text:span text:style-name="T11">Es gelten folgende </text:span><text:span text:style-name="T5">Nebenbestimmungen:</text:span></text:p>
        <text:list xml:id="list33282098" text:style-name="WWNum3">
          <text:list-item>
            <text:p text:style-name="P21"><text:span text:style-name="T11">Plakate müssen mit dem nach dem Landespressegesetz vorgeschriebenen Impressum versehen sein.</text:span></text:p>
          </text:list-item>
          <text:list-item>
            <text:p text:style-name="P21"><text:span text:style-name="T11">Zugelassen sind Plakatständer bis zur Größe DIN A 0. Plakate, die an Masten angebracht werden, dürfen höchstens das Format DIN A 1 aufweisen.</text:span></text:p>
          </text:list-item>
          <text:list-item>
            <text:p text:style-name="P21"><text:span text:style-name="T11">Plakatständer dürfen Fußgänger, Radfahrer und den sonstigen fließenden Verkehr nicht gefährden oder behindern.</text:span></text:p>
          </text:list-item>
          <text:list-item>
            <text:p text:style-name="P21"><text:span text:style-name="T11">An Signalmasten, Masten mit Verkehrszeichen und Masten an Einmündungen von Straßen dürfen </text:span><text:span text:style-name="T5">keine</text:span><text:span text:style-name="T11"> Plakate angebracht werden.</text:span></text:p>
          </text:list-item>
          <text:list-item>
            <text:p text:style-name="P21"><text:span text:style-name="T11">Die Informationsträger dürfen nicht im Kurvenbereich und an unübersichtlichen Stellen aufgestellt werden. Sie dürfen nicht die Wirkung von Verkehrszeichen und -einrichtungen beinträchtigen und nicht den Eindruck offizieller Verkehrszeichen erwecken. Die Schilder dürfen nicht reflektieren.</text:span></text:p>
          </text:list-item>
          <text:list-item>
            <text:p text:style-name="P21"><text:span text:style-name="T11">Die Stadt behält sich vor, verkehrsbehindernd aufgestellte Plakatständer sofort – ohne vorherige Ankündigung – auf Ihre Kosten zu entfernen. Das gleiche gilt für Plakate, die nicht entsprechend der Vorgaben aufgestellt wurden.</text:span></text:p>
          </text:list-item>
          <text:list-item>
            <text:p text:style-name="P21"><text:soft-page-break/><text:span text:style-name="T11">Für Schäden jeglicher Art, die durch die Befestigung der Plakatständer entstehen, übernimmt die Stadt keine Haftung.</text:span></text:p>
          </text:list-item>
          <text:list-item>
            <text:p text:style-name="P21"><text:span text:style-name="T11">Alle Personen- oder Sachschäden, die durch das Betreiben der Sondernutzung entstehen, gehen zu Ihren Lasten. Entsprechende Schadensersatzansprüche Dritter sind ausschließlich von Ihnen auszugleichen.</text:span></text:p>
          </text:list-item>
        </text:list>
        <text:p text:style-name="P22"><text:span text:style-name="T12">Rechtsgrundlagen:</text:span></text:p>
        <text:list xml:id="list33278322" text:style-name="WWNum2">
          <text:list-item>
            <text:p text:style-name="P14"><text:span text:style-name="T11">§ 18 des Straßen- und Wegegesetzes des Landes Nordrhein-Westfalen vom 23.09.1995 (GV. NW. S. 1028) in der zurzeit gültigen Fassung</text:span></text:p>
          </text:list-item>
          <text:list-item>
            <text:p text:style-name="P6"><text:span text:style-name="T11">Satzung über die Erlaubnisse und Gebühren für Sondernutzungen an öffentlichen Straßen in der Stadt Coesfeld vom 01.01.2007</text:span><text:bookmark text:name="_GoBack"/><text:span text:style-name="T11"> in der zurzeit gültigen Fassung</text:span></text:p>
          </text:list-item>
        </text:list>
        <text:p text:style-name="P22"><text:span text:style-name="T12">Kostenentscheidung:</text:span></text:p>
        <text:p text:style-name="P32"><text:span text:style-name="T11">Gemäß § 9 Abs. 6 der Satzung über die Erlaubnisse und Gebühren für Sondernutzungen an öffentlichen Straßen in der Stadt Coesfeld ist die Sondernutzungserlaubnis für politische Parteien oder Wählervereinigungen gebührenfrei.</text:span></text:p>
        <text:p text:style-name="P22"><text:span text:style-name="T12">Rechtsbehelfsbelehrung:</text:span></text:p>
        <text:p text:style-name="P24"><text:span text:style-name="T13">Gegen diesen Bescheid kann innerhalb eines Monats nach Bekanntgabe Klage beim Verwaltungsgericht in 48147 Münster, Piusallee 38, erhoben werden. Die Klage ist schriftlich zu erheben. Sie kann auch bei dem Verwaltungsgericht zur Niederschrift des Urkundsbeamten der Geschäftsstelle erklärt werden. Wird die Klage schriftlich erhoben, so sollen ihr zwei Abschriften beigefügt werden.</text:span></text:p>
        <text:p text:style-name="P23"><text:span text:style-name="T13">Falls die Frist durch das Verschulden eines Bevollmächtigten versäumt werden sollte, so würde das Verschulden dem Kläger zugerechnet werden.</text:span></text:p>
        <text:p text:style-name="P22"><text:span text:style-name="T12">Hinweis:</text:span></text:p>
        <text:p text:style-name="P24"><text:span text:style-name="T13">Durch die Bürokratieabbaugesetze I und II ist das einer Klage bisher vorgeschaltete Widerspruchsverfahren abgeschafft worden. Zur Vermeidung unnötiger Kosten empfehlen wir Ihnen, sich vor Erhebung einer Klage zunächst mit uns in Verbindung zu setzen. In vielen Fällen können so etwaige Unstimmigkeiten bereits im Vorfeld einer Klage sicher behoben werden. Die Klagefrist von einem Monat wird durch einen solchen außergerichtlichen Einigungsversuch jedoch nicht verlängert. </text:span></text:p>
        <text:p text:style-name="P1"><text:bookmark text:name="Grußformel"/>Mit freundlichen Grüßen</text:p>
        <text:p text:style-name="P1"><text:bookmark text:name="Handlungsart"/>im Auftrag</text:p>
        <text:p text:style-name="P1"/>
        <text:p text:style-name="P1"/>
        <text:p text:style-name="P1"/>
        <text:p text:style-name="P31"><text:bookmark text:name="Unterzeichner"/>Jürgen Höning</text:p>
        <text:p text:style-name="P31"><text:bookmark text:name="Dienstbezeichnung"/></text:p>
        <text:p text:style-name="P31"/>
        <text:p text:style-name="P1"><text:file-name text:display="full">C:\Users\BauerJup\Documents\Genemigungen\Coesfeld\2012.03.20_Piratenpartei.docx</text:file-name></text:p>
        <text:p text:style-name="P1"/>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Wingdings" svg:font-family="Wingdings" style:font-adornments="Standard" style:font-pitch="variable" style:font-charset="x-symbol"/>
    <style:font-face style:name="Symbol" svg:font-family="Symbol" style:font-adornments="Standard" style:font-family-generic="roman" style:font-pitch="variable" style:font-charset="x-symbol"/>
    <style:font-face style:name="Mangal1" svg:font-family="Mangal"/>
    <style:font-face style:name="Courier New" svg:font-family="'Courier New'" style:font-adornments="Standard" style:font-family-generic="modern" style:font-pitch="fixed"/>
    <style:font-face style:name="Arial1" svg:font-family="Arial" style:font-family-generic="roman" style:font-pitch="variable"/>
    <style:font-face style:name="Arial Narrow" svg:font-family="'Arial Narrow'" style:font-family-generic="roman" style:font-pitch="variable"/>
    <style:font-face style:name="Calibri" svg:font-family="Calibri" style:font-family-generic="roman" style:font-pitch="variable"/>
    <style:font-face style:name="Copperplate SSi" svg:font-family="'Copperplate SSi'"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justify" style:justify-single-word="false" fo:orphans="2" fo:widows="2" style:writing-mode="lr-tb"/>
      <style:text-properties style:use-window-font-color="true" style:font-name="Arial1" fo:font-size="11pt" style:font-size-asian="11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default-outline-level="" style:class="text">
      <style:paragraph-properties fo:text-align="start" style:justify-single-word="false" fo:padding="0.035cm" fo:border="0.026cm solid #ffffff">
        <style:tab-stops>
          <style:tab-stop style:position="1.501cm" style:type="right"/>
          <style:tab-stop style:position="2.251cm"/>
        </style:tab-stops>
      </style:paragraph-properties>
      <style:text-properties style:font-name="Arial Narrow" fo:font-size="7pt" style:font-size-asian="7pt"/>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Standard" style:next-style-name="Text_20_body" style:default-outline-level="1" style:list-style-name="" style:class="text">
      <style:paragraph-properties fo:margin-top="0.423cm" fo:margin-bottom="0.106cm" fo:keep-with-next="always"/>
      <style:text-properties fo:font-size="14pt" fo:font-weight="bold" style:letter-kerning="true" style:font-size-asian="14pt" style:font-weight-asian="bold"/>
    </style:style>
    <style:style style:name="Heading_20_2" style:display-name="Heading 2" style:family="paragraph" style:parent-style-name="Standard" style:next-style-name="Text_20_body" style:default-outline-level="2" style:class="text">
      <style:paragraph-properties fo:margin-top="0.423cm" fo:margin-bottom="0.106cm" fo:keep-with-next="always"/>
      <style:text-properties fo:font-size="14pt" fo:font-style="italic" fo:font-weight="bold" style:font-size-asian="14pt" style:font-style-asian="italic" style:font-weight-asian="bold" style:font-name-complex="Arial2" style:font-size-complex="14pt" style:font-style-complex="italic" style:font-weight-complex="bold"/>
    </style:style>
    <style:style style:name="Header" style:family="paragraph" style:parent-style-name="Standard" style:default-outline-level="" style:class="extra">
      <style:paragraph-properties text:number-lines="false" text:line-number="0">
        <style:tab-stops>
          <style:tab-stop style:position="8.001cm" style:type="center"/>
          <style:tab-stop style:position="16.002cm" style:type="right"/>
        </style:tab-stops>
      </style:paragraph-properties>
    </style:style>
    <style:style style:name="Footer" style:family="paragraph" style:parent-style-name="Standard" style:default-outline-level="" style:class="extra">
      <style:paragraph-properties text:number-lines="false" text:line-number="0">
        <style:tab-stops>
          <style:tab-stop style:position="8.001cm" style:type="center"/>
          <style:tab-stop style:position="16.002cm" style:type="right"/>
        </style:tab-stops>
      </style:paragraph-properties>
    </style:style>
    <style:style style:name="Document_20_Map" style:display-name="Document Map" style:family="paragraph" style:parent-style-name="Standard" style:default-outline-level="">
      <style:paragraph-properties fo:background-color="#000080">
        <style:background-image/>
      </style:paragraph-properties>
      <style:text-properties style:font-name="Tahoma"/>
    </style:style>
    <style:style style:name="Plain_20_Text" style:display-name="Plain Text" style:family="paragraph" style:parent-style-name="Standard" style:default-outline-level="">
      <style:paragraph-properties fo:text-align="start" style:justify-single-word="false"/>
      <style:text-properties style:font-name="Calibri" style:font-name-asian="Calibri1" style:language-asian="en" style:country-asian="US" style:font-size-complex="10.5pt"/>
    </style:style>
    <style:style style:name="Balloon_20_Text" style:display-name="Balloon Text" style:family="paragraph" style:parent-style-name="Standard" style:default-outline-level="">
      <style:text-properties style:font-name="Tahoma" fo:font-size="8pt" style:font-size-asian="8pt" style:font-name-complex="Tahoma1" style:font-size-complex="8pt"/>
    </style:style>
    <style:style style:name="Frame_20_contents" style:display-name="Frame contents" style:family="paragraph" style:parent-style-name="Text_20_body" style:class="extra"/>
    <style:style style:name="Default_20_Paragraph_20_Font" style:display-name="Default Paragraph Font" style:family="text"/>
    <style:style style:name="page_20_number" style:display-name="page number" style:family="text" style:parent-style-name="Default_20_Paragraph_20_Font"/>
    <style:style style:name="Kopfzeile_20_Zchn" style:display-name="Kopfzeile Zchn" style:family="text">
      <style:text-properties style:font-name="Arial1" fo:font-size="11pt" style:font-size-asian="11pt"/>
    </style:style>
    <style:style style:name="Nur_20_Text_20_Zchn" style:display-name="Nur Text Zchn" style:family="text" style:parent-style-name="Default_20_Paragraph_20_Font">
      <style:text-properties style:font-name="Calibri" fo:font-size="11pt" style:font-name-asian="Calibri1" style:font-size-asian="11pt" style:language-asian="en" style:country-asian="US" style:font-size-complex="10.5pt"/>
    </style:style>
    <style:style style:name="Sprechblasentext_20_Zchn" style:display-name="Sprechblasentext Zchn" style:family="text" style:parent-style-name="Default_20_Paragraph_20_Font">
      <style:text-properties style:font-name="Tahoma" fo:font-size="8pt" style:font-size-asian="8pt" style:font-name-complex="Tahoma1" style:font-size-complex="8pt"/>
    </style:style>
    <style:style style:name="ListLabel_20_1" style:display-name="ListLabel 1" style:family="text">
      <style:text-properties style:font-name-complex="Courier New1"/>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padding="0cm" fo:border-left="none" fo:border-right="none" fo:border-top="0.018cm solid #00000a" fo:border-bottom="none">
        <style:tab-stops>
          <style:tab-stop style:position="2.752cm"/>
        </style:tab-stops>
      </style:paragraph-properties>
    </style:style>
    <style:style style:name="MP3" style:family="paragraph" style:parent-style-name="Standard">
      <style:paragraph-properties fo:margin-left="-0.97cm" fo:margin-right="0cm" fo:text-indent="0cm" style:auto-text-indent="false">
        <style:tab-stops>
          <style:tab-stop style:position="4.269cm" style:type="right"/>
          <style:tab-stop style:position="4.851cm"/>
          <style:tab-stop style:position="8.001cm" style:type="center"/>
          <style:tab-stop style:position="16.002cm" style:type="right"/>
        </style:tab-stops>
      </style:paragraph-properties>
    </style:style>
    <style:style style:name="MP4" style:family="paragraph" style:parent-style-name="Standard">
      <style:paragraph-properties fo:margin-left="-0.97cm" fo:margin-right="0cm" fo:text-indent="0cm" style:auto-text-indent="false">
        <style:tab-stops>
          <style:tab-stop style:position="1.501cm" style:type="right"/>
          <style:tab-stop style:position="2.251cm"/>
          <style:tab-stop style:position="4.269cm" style:type="right"/>
          <style:tab-stop style:position="4.851cm"/>
        </style:tab-stops>
      </style:paragraph-properties>
    </style:style>
    <style:style style:name="MP5" style:family="paragraph" style:parent-style-name="Text_20_body">
      <style:paragraph-properties fo:margin-left="-0.97cm" fo:margin-right="0cm" fo:text-indent="0cm" style:auto-text-indent="false" fo:padding="0cm" fo:border="none">
        <style:tab-stops>
          <style:tab-stop style:position="4.269cm" style:type="right"/>
          <style:tab-stop style:position="4.851cm"/>
        </style:tab-stops>
      </style:paragraph-properties>
    </style:style>
    <style:style style:name="MP6" style:family="paragraph" style:parent-style-name="Text_20_body">
      <style:paragraph-properties fo:margin-left="-0.97cm" fo:margin-right="0cm" fo:text-indent="0cm" style:auto-text-indent="false" fo:padding="0cm" fo:border="none">
        <style:tab-stops>
          <style:tab-stop style:position="4.269cm" style:type="right"/>
          <style:tab-stop style:position="4.851cm"/>
          <style:tab-stop style:position="7.502cm"/>
          <style:tab-stop style:position="7.952cm"/>
          <style:tab-stop style:position="9.802cm"/>
          <style:tab-stop style:position="10.402cm"/>
        </style:tab-stops>
      </style:paragraph-properties>
    </style:style>
    <style:style style:name="MP7" style:family="paragraph" style:parent-style-name="Standard">
      <style:paragraph-properties fo:margin-left="-0.97cm" fo:margin-right="0cm" fo:text-align="start" style:justify-single-word="false" fo:text-indent="0cm" style:auto-text-indent="false" fo:padding-left="1.058cm" fo:padding-right="0.035cm" fo:padding-top="0cm" fo:padding-bottom="0cm" fo:border="0.026cm solid #ffffff">
        <style:tab-stops>
          <style:tab-stop style:position="4.269cm" style:type="right"/>
          <style:tab-stop style:position="4.851cm"/>
          <style:tab-stop style:position="8.001cm" style:type="center"/>
          <style:tab-stop style:position="16.002cm" style:type="right"/>
        </style:tab-stops>
      </style:paragraph-properties>
    </style:style>
    <style:style style:name="MP8" style:family="paragraph" style:parent-style-name="Standard">
      <style:paragraph-properties fo:margin-left="-0.97cm" fo:margin-right="0cm" fo:text-align="start" style:justify-single-word="false" fo:text-indent="0cm" style:auto-text-indent="false" fo:padding-left="1.058cm" fo:padding-right="0.035cm" fo:padding-top="0cm" fo:padding-bottom="0cm" fo:border="0.026cm solid #ffffff">
        <style:tab-stops>
          <style:tab-stop style:position="1.501cm" style:type="right"/>
          <style:tab-stop style:position="2.251cm"/>
          <style:tab-stop style:position="4.269cm" style:type="right"/>
          <style:tab-stop style:position="4.851cm"/>
        </style:tab-stops>
      </style:paragraph-properties>
    </style:style>
    <style:style style:name="MP9" style:family="paragraph" style:parent-style-name="Text_20_body">
      <style:paragraph-properties fo:margin-left="-0.97cm" fo:margin-right="0cm" fo:text-indent="0cm" style:auto-text-indent="false" fo:padding-left="1.058cm" fo:padding-right="0.035cm" fo:padding-top="0cm" fo:padding-bottom="0cm" fo:border="none">
        <style:tab-stops>
          <style:tab-stop style:position="4.269cm" style:type="right"/>
          <style:tab-stop style:position="4.851cm"/>
        </style:tab-stops>
      </style:paragraph-properties>
    </style:style>
    <style:style style:name="MP10" style:family="paragraph" style:parent-style-name="Footer">
      <style:paragraph-properties fo:margin-left="-0.97cm" fo:margin-right="0cm" fo:text-align="start" style:justify-single-word="false" fo:text-indent="0cm" style:auto-text-indent="false"/>
    </style:style>
    <style:style style:name="MT1" style:family="text"/>
    <style:style style:name="MT2" style:family="text">
      <style:text-properties fo:font-size="9pt" style:font-size-asian="9pt"/>
    </style:style>
    <style:style style:name="MT3" style:family="text">
      <style:text-properties style:font-name="Copperplate SSi" fo:font-size="7.5pt" style:font-size-asian="7.5pt"/>
    </style:style>
    <style:style style:name="MT4" style:family="text">
      <style:text-properties style:font-name="Arial Narrow" fo:font-size="7pt" style:font-size-asian="7pt"/>
    </style:style>
    <style:style style:name="Mfr1" style:family="graphic" style:parent-style-name="Frame">
      <style:graphic-properties fo:margin-left="0cm" fo:margin-right="0cm" fo:margin-top="0cm" fo:margin-bottom="0cm" style:wrap="none" style:vertical-pos="from-top" style:vertical-rel="page-content" style:horizontal-pos="left" style:horizontal-rel="paragraph" fo:padding="0cm" fo:border="none"/>
    </style:style>
    <style:style style:name="Mfr2" style:family="graphic" style:parent-style-name="Frame">
      <style:graphic-properties fo:margin-left="0cm" fo:margin-right="0cm" fo:margin-top="0cm" fo:margin-bottom="0cm" style:wrap="none" style:vertical-pos="from-top" style:vertical-rel="page-content" style:horizontal-pos="left" style:horizontal-rel="paragraph" fo:padding-left="1.058cm" fo:padding-right="0.035cm" fo:padding-top="0cm" fo:padding-bottom="0cm" fo:border="0.026cm solid #ffffff"/>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499cm" fo:margin-left="0cm" fo:margin-right="0cm" fo:margin-top="0cm"/>
      </style:footer-style>
    </style:page-layout>
  </office:automatic-styles>
  <office:master-styles>
    <style:master-page style:name="Standard" style:page-layout-name="Mpm1">
      <style:header>
        <text:p text:style-name="MP1">- <text:page-number text:select-page="current">2</text:page-number><text:span text:style-name="page_20_number"> -</text:span></text:p>
      </style:header>
      <style:header-left>
        <text:p text:style-name="Header"><text:page-number text:select-page="current">2</text:page-number></text:p>
      </style:header-left>
      <style:footer>
        <text:p text:style-name="MP2"><text:span text:style-name="MT2">Bankverbindung:<text:tab/>Sparkasse Coesfeld</text:span></text:p>
        <text:p text:style-name="MP2"><text:span text:style-name="MT2"><text:tab/>Kontonummer: 59 009 068</text:span></text:p>
        <text:p text:style-name="MP2"><text:span text:style-name="MT2"><text:tab/>Bankleitzahl: 401 545 30</text:span></text:p>
      </style:footer>
      <style:footer-left>
        <text:p text:style-name="Footer"/>
      </style:footer-left>
    </style:master-page>
    <style:master-page style:name="First_20_Page" style:display-name="First Page" style:page-layout-name="Mpm1" style:next-style-name="Standard">
      <style:header>
        <text:p text:style-name="MP1"/>
      </style:header>
      <style:footer>
        <text:p text:style-name="MP3"><text:span text:style-name="MT3"><text:tab/>Sprechzeiten<text:tab/>Konten der Stadtkasse Coesfeld</text:span></text:p>
        <text:p text:style-name="MP4"><draw:frame draw:style-name="Mfr1" draw:name="Rahmen1" text:anchor-type="paragraph" svg:y="26.672cm" svg:width="5.399cm" draw:z-index="0"><draw:text-box fo:min-height="0cm"><text:p text:style-name="MP5"><text:tab/>Bürgerbüro: montags bis freitags <text:s/>8.00 - 18.00 Uhr<text:tab/>Sparkasse Westmünsterland (BLZ 401 545 30) Konto-Nr. 45 009 008</text:p><text:p text:style-name="MP6"><text:tab/>ferner samstags 10.00 - 12.00 Uhr<text:tab/><text:tab/>BIC:<text:tab/>WELADE3WXXX<text:tab/>IBAN:<text:tab/>DE71 4015 4530 0045 0090 08</text:p></draw:text-box></draw:frame><text:span text:style-name="MT4"><text:tab/>Allgemein: montags bis freitags 8.00 - 12.30 Uhr<text:tab/>VR-Bank Westmünsterland eG (BLZ 428 613 87) Konto-Nr. 5 101 732 000</text:span></text:p>
        <text:p text:style-name="MP4"><text:span text:style-name="MT4"><text:tab/>ferner donnerstags 8.00 - 18.00 Uhr<text:tab/>Volksbank Lette-Darup-Rorup eG (BLZ 400 692 26) Konto-Nr. 3 500 200 600</text:span></text:p>
        <text:p text:style-name="MP4"><text:span text:style-name="MT4"><text:tab/>sowie nach Vereinbarung<text:tab/>Postbank Dortmund (BLZ 440 100 46) Konto-Nr. 534-466</text:span></text:p>
        <text:p text:style-name="Footer"/>
      </style:footer>
    </style:master-page>
    <style:master-page style:name="Converted1" style:page-layout-name="Mpm1">
      <style:header>
        <text:p text:style-name="MP1">- <text:page-number text:select-page="current">2</text:page-number><text:span text:style-name="page_20_number"> -</text:span></text:p>
      </style:header>
      <style:header-left>
        <text:p text:style-name="Header"><text:page-number text:select-page="current">2</text:page-number></text:p>
      </style:header-left>
      <style:footer>
        <text:p text:style-name="MP2"><text:span text:style-name="MT2">Bankverbindung:<text:tab/>Sparkasse Coesfeld</text:span></text:p>
        <text:p text:style-name="MP2"><text:span text:style-name="MT2"><text:tab/>Kontonummer: 59 009 068</text:span></text:p>
        <text:p text:style-name="MP2"><text:span text:style-name="MT2"><text:tab/>Bankleitzahl: 401 545 30</text:span></text:p>
      </style:footer>
    </style:master-page>
    <style:master-page style:name="Converted2" style:page-layout-name="Mpm1">
      <style:header>
        <text:p text:style-name="MP1"/>
      </style:header>
      <style:footer>
        <text:p text:style-name="MP7"><text:span text:style-name="MT3"><text:tab/>Sprechzeiten<text:tab/>Konten der Stadtkasse Coesfeld</text:span></text:p>
        <text:p text:style-name="MP8"><draw:frame draw:style-name="Mfr2" draw:name="Rahmen2" text:anchor-type="paragraph" svg:y="26.672cm" svg:width="5.399cm" draw:z-index="0"><draw:text-box fo:min-height="0cm"><text:p text:style-name="MP9"><text:tab/>Bürgerbüro: montags bis freitags <text:s/>8.00 - 18.00 Uhr<text:tab/>Sparkasse Coesfeld (BLZ 401 545 30) Kto.-Nr. 45 009 008 · Volksbank Coesfeld-Dülmen (BLZ 401 631 23) Kto.-Nr. 1 732 000</text:p></draw:text-box></draw:frame><text:span text:style-name="MT4"><text:tab/>ferner samstags 10.00 – 12.00 Uhr<text:tab/>Volksbank Lette (BLZ 400 696 36) Kto.-Nr. 200 600 · Commerzbank Coesfeld (BLZ 400 400 28) Kto.-Nr. 320 515 000</text:span></text:p>
        <text:p text:style-name="MP8"><text:span text:style-name="MT4"><text:tab/>Allgemein: montags bis freitags 8.00 - 12.30 Uhr<text:tab/>Deutsche Bank Coesfeld (BLZ 400 700 80) Kto.-Nr. 2 400 133 · Postbank Dortmund (BLZ 440 100 46) Kto.-Nr. 534-466</text:span></text:p>
        <text:p text:style-name="MP8"><text:span text:style-name="MT4"><text:tab/>ferner donnerstags 8.00 - 18.00 Uhr</text:span></text:p>
        <text:p text:style-name="MP8"><text:span text:style-name="MT4"><text:tab/>sowie nach Vereinbarung</text:span></text:p>
        <text:p text:style-name="MP10"/>
      </style:footer>
    </style:master-page>
    <style:master-page style:name="Converted3" style:page-layout-name="Mpm2">
      <style:footer>
        <text:p text:style-name="Footer"/>
      </style:footer>
    </style:master-page>
    <style:master-page style:name="Converted4" style:page-layout-name="Mpm1">
      <style:header>
        <text:p text:style-name="Header"><text:tab/>- <text:page-number text:select-page="current">2</text:page-number><text:span text:style-name="page_20_number"> -</text:span></text:p>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Jürgen Höning</meta:initial-creator>
    <dc:creator>Jürgen Höning</dc:creator>
    <meta:editing-cycles>5</meta:editing-cycles>
    <meta:print-date>2012-03-20T13:26:00</meta:print-date>
    <meta:creation-date>2012-03-20T13:02:00</meta:creation-date>
    <dc:date>2012-03-20T13:40:00</dc:date>
    <meta:editing-duration>P0D</meta:editing-duration>
    <meta:generator>OpenOffice.org/3.3$Win32 OpenOffice.org_project/330m20$Build-9567</meta:generator>
    <meta:document-statistic meta:table-count="0" meta:image-count="0" meta:object-count="0" meta:page-count="2" meta:paragraph-count="85" meta:word-count="787" meta:character-count="5729"/>
    <meta:user-defined meta:name="AppVersion">14.0000</meta:user-defined>
    <meta:user-defined meta:name="Company">Stadt Coesfeld</meta:user-defined>
    <meta:user-defined meta:name="DB-Pfad">\\coesfeld.loc\daten\public\session-Adressen\session_adr.mdb</meta:user-defined>
    <meta:user-defined meta:name="DocSecurity" meta:value-type="float">0</meta:user-defined>
    <meta:user-defined meta:name="Druckerart" meta:value-type="float">1</meta:user-defined>
    <meta:user-defined meta:name="Druckmodus" meta:value-type="float">1</meta:user-defined>
    <meta:user-defined meta:name="Druckprofil" meta:value-type="string">Laserdrucker</meta:user-defined>
    <meta:user-defined meta:name="HyperlinksChanged" meta:value-type="boolean">false</meta:user-defined>
    <meta:user-defined meta:name="Justierung" meta:value-type="float">0</meta:user-defined>
    <meta:user-defined meta:name="LinksUpToDate" meta:value-type="boolean">false</meta:user-defined>
    <meta:user-defined meta:name="Manager" meta:value-type="string">Stadt Coesfeld</meta:user-defined>
    <meta:user-defined meta:name="ScaleCrop" meta:value-type="boolean">false</meta:user-defined>
    <meta:user-defined meta:name="ShareDoc" meta:value-type="boolean">false</meta:user-defined>
    <meta:template xlink:type="simple" xlink:actuate="onRequest" xlink:title="kopf.dot" xlink:href=""/>
  </office:meta>
</office:document-meta>
</file>