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16000000077FC2B895A.png"/>
  <manifest:file-entry manifest:media-type="image/png" manifest:full-path="Pictures/1000020100000160000000773AE6788D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/>
    </style:style>
    <style:style style:name="P2" style:family="paragraph" style:parent-style-name="Heading_20_1">
      <style:text-properties style:font-name="Verdana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" text:outline-level="1"><draw:frame draw:style-name="fr1" draw:name="Grafik1" text:anchor-type="paragraph" svg:y="0.09cm" svg:width="12.416cm" svg:height="4.196cm" draw:z-index="0"><draw:image xlink:href="Pictures/1000020100000160000000773AE6788D.png" xlink:type="simple" xlink:show="embed" xlink:actuate="onLoad"/></draw:frame></text:h>
      <text:h text:style-name="P2" text:outline-level="1">Bezirksparteitag – Oberbayern, 14.03.2010</text:h>
      <text:h text:style-name="P2" text:outline-level="1">Stimmzettel für die Wahl des <text:line-break/>Stellvert. Vorsitzenden des Bezirksverbandes</text:h>
      <text:p text:style-name="P1"/>
      <text:p text:style-name="P1">[ ] Jakob Pf. </text:p>
      <text:p text:style-name="P1">[ ] Michael Bachinger </text:p>
      <text:p text:style-name="P1">[ ] Julian Wagener </text:p>
      <text:p text:style-name="P1">[ ] Gudrun</text:p>
      <text:p text:style-name="P1"/>
      <text:p text:style-name="P1">Nicht-Ankreuzen ist eine Stimmenthaltung.</text:p>
      <text:p text:style-name="P1"><draw:frame draw:style-name="fr2" draw:name="Grafik2" text:anchor-type="paragraph" svg:x="2.293cm" svg:y="5.424cm" svg:width="12.416cm" svg:height="4.196cm" draw:z-index="1"><draw:image xlink:href="Pictures/100002010000016000000077FC2B895A.png" xlink:type="simple" xlink:show="embed" xlink:actuate="onLoad"/></draw:frame>Jeder Pirat nur ein Kreuz!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Arial Unicode MS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03-07T09:53:32.57</meta:creation-date>
    <dc:date>2010-03-08T11:29:33.81</dc:date>
    <meta:editing-duration>PT03H07M01S</meta:editing-duration>
    <meta:editing-cycles>7</meta:editing-cycles>
    <meta:generator>OpenOffice.org/3.2$Win32 OpenOffice.org_project/320m12$Build-9483</meta:generator>
    <meta:document-statistic meta:table-count="0" meta:image-count="2" meta:object-count="0" meta:page-count="1" meta:paragraph-count="8" meta:word-count="37" meta:character-count="247"/>
  </office:meta>
</office:document-meta>
</file>