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language="de" fo:country="DE" style:language-asian="zxx" style:country-asian="none" style:language-complex="zxx" style:country-complex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genda zum 4. Treffen zur endgültigen Bildung</text:p>
      <text:p text:style-name="P1">des Arbeitskreises Kommunalpolitik in Gelsenkirchen</text:p>
      <text:p text:style-name="P1"/>
      <text:p text:style-name="P1"/>
      <text:p text:style-name="P1"/>
      <text:p text:style-name="P1">1 <text:s text:c="3"/>Eckdaten</text:p>
      <text:p text:style-name="P1"/>
      <text:p text:style-name="P1"/>
      <text:p text:style-name="P1">1.1 <text:s text:c="2"/>Datum: Dienstag, 26.06.2012</text:p>
      <text:p text:style-name="P1">1.2 <text:s text:c="2"/>Ort: Bar Bikini, Russellplatz 1, 45894 Gelsenkirchen</text:p>
      <text:p text:style-name="P1">Link: http://maps.google.de/maps?hl=de&amp;tab=wl</text:p>
      <text:p text:style-name="P1">1.3 <text:s text:c="2"/>Zeit: 19 Uhr - <text:s text:c="6"/>Uhr</text:p>
      <text:p text:style-name="P1">1.4 <text:s text:c="2"/>Anwesende: <text:s text:c="6"/>Personen (Mitglieder und interessierte Bürger)</text:p>
      <text:p text:style-name="P1"/>
      <text:p text:style-name="P1"/>
      <text:p text:style-name="P1"/>
      <text:p text:style-name="P1">2 <text:s text:c="3"/>Organisatorisches</text:p>
      <text:p text:style-name="P1"/>
      <text:p text:style-name="P1"/>
      <text:p text:style-name="P1">1.1. <text:s text:c="3"/>Moderation durch den AK Koordinator Jürgen H.</text:p>
      <text:p text:style-name="P1">1.2. <text:s text:c="3"/>Festlegung des Protokollanten</text:p>
      <text:p text:style-name="P1"/>
      <text:p text:style-name="P1"/>
      <text:p text:style-name="P1"/>
      <text:p text:style-name="P1">3 <text:s text:c="3"/>Ablauf</text:p>
      <text:p text:style-name="P1"/>
      <text:p text:style-name="P1"/>
      <text:p text:style-name="P1">3.1 <text:s text:c="2"/>Offene Diskussion über diverse Themen</text:p>
      <text:p text:style-name="P1">3.2 <text:s text:c="2"/>Offizielle Gründung des „Arbeitskreises Kommunalpolitik Gelsenkirchen (AK)“</text:p>
      <text:p text:style-name="P1">3.3 <text:s text:c="2"/>Genaue Aufgabenbestimmung der Funktionspiraten</text:p>
      <text:p text:style-name="P1"/>
      <text:p text:style-name="P1"/>
      <text:p text:style-name="P1">3.4 <text:s text:c="2"/>Präsentation der Konzepte und des Bearbeitungsstands der Projekte</text:p>
      <text:p text:style-name="P1">3.4.1 <text:s/>Herkules (→ unser FSP-Thema)</text:p>
      <text:p text:style-name="P1">Ansprechpartner der Projektgruppe: Michael und Thomas</text:p>
      <text:p text:style-name="P1">3.4.2 <text:s/>Umwelt und Jugendarbeit</text:p>
      <text:p text:style-name="P1">Ansprechpartner der Projektgruppe: Bastian, Fabian und Justin</text:p>
      <text:p text:style-name="P1">3.4.3 <text:s/>„Kummerkasten“ für GE-Bürger (Art der Informationsgewinnung) Ansprechpartner der Projektgruppe: Uwe</text:p>
      <text:p text:style-name="P1"/>
      <text:p text:style-name="P1"/>
      <text:p text:style-name="P1">3.5 <text:s text:c="2"/>Sonstige Themen</text:p>
      <text:p text:style-name="P1">3.5.1 <text:s/>Informationen an den AK über vage und konkret geplante Aktivitäten durch den Koordinator</text:p>
      <text:p text:style-name="P1">3.5.2 <text:s/>Information über den Verlauf der Stammtische in GE-Nord und GE-Süd</text:p>
      <text:p text:style-name="P1">3.5.3 <text:s/>Weitere Vorgehensweise bei der beschlossenen Unterteilung der GE- Mailingliste (Projekte - Information) – Wiki-Gärtner</text:p>
      <text:p text:style-name="P1">3.5.4 <text:s/>Formulierung von kommunalen Standpunkten über die Piraten-GE-Seite (z.B. Die Piratenpartei GE unterstützt den Ausbau von Kita-Plätzen zur Verbesserung frühkindlicher Förderung)</text:p>
      <text:p text:style-name="P1">Vorschläge durch den gesamten AK</text:p>
      <text:p text:style-name="P1">3.5.5 <text:s/>Unterstützung der Öffentlichkeitsarbeit durch selbst <text:s/>erstelltes Video und/oder</text:p>
      <text:p text:style-name="P1">Sendung auf NRWision (vgl. Mail von Joachim vom 17.06 2012)</text:p>
      <text:p text:style-name="P1"><text:soft-page-break/>3.5.6 <text:s/>…</text:p>
      <text:p text:style-name="P1"/>
      <text:p text:style-name="P1"/>
      <text:p text:style-name="P1">4 <text:s text:c="3"/>Abschluss</text:p>
      <text:p text:style-name="P1"/>
      <text:p text:style-name="P1"/>
      <text:p text:style-name="P1">4.1.1 <text:s/>Zusammenfassung der Ergebnisse durch den Moderator</text:p>
      <text:p text:style-name="P1">4.1.2 <text:s/>Festlegung des nächsten Termins, Orts und Protokollanten</text:p>
      <text:p text:style-name="P1"/>
      <text:p text:style-name="P1"/>
      <text:p text:style-name="P1"/>
      <text:p text:style-name="P1"/>
      <text:p text:style-name="P1">Gelsenkirchen, 24.06.2012</text:p>
      <text:p text:style-name="P1"/>
      <text:p text:style-name="P1">- Phil –</text:p>
      <text:p text:style-name="P1"/>
      <text:p text:style-name="P1"/>
      <text:p text:style-name="P1"/>
      <text:p text:style-name="P1"/>
      <text:p text:style-name="P1">- - - - -</text:p>
      <text:p text:style-name="P1"/>
      <text:p text:style-name="P1"/>
      <text:p text:style-name="P1">Anhang</text:p>
      <text:p text:style-name="P1"/>
      <text:p text:style-name="P1"/>
      <text:p text:style-name="P1">Ergänzende Informationen und aktuelle Bearbeitungsstände sind immer über die eingerichteten Pads einseh- und veränderbar.</text:p>
      <text:p text:style-name="P1"/>
      <text:p text:style-name="P1"/>
      <text:p text:style-name="P1">Eine Übersicht über alle Pads findet ihr unter folgendem Link https://gelsenkirchen.piratenpad.de/ep/padlist/all-pads?undefined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5S</meta:editing-duration>
    <meta:editing-cycles>3</meta:editing-cycles>
    <meta:generator>LibreOffice/3.5$Windows_x86 LibreOffice_project/165a79a-7059095-e13bb37-fef39a4-9503d18</meta:generator>
    <dc:date>2012-07-05T17:22:50.05</dc:date>
    <meta:document-statistic meta:table-count="0" meta:image-count="0" meta:object-count="0" meta:page-count="2" meta:paragraph-count="39" meta:word-count="261" meta:character-count="2111" meta:non-whitespace-character-count="1829"/>
    <meta:user-defined meta:name="Info 1"/>
    <meta:user-defined meta:name="Info 2"/>
    <meta:user-defined meta:name="Info 3"/>
    <meta:user-defined meta:name="Info 4"/>
  </office:meta>
</office:document-meta>
</file>