
<file path=META-INF/manifest.xml><?xml version="1.0" encoding="utf-8"?>
<manifest:manifest xmlns:manifest="urn:oasis:names:tc:opendocument:xmlns:manifest:1.0">
  <manifest:file-entry manifest:media-type="application/vnd.oasis.opendocument.text" manifest:version="1.2" manifest:full-path="/"/>
  <manifest:file-entry manifest:media-type="image/jpeg" manifest:full-path="Pictures/1000000000000528000007958CF748BC.jpg"/>
  <manifest:file-entry manifest:media-type="image/jpeg" manifest:full-path="Pictures/10000000000001900000012CBCF3A253.jpg"/>
  <manifest:file-entry manifest:media-type="image/jpeg" manifest:full-path="Pictures/1000000000000928000008A4AAEAA64B.jpg"/>
  <manifest:file-entry manifest:media-type="" manifest:full-path="Pictures/2000000700000657000006574F5BFC52.svm"/>
  <manifest:file-entry manifest:media-type="image/jpeg" manifest:full-path="Pictures/1000000000000345000005BE71BB9FEE.jpg"/>
  <manifest:file-entry manifest:media-type="image/jpeg" manifest:full-path="Pictures/100000000000024B000002DBAD95A28E.jpg"/>
  <manifest:file-entry manifest:media-type="image/jpeg" manifest:full-path="Pictures/100000000000037A00000292E0F8F515.jpg"/>
  <manifest:file-entry manifest:media-type="image/jpeg" manifest:full-path="Pictures/10000000000004600000044C71C4FF75.jpg"/>
  <manifest:file-entry manifest:media-type="image/gif" manifest:full-path="Pictures/1000000000000190000001900F3F2E38.gif"/>
  <manifest:file-entry manifest:media-type="image/jpeg" manifest:full-path="Pictures/1000000000000186000000E409EB07F1.jpg"/>
  <manifest:file-entry manifest:media-type="image/jpeg" manifest:full-path="Pictures/10000000000003CF000004C2D3700188.jpg"/>
  <manifest:file-entry manifest:media-type="image/jpeg" manifest:full-path="Pictures/10000000000001590000010268998972.jpg"/>
  <manifest:file-entry manifest:media-type="image/jpeg" manifest:full-path="Pictures/10000000000001990000035B8DEF1889.jpg"/>
  <manifest:file-entry manifest:media-type="" manifest:full-path="Pictures/20000067000012460000062CFFF3C276.svm"/>
  <manifest:file-entry manifest:media-type="image/jpeg" manifest:full-path="Pictures/1000000000000300000003EB90C55169.jpg"/>
  <manifest:file-entry manifest:media-type="" manifest:full-path="Pictures/"/>
  <manifest:file-entry manifest:media-type="text/xml" manifest:full-path="content.xml"/>
  <manifest:file-entry manifest:media-type="application/binary" manifest:full-path="layout-cache"/>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FreeSans1" svg:font-family="FreeSans"/>
    <style:font-face style:name="OpenSymbol" svg:font-family="OpenSymbol"/>
    <style:font-face style:name="Times New Roman" svg:font-family="'Times New Roman'" style:font-family-generic="roman" style:font-pitch="variable"/>
    <style:font-face style:name="Utopia1" svg:font-family="Utopia" style:font-adornments="Fett" style:font-family-generic="roman" style:font-pitch="variable"/>
    <style:font-face style:name="Utopia" svg:font-family="Utopia" style:font-adornments="Standard" style:font-family-generic="roman" style:font-pitch="variable"/>
    <style:font-face style:name="Arial" svg:font-family="Arial" style:font-family-generic="swiss" style:font-pitch="variable"/>
    <style:font-face style:name="Trebuchet MS1" svg:font-family="'Trebuchet MS'" style:font-adornments="Negreta" style:font-family-generic="swiss" style:font-pitch="variable"/>
    <style:font-face style:name="Trebuchet MS" svg:font-family="'Trebuchet MS'" style:font-adornments="Norm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Standard">
      <style:paragraph-properties fo:break-before="page"/>
    </style:style>
    <style:style style:name="P3" style:family="paragraph" style:parent-style-name="Heading_20_2">
      <style:paragraph-properties fo:break-before="page"/>
    </style:style>
    <style:style style:name="P4" style:family="paragraph" style:parent-style-name="Schlusstext">
      <style:text-properties fo:font-weight="bold" style:font-weight-asian="bold" style:font-weight-complex="bold"/>
    </style:style>
    <style:style style:name="P5" style:family="paragraph" style:parent-style-name="Schlusstext">
      <style:text-properties fo:font-size="7pt" style:font-size-asian="7pt" style:font-size-complex="7pt"/>
    </style:style>
    <style:style style:name="P6" style:family="paragraph" style:parent-style-name="Illustration_20_Index_20_1">
      <style:paragraph-properties>
        <style:tab-stops>
          <style:tab-stop style:position="8.8cm" style:type="right" style:leader-style="dotted" style:leader-text="."/>
        </style:tab-stops>
      </style:paragraph-properties>
    </style:style>
    <style:style style:name="P7" style:family="paragraph" style:parent-style-name="Contents_20_2">
      <style:paragraph-properties>
        <style:tab-stops>
          <style:tab-stop style:position="8.301cm" style:type="right" style:leader-style="dotted" style:leader-text="."/>
        </style:tab-stops>
      </style:paragraph-properties>
    </style:style>
    <style:style style:name="P8" style:family="paragraph" style:parent-style-name="Heading" style:master-page-name="Standard">
      <style:paragraph-properties style:page-number="auto"/>
    </style:style>
    <style:style style:name="P9" style:family="paragraph" style:parent-style-name="Text_20_body" style:list-style-name="L1"/>
    <style:style style:name="P10" style:family="paragraph" style:parent-style-name="Text_20_body" style:list-style-name="L2"/>
    <style:style style:name="P11" style:family="paragraph" style:parent-style-name="Text_20_body" style:list-style-name="L3"/>
    <style:style style:name="P12" style:family="paragraph" style:parent-style-name="Text_20_body" style:list-style-name="L4"/>
    <style:style style:name="P13" style:family="paragraph" style:parent-style-name="Text_20_body" style:list-style-name="L5"/>
    <style:style style:name="P14" style:family="paragraph" style:parent-style-name="Text_20_body" style:list-style-name="L6"/>
    <style:style style:name="P15" style:family="paragraph" style:parent-style-name="Text_20_body" style:list-style-name="L1">
      <style:paragraph-properties fo:margin-top="0cm" fo:margin-bottom="0cm"/>
    </style:style>
    <style:style style:name="P16" style:family="paragraph" style:parent-style-name="Text_20_body" style:list-style-name="L2">
      <style:paragraph-properties fo:margin-top="0cm" fo:margin-bottom="0cm"/>
    </style:style>
    <style:style style:name="P17" style:family="paragraph" style:parent-style-name="Text_20_body" style:list-style-name="L3">
      <style:paragraph-properties fo:margin-top="0cm" fo:margin-bottom="0cm"/>
    </style:style>
    <style:style style:name="P18" style:family="paragraph" style:parent-style-name="Text_20_body" style:list-style-name="L4">
      <style:paragraph-properties fo:margin-top="0cm" fo:margin-bottom="0cm"/>
    </style:style>
    <style:style style:name="P19" style:family="paragraph" style:parent-style-name="Text_20_body" style:list-style-name="L5">
      <style:paragraph-properties fo:margin-top="0cm" fo:margin-bottom="0cm"/>
    </style:style>
    <style:style style:name="P20" style:family="paragraph" style:parent-style-name="Text_20_body" style:list-style-name="L6">
      <style:paragraph-properties fo:margin-top="0cm" fo:margin-bottom="0cm"/>
    </style:style>
    <style:style style:name="P21" style:family="paragraph" style:parent-style-name="Text_20_body" style:master-page-name="Standard">
      <style:paragraph-properties style:page-number="auto"/>
    </style:style>
    <style:style style:name="P22" style:family="paragraph" style:parent-style-name="Heading_20_2" style:master-page-name="Präambel">
      <style:paragraph-properties style:page-number="1" fo:break-before="auto" fo:break-after="auto">
        <style:tab-stops/>
      </style:paragraph-properties>
    </style:style>
    <style:style style:name="P23" style:family="paragraph" style:parent-style-name="Heading_20_2" style:master-page-name="Haupttext">
      <style:paragraph-properties style:page-number="auto"/>
    </style:style>
    <style:style style:name="P24" style:family="paragraph" style:parent-style-name="Title">
      <style:paragraph-properties fo:background-color="#ff8800">
        <style:background-image/>
      </style:paragraph-properties>
    </style:style>
    <style:style style:name="P25" style:family="paragraph" style:parent-style-name="Schlusstext" style:master-page-name="Standard">
      <style:paragraph-properties style:page-number="auto"/>
      <style:text-properties fo:font-weight="bold" style:font-weight-asian="bold" style:font-weight-complex="bold"/>
    </style:style>
    <style:style style:name="T1" style:family="text">
      <style:text-properties fo:font-weight="bold"/>
    </style:style>
    <style:style style:name="fr1" style:family="graphic" style:parent-style-name="Frame">
      <style:graphic-properties fo:margin-left="0cm" fo:margin-right="0cm" fo:margin-top="0.3cm" fo:margin-bottom="0.3cm" style:wrap="dynamic" style:number-wrapped-paragraphs="no-limit" style:vertical-pos="from-top" style:vertical-rel="paragraph" style:horizontal-pos="from-left" style:horizontal-rel="paragraph" fo:padding="0cm" fo:border="none" style:shadow="none"/>
    </style:style>
    <style:style style:name="fr2" style:family="graphic" style:parent-style-name="Frame">
      <style:graphic-properties fo:margin-left="0cm" fo:margin-right="0cm" fo:margin-top="0cm" fo:margin-bottom="0.3cm" style:run-through="foreground" style:wrap="none"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3" style:family="graphic" style:parent-style-name="Frame">
      <style:graphic-properties fo:margin-left="0cm" fo:margin-right="0cm" fo:margin-top="0.3cm" fo:margin-bottom="0.3cm" style:wrap="dynamic" style:number-wrapped-paragraphs="no-limit" style:vertical-pos="top" style:vertical-rel="paragraph" style:horizontal-pos="center" style:horizontal-rel="paragraph" fo:padding="0cm" fo:border="none" style:shadow="none"/>
    </style:style>
    <style:style style:name="fr4" style:family="graphic" style:parent-style-name="Frame">
      <style:graphic-properties fo:margin-left="0cm" fo:margin-right="0cm" fo:margin-top="0.3cm" fo:margin-bottom="0.3cm" style:wrap="dynamic" style:number-wrapped-paragraphs="no-limit" style:vertical-pos="top" style:vertical-rel="paragraph" style:horizontal-pos="center" style:horizontal-rel="paragraph" fo:padding="0cm" fo:border="none"/>
    </style:style>
    <style:style style:name="fr5" style:family="graphic" style:parent-style-name="Frame">
      <style:graphic-properties fo:margin-left="0cm" fo:margin-right="0cm" fo:margin-top="0.4cm" fo:margin-bottom="0.199cm" style:wrap="dynamic" style:number-wrapped-paragraphs="no-limit" style:vertical-pos="top" style:vertical-rel="paragraph" style:horizontal-pos="center" style:horizontal-rel="paragraph" fo:padding="0cm" fo:border="none"/>
    </style:style>
    <style:style style:name="fr6" style:family="graphic" style:parent-style-name="Frame">
      <style:graphic-properties fo:margin-left="0cm" fo:margin-right="0cm" fo:margin-top="0cm" fo:margin-bottom="0.3cm" style:wrap="dynamic" style:number-wrapped-paragraphs="no-limit" style:vertical-pos="top" style:vertical-rel="paragraph" style:horizontal-pos="center" style:horizontal-rel="paragraph" fo:padding="0cm" fo:border="none" style:shadow="none"/>
    </style:style>
    <style:style style:name="fr7" style:family="graphic" style:parent-style-name="Frame">
      <style:graphic-properties fo:margin-left="0cm" fo:margin-right="0cm" fo:margin-top="1cm" fo:margin-bottom="0cm" style:wrap="dynamic" style:number-wrapped-paragraphs="no-limit"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8" style:family="graphic" style:parent-style-name="Frame">
      <style:graphic-properties fo:margin-left="0cm" fo:margin-right="0cm" fo:margin-top="0cm" fo:margin-bottom="0cm" style:run-through="foreground" style:wrap="dynamic" style:number-wrapped-paragraphs="no-limit" style:vertical-pos="top" style:vertical-rel="paragraph" style:horizontal-pos="center" style:horizontal-rel="paragraph" fo:padding="0cm" fo:border="none" style:shadow="none"/>
    </style:style>
    <style:style style:name="fr9" style:family="graphic" style:parent-style-name="Frame">
      <style:graphic-properties fo:margin-left="0cm" fo:margin-right="0cm" fo:margin-top="0.3cm" fo:margin-bottom="0.3cm" style:wrap="dynamic" style:number-wrapped-paragraphs="no-limit" style:vertical-pos="from-top" style:vertical-rel="paragraph" style:horizontal-pos="from-left" style:horizontal-rel="paragraph" fo:padding="0cm" fo:border="none"/>
    </style:style>
    <style:style style:name="fr10" style:family="graphic" style:parent-style-name="Frame">
      <style:graphic-properties fo:margin-left="0cm" fo:margin-right="0cm" fo:margin-top="0cm" fo:margin-bottom="0cm" style:wrap="dynamic" style:number-wrapped-paragraphs="no-limit" style:vertical-pos="top" style:vertical-rel="paragraph" style:horizontal-pos="center" style:horizontal-rel="paragraph" fo:padding="0cm" fo:border="none" style:shadow="none"/>
    </style:style>
    <style:style style:name="fr1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1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greyscale"/>
    </style:style>
    <style:style style:name="fr13"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style:mirror="none" fo:clip="rect(0cm, 0cm, 0cm, 0cm)" draw:luminance="0%" draw:contrast="0%" draw:red="0%" draw:green="0%" draw:blue="0%" draw:gamma="100%" draw:color-inversion="false" draw:image-opacity="100%" draw:color-mode="standard"/>
    </style:style>
    <style:style style:name="fr14"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fr15"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16" style:family="graphic" style:parent-style-name="Graphics">
      <style:graphic-properties fo:margin-left="0cm" fo:margin-right="0cm" fo:margin-top="0cm" fo:margin-bottom="0cm" style:run-through="foreground" style:wrap="none" style:vertical-pos="from-top" style:vertical-rel="paragraph" style:horizontal-pos="from-left" style:horizontal-rel="paragraph" fo:padding="0cm" fo:border="none" style:shadow="none" style:mirror="none" fo:clip="rect(0cm, 0cm, 0cm, 0cm)" draw:luminance="0%" draw:contrast="0%" draw:red="0%" draw:green="0%" draw:blue="0%" draw:gamma="100%" draw:color-inversion="false" draw:image-opacity="100%" draw:color-mode="standard"/>
    </style:style>
    <style:style style:name="fr17" style:family="graphic" style:parent-style-name="Graphics">
      <style:graphic-properties style:wrap="run-through" style:number-wrapped-paragraphs="no-limit" style:vertical-pos="from-top" style:vertical-rel="paragraph" style:horizontal-pos="center" style:horizontal-rel="paragraph" style:mirror="none" fo:clip="rect(0cm, 0cm, 0cm, 0cm)" draw:luminance="80%" draw:contrast="0%" draw:red="0%" draw:green="0%" draw:blue="0%" draw:gamma="100%" draw:color-inversion="false" draw:image-opacity="100%" draw:color-mode="standard"/>
    </style:style>
    <style:style style:name="fr18"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space-before="0.401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0.401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45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401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Abb."/>
      </text:sequence-decls>
      <text:p text:style-name="P8"/>
      <text:p text:style-name="Heading"><draw:frame draw:style-name="fr11" draw:name="Grafik1" text:anchor-type="paragraph" svg:width="9.484cm" svg:height="3.203cm" draw:z-index="0"><draw:image xlink:href="Pictures/20000067000012460000062CFFF3C276.svm" xlink:type="simple" xlink:show="embed" xlink:actuate="onLoad"/></draw:frame></text:p>
      <text:p text:style-name="P24">Grundsatzprogramm<text:line-break/>der Piratenpartei Deutschland</text:p>
      <text:p text:style-name="Text_20_body"/>
      <text:p text:style-name="Subtitle">Stand: Dezember 2010</text:p>
      <text:p text:style-name="Text_20_body"/>
      <text:p text:style-name="Text_20_body"/>
      <text:p text:style-name="Text_20_body"/>
      <text:p text:style-name="Text_20_body"/>
      <text:p text:style-name="Text_20_body"/>
      <text:p text:style-name="Text_20_body"/>
      <text:p text:style-name="Subtitle">Beschlossen auf der Gründungsversammlung<text:line-break/> am 10. September 2006 in Berlin<text:line-break/><text:line-break/>Ergänzt auf den Bundesparteitagen am 5. Juli 2009 in Hamburg,<text:line-break/> am 16. Mai 2010 in Bingen<text:line-break/> und am 20./21. November 2010 in Chemnitz. </text:p>
      <text:p text:style-name="P2"/>
      <text:h text:style-name="P22" text:outline-level="2"><text:bookmark text:name="Pr.C3.A4ambel"/>Präambel</text:h>
      <text:p text:style-name="Text_20_body">Im Zuge der Digitalen Revolution aller Lebensbereiche sind trotz aller Lippenbekenntnisse die Würde und die Freiheit des Menschen in bisher ungeahnter Art und Weise gefährdet. Dies geschieht zudem in einem Tempo, das die gesellschaftliche Meinungsbildung und die staatliche Gesetzgebung ebenso überfordert wie den Einzelnen selbst. Gleichzeitig schwinden die Möglichkeiten, diesen Prozess mit demokratisch gewonnenen Regeln auf der Ebene eines einzelnen Staates zu gestalten dahin. </text:p>
      <text:p text:style-name="Text_20_body">Die Globalisierung des Wissens und der Kultur der Menschheit durch Digitalisierung und Vernetzung stellt deren bisherige rechtliche, wirtschaftliche und soziale Rahmenbedingungen ausnahmslos auf den Prüfstand. Nicht zuletzt die falschen Antworten auf diese Herausforderung leisten einer entstehenden totalen und totalitären, globalen Überwachungsgesellschaft Vorschub. Die Angst vor internationalem Terrorismus lässt Sicherheit vor Freiheit als wichtigstes Gut erscheinen – und viele in der Verteidigung der Freiheit fälschlicherweise verstummen. </text:p>
      <text:p text:style-name="Text_20_body">Informationelle Selbstbestimmung, freier Zugang zu Wissen und Kultur und die Wahrung der Privatsphäre sind die Grundpfeiler der zukünftigen Informationsgesellschaft. Nur auf ihrer Basis kann eine demokratische, sozial gerechte, freiheitlich selbstbestimmte, globale Ordnung entstehen. </text:p>
      <text:p text:style-name="Text_20_body">Die Piratenpartei versteht sich daher als Teil einer weltweiten Bewegung, die diese Ordnung zum Vorteil aller mitgestalten will. </text:p>
      <text:p text:style-name="Text_20_body">Die Piratenpartei will sich auf die im Programm genannten Themen konzentrieren, da wir nur so die Möglichkeit sehen, diese wichtigen Forderungen in Zukunft durchzusetzen. Gleichzeitig glauben wir, dass diese Themen für Bürger aus dem gesamten traditionellen politischen Spektrum unterstützenswert sind, und dass eine Positionierung in diesem Spektrum uns in unserem gemeinsamen Streben nach Wahrung der Privatsphäre und Freiheit für Wissen und Kultur hinderlich sein würde. </text:p>
      <text:p text:style-name="Text_20_body"><text:soft-page-break/></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draw:frame draw:style-name="fr12" draw:name="Grafik3" text:anchor-type="paragraph" svg:width="7.274cm" svg:height="2.457cm" draw:z-index="2"><draw:image xlink:href="Pictures/20000067000012460000062CFFF3C276.svm" xlink:type="simple" xlink:show="embed" xlink:actuate="onLoad"/></draw:frame></text:p>
      <text:table-of-content text:style-name="Sect1" text:protected="true" text:name="Inhaltsverzeichnis1">
        <text:table-of-content-source text:outline-level="2">
          <text:index-title-template text:style-name="Heading_20_2">Inhaltsverzeichni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Inhaltsverzeichnis1_Head">
            <text:h text:style-name="P3" text:outline-level="2">Inhaltsverzeichnis</text:h>
          </text:index-title>
          <text:p text:style-name="P7">Präambel<text:tab/>1</text:p>
          <text:p text:style-name="P7">Abbildungsverzeichnis<text:tab/>4</text:p>
          <text:p text:style-name="P7">Mehr Demokratie wagen <text:tab/>5</text:p>
          <text:p text:style-name="P7">Urheberrecht und nicht-kommerzielle Vervielfältigung<text:tab/>7</text:p>
          <text:p text:style-name="P7">Patentwesen<text:tab/>10</text:p>
          <text:p text:style-name="P7">Freie demokratisch kontrollierte technische Infrastruktur <text:tab/>11</text:p>
          <text:p text:style-name="P7">Teilhabe am digitalen Leben <text:tab/>13</text:p>
          <text:p text:style-name="P7">Privatsphäre und Datenschutz<text:tab/>16</text:p>
          <text:p text:style-name="P7">Transparenz des Staatswesens<text:tab/>18</text:p>
          <text:p text:style-name="P7">Freier Zugang zu öffentlichen Inhalten <text:tab/>21</text:p>
          <text:p text:style-name="P7">Bildung <text:tab/>22</text:p>
          <text:p text:style-name="P7">Recht auf sichere Existenz und gesellschaftliche Teilhabe <text:tab/>25</text:p>
          <text:p text:style-name="P7">Geschlechter- und Familienpolitik <text:tab/>26</text:p>
          <text:p text:style-name="P7">Umwelt<text:tab/>29</text:p>
          <text:p text:style-name="P7">Whistleblowerschutz <text:tab/>30</text:p>
          <text:p text:style-name="P7">Recht <text:tab/>31</text:p>
          <text:p text:style-name="P7">Gesetze zur Informationsfreiheit<text:tab/>31</text:p>
        </text:index-body>
      </text:table-of-content>
      <text:p text:style-name="Standard"/>
      <text:illustration-index text:style-name="Sect2" text:protected="true" text:name="Abbildungsverzeichnis1">
        <text:illustration-index-source text:caption-sequence-name="Abb." text:caption-sequence-format="text">
          <text:index-title-template text:style-name="Heading_20_2">Abbildungsverzeichnis</text:index-title-template>
          <text:illustration-index-entry-template text:style-name="Illustration_20_Index_20_1">
            <text:index-entry-text/>
            <text:index-entry-tab-stop style:type="right" style:leader-char="."/>
            <text:index-entry-page-number/>
          </text:illustration-index-entry-template>
        </text:illustration-index-source>
        <text:index-body>
          <text:index-title text:style-name="Sect2" text:name="Abbildungsverzeichnis1_Head">
            <text:h text:style-name="Heading_20_2" text:outline-level="2">Abbildungsverzeichnis</text:h>
          </text:index-title>
          <text:p text:style-name="P6">Abb. 1: Quelle: Wikimedia Commons, File:Election_presidentielle_2007_Lausanne_MG_2761.jpg, Rama, CC-BY-SA 2.0<text:tab/>6</text:p>
          <text:p text:style-name="P6">Abb. 2: Quelle: Wikimedia Commons, File:Big.Buck.Bunny.-.Bunny.Portrait.png, Blender Foundation, CC-BY 3.0<text:tab/>7</text:p>
          <text:p text:style-name="P6">Abb. 3: Quelle, Wikimedia Commons, File:35_mm_Filmkamera_01_KMJ.jpg, KMJ, CC-BY-SA 3.0<text:tab/>9</text:p>
          <text:p text:style-name="P6">Abb. 4: Quelle: Wikimedia Commons, File:Tube2portailchimie.jpg, User:CJ, Public Domain<text:tab/>10</text:p>
          <text:p text:style-name="P6">Abb. 5: Quelle: Wikimedia Commons, File:Patchfeld_109-0919_IMG.JPG, Agon S. Buchholz, CC-BY-SA 3.0<text:tab/>12</text:p>
          <text:p text:style-name="P6">Abb. 6: <text:s/>Quelle: Wikimedia Commons, File:Echelon.jpg, Christian M., Public Domain<text:tab/>17</text:p>
          <text:p text:style-name="P6">Abb. 7: Quelle: Archiv D. Hillbrecht, Bild 2009-3981, CC-BY 3.0<text:tab/>21</text:p>
          <text:p text:style-name="P6">Abb. 8: Quelle: Wikimedia Commons, File:SteacieLibrary.jpg, Raysonho, Public Domain<text:tab/>23</text:p>
          <text:p text:style-name="P6">Abb. 9: Quelle: Archiv D. Hillbrecht, Bild 2011-8402, CC-BY 3.0<text:tab/>25</text:p>
          <text:p text:style-name="P6">Abb. 10: Quelle: Archiv D. Hillbrecht, Bild 1973-0501, CC-BY-SA 3.0<text:tab/>28</text:p>
          <text:p text:style-name="P6">Abb. 11: Quelle: Archiv D. Hillbrecht, Bild 2000-1225-55, CC-BY 3.0<text:tab/>29</text:p>
          <text:p text:style-name="P6">Abb. 12: Quelle: Wikimedia Commons, File:Gavel.png, glentamara, Public Domain<text:tab/>31</text:p>
        </text:index-body>
      </text:illustration-index>
      <text:p text:style-name="Standard"/>
      <text:h text:style-name="P23" text:outline-level="2"><text:bookmark text:name="Mehr_Demokratie_wagen"/>Mehr Demokratie wagen </text:h>
      <text:p text:style-name="Text_20_body">Die Piratenpartei Deutschland sieht Demokratie als die bestmögliche Herrschaftsform, da nur eine echte Demokratie ein faires und gerechtes Miteinander sowie den Ausgleich der Interessen Einzelner innerhalb des Staates ermöglicht. </text:p>
      <text:h text:style-name="Heading_20_3" text:outline-level="3"><text:bookmark text:name="Mehr_Teilhabe"/>Mehr Teilhabe </text:h>
      <text:p text:style-name="Text_20_body">Wir Piraten streben eine möglichst hohe demokratische Gleichberechtigung aller Menschen an. Deswegen ist es Ziel der Piratenpartei, die direkten und indirekten demokratischen Mitbestimmungsmöglichkeiten jedes Einzelnen zu steigern und die Partizipation jedes einzelnen Mitbürgers an der Demokratie zu fördern. </text:p>
      <text:h text:style-name="Heading_20_3" text:outline-level="3"><text:bookmark text:name="Neue_Wege_erkennen"/>Neue Wege erkennen </text:h>
      <text:p text:style-name="Text_20_body">Digitale Medien erhöhen die Geschwindigkeit des Informationsaustausches in der Gesellschaft enorm. Es ist in der heutigen Zeit ein Leichtes, große Mengen an Informationen zu durchsuchen und jedem zugänglich zu machen. Das alles ermöglicht ganz neue und vorher undenkbare Lösungsansätze für die Verteilung von Macht im Staate; vor allem dezentralere Verwaltungen und die Einführung verteilter Systeme werden auf diese Weise stark vereinfacht. </text:p>
      <text:p text:style-name="Text_20_body">Die digitale Revolution ermöglicht der Menschheit eine Weiterentwicklung der Demokratie, bei der die Freiheit, die Grundrechte, vor allem die Meinungsfreiheit sowie die Mitbestimmungsmöglichkeiten jedes Einzelnen gestärkt werden können. Die Piratenpartei sieht es als Ihre Aufgabe an, die Anpassung der gelebten Demokratie in der Bundesrepublik an die neuen Möglichkeiten des 21. Jahrhunderts zu begleiten und zu gestalten. </text:p>
      <text:h text:style-name="Heading_20_3" text:outline-level="3"><text:bookmark text:name="Gewaltenteilung_und_Freiheit_st.C3.A4rken"/>Gewaltenteilung und Freiheit stärken </text:h>
      <text:p text:style-name="Text_20_body">Eine möglichst große und sinnvolle Gewaltenteilung im Staat erachten wir Piraten als absolut notwendig. Gerade die Unabhängigkeit der Judikative, vor allem des Bundesverfassungsgerichtes, gilt es zu stärken und zu fördern, da es sich mehrfach als Schützer der Grundrechte der Einzelnen vor Legislative und Exekutive erwiesen hat. </text:p>
      <text:p text:style-name="Text_20_body">Wir Piraten sind überzeugt, dass die Gemeinschaft einzelne Mitbürger nicht bevormunden darf. Damit der Bürger eine wohl überlegte Entscheidung treffen kann, benötigt er eine gute, dezentrale, möglichst unabhängige, vielstimmige und stets wachsame Publikative aus Presse, Blogs und anderen Formen von medialer Öffentlichkeit. Sie ist daher für das einwandfreie Funktionieren der Demokratie unabdingbar. Diese kritische Publikative zu ermöglichen und <text:soft-page-break/>vor Einschränkungen zu schützen, sehen wir als wichtige Aufgabe des Staates und eines jeden Demokraten an. </text:p>
      <text:p text:style-name="Text_20_body">Im Gegensatz zu Bevormundung ist es die Aufgabe des Staates, die Grundrechte des Einzelnen zu achten und zu wahren und ihn vor Grundrechtseinschränkungen, auch gegenüber der Mehrheit, zu schützen. Die Freiheit des Einzelnen findet dort seine Grenzen, wo die Freiheit eines anderen unverhältnismäßig beeinträchtigt wird. </text:p>
      <text:h text:style-name="Heading_20_3" text:outline-level="3"><text:bookmark text:name="Mehr_Demokratie_beim_W.C3.A4hlen"/>Mehr Demokratie beim Wählen </text:h>
      <text:p text:style-name="Text_20_body">Wir Piraten setzen uns für mehr Freiheit und Unabhängigkeit des einzelnen Abgeordneten in den Parlamenten ein. Um Fraktionsdisziplin und Parteiendruck zu verringern, muss der Einfluss der Wähler auf die personale Zusammensetzung der Parlamente gestärkt werden. Zu diesem Zweck ist auch für die Wahlen auf Bundes- und Landesebene die Möglichkeit zu schaffen, Kandidaten verschiedener Parteien zu wählen (Panaschieren) und auch gezielt einzelne Kandidaten durch Kumulieren zu stärken. Der Einfluss taktischer Stimmabgabe ist zu verringern, damit kleine und neue Parteien ihr reales Wählerpotential ausschöpfen können.</text:p>
      <text:p text:style-name="Text_20_body"/>
      <text:p text:style-name="Text_20_body"/>
      <text:p text:style-name="Text_20_body"/>
      <text:p text:style-name="Text_20_body"><text:s/></text:p>
      <text:p text:style-name="Text_20_body"/>
      <text:p text:style-name="Text_20_body"/>
      <text:p text:style-name="Text_20_body"/>
      <text:p text:style-name="Text_20_body"><draw:frame draw:style-name="fr1" draw:name="Rahmen11" text:anchor-type="paragraph" svg:x="0.011cm" svg:y="2.773cm" svg:width="5.75cm" draw:z-index="20"><draw:text-box fo:min-height="5.426cm"><text:p text:style-name="Abb."><draw:frame draw:style-name="fr13" draw:name="Grafik14" text:anchor-type="paragraph" svg:x="0.004cm" svg:y="0.002cm" svg:width="5.75cm" style:rel-width="100%" svg:height="5.426cm" style:rel-height="scale" draw:z-index="21"><draw:image xlink:href="Pictures/1000000000000928000008A4AAEAA64B.jpg" xlink:type="simple" xlink:show="embed" xlink:actuate="onLoad"/></draw:frame>Abb. <text:sequence text:ref-name="refAbb.0" text:name="Abb." text:formula="ooow:Abb.+1" style:num-format="1">1</text:sequence>: Quelle: Wikimedia Commons, File:Election_presidentielle_2007_Lausanne_MG_2761.jpg, Rama, CC-BY-SA 2.0</text:p></draw:text-box></draw:frame></text:p>
      <text:h text:style-name="P3" text:outline-level="2"><text:bookmark text:name="Urheberrecht_und_nicht-kommerzielle_Vervielf.C3.A4ltigung"/>Urheberrecht und nicht-kommerzielle Vervielfältigung</text:h>
      <text:p text:style-name="Text_20_body">Der uralte Traum, alles Wissen und alle Kultur der Menschheit zusammenzutragen, zu speichern und heute und in der Zukunft verfügbar zu machen, ist durch die rasante technische Entwicklung der vergangenen Jahrzehnte in greifbare Nähe gerückt. Wie jede bahnbrechende Neuerung erfasst diese vielfältige Lebensbereiche und führt zu tief greifenden Veränderungen. Es ist unser Ziel, die Chancen dieser Situation zu nutzen und vor möglichen Gefahren zu warnen. Die derzeitigen gesetzlichen Rahmenbedingungen im Bereich des Urheberrechts beschränken jedoch das Potential der aktuellen Entwicklung, da sie auf einem veralteten Verständnis von so genanntem "geistigem Eigentum" basieren, welches der angestrebten Wissens- oder Informationsgesellschaft entgegen steht. </text:p>
      <text:h text:style-name="Heading_20_3" text:outline-level="3"><text:bookmark text:name="Keine_Beschr.C3.A4nkung_der_Kopierbarkeit"/>Keine Beschränkung der Kopierbarkeit</text:h>
      <text:p text:style-name="Text_20_body">Systeme, welche auf einer technischen Ebene die Vervielfältigung von Werken be- oder verhindern ("Kopierschutz", "DRM", usw.), verknappen künstlich deren Verfügbarkeit, um aus einem freien Gut ein wirtschaftliches zu machen. Die Schaffung von künstlichem Mangel aus rein wirtschaftlichen Interessen erscheint uns unmoralisch, daher lehnen wir diese Verfahren ab. </text:p>
      <text:p text:style-name="Text_20_body">Darüber hinaus behindern sie auf vielfältige Art und Weise die berechtigte Nutzung von Werken, erschaffen eine vollkommen inakzeptable Kontrollierbarkeit und oft auch Überwachbarkeit der Nutzer und gefährden die Nutzung von Werken durch kommende Generationen, denen der Zugang zu den heutigen Abspielsystemen fehlen könnte. </text:p>
      <text:p text:style-name="Text_20_body"><draw:frame draw:style-name="fr2" draw:name="Rahmen1" text:anchor-type="paragraph" svg:x="0.011cm" svg:y="0.055cm" svg:width="5.75cm" style:rel-width="100%" svg:height="8.098cm" style:rel-height="scale-min" draw:z-index="10"><draw:text-box><text:p text:style-name="Abb."><draw:frame draw:style-name="fr14" draw:name="BigBuckBunny" text:anchor-type="paragraph" svg:x="0.004cm" svg:y="0.002cm" svg:width="8.151cm" style:rel-width="100%" svg:height="9.592cm" style:rel-height="scale" draw:z-index="11"><draw:image xlink:href="Pictures/100000000000024B000002DBAD95A28E.jpg" xlink:type="simple" xlink:show="embed" xlink:actuate="onLoad"/></draw:frame>Abb. <text:sequence text:ref-name="refAbb.1" text:name="Abb." text:formula="ooow:Abb.+1" style:num-format="1">2</text:sequence>: Quelle: Wikimedia Commons, File:Big.Buck.Bunny.-.Bunny.Portrait.png, Blender Foundation, CC-BY 3.0</text:p></draw:text-box></draw:frame>Zusätzlich stehen die gesamtwirtschaftlichen Kosten für die Etablierung einer lückenlosen und dauerhaft sicheren Kopierschutzinfrastruktur im Vergleich zu ihrem gesamtwirtschaftlichen Nutzen <text:soft-page-break/>in einem extremen Missverhältnis. Die indirekten Folgekosten durch erschwerte Interoperabilität bei Abspielsystemen und Software erhöhen diese Kosten weiter. </text:p>
      <text:p text:style-name="Text_20_body"/>
      <text:h text:style-name="Heading_20_3" text:outline-level="3"><text:bookmark text:name="Freies_Kopieren_und_freie_Nutzung"/>Freies Kopieren und freie Nutzung </text:h>
      <text:p text:style-name="Text_20_body">Da sich die Kopierbarkeit von digital vorliegenden Werken technisch nicht sinnvoll einschränken lässt und die flächendeckende Durchsetzbarkeit von Verboten im privaten Lebensbereich als gescheitert betrachtet werden muss, sollten die Chancen der allgemeinen Verfügbarkeit von Werken erkannt und genutzt werden. Wir sind der Überzeugung, dass die nichtkommerzielle Vervielfältigung und Nutzung von Werken als natürlich betrachtet werden sollte und die Interessen der meisten Urheber entgegen anders lautender Behauptungen von bestimmten Interessengruppen nicht negativ tangiert. </text:p>
      <text:p text:style-name="Text_20_body">Es konnte in der Vergangenheit kein solcher Zusammenhang schlüssig belegt werden. In der Tat existiert eine Vielzahl von innovativen Geschäftskonzepten, welche die freie Verfügbarkeit bewusst zu ihrem Vorteil nutzen und Urheber unabhängiger von bestehenden Marktstrukturen machen können. </text:p>
      <text:p text:style-name="Text_20_body">Daher fordern wir, das nichtkommerzielle Kopieren, Zugänglichmachen, Speichern und Nutzen von Werken nicht nur zu legalisieren, sondern explizit zu fördern, um die allgemeine Verfügbarkeit von Information, Wissen und Kultur zu verbessern, denn dies stellt eine essentielle Grundvoraussetzung für die soziale, technische und wirtschaftliche Weiterentwicklung unserer Gesellschaft dar. </text:p>
      <text:h text:style-name="Heading_20_3" text:outline-level="3"><draw:frame draw:style-name="fr3" draw:name="Rahmen12" text:anchor-type="paragraph" svg:width="5.75cm" draw:z-index="24"><draw:text-box fo:min-height="7.509cm"><text:p text:style-name="Abb."><draw:frame draw:style-name="fr13" draw:name="Grafik15" text:anchor-type="paragraph" svg:x="0.004cm" svg:y="0.002cm" svg:width="5.75cm" style:rel-width="100%" svg:height="7.509cm" style:rel-height="scale" draw:z-index="25"><draw:image xlink:href="Pictures/1000000000000300000003EB90C55169.jpg" xlink:type="simple" xlink:show="embed" xlink:actuate="onLoad"/></draw:frame>Abb. <text:sequence text:ref-name="refAbb.2" text:name="Abb." text:formula="ooow:Abb.+1" style:num-format="1">3</text:sequence>: Quelle, Wikimedia Commons, File:35_mm_Filmkamera_01_KMJ.jpg, KMJ, CC-BY-SA 3.0</text:p></draw:text-box></draw:frame><text:bookmark text:name="F.C3.B6rderung_der_Kultur"/>Förderung der Kultur</text:h>
      <text:p text:style-name="Text_20_body">Wir sehen es als unsere Verantwortung, die Schaffung von Werken, insbesondere im Hinblick auf kulturelle Vielfalt, zu fördern. Positive Effekte der von uns geforderten Änderungen sollen im vollen Umfang genutzt werden können. Mögliche, aber nicht zu erwartende negative Nebenwirkungen müssen bei deren <text:soft-page-break/>Auftreten nach Möglichkeit abgemindert werden. </text:p>
      <text:h text:style-name="Heading_20_3" text:outline-level="3"><text:bookmark text:name="Ausgleich_zwischen_Anspr.C3.BCchen_der_Urheber_und_der_.C3.96ffentlichkeit"/>Ausgleich zwischen Ansprüchen der Urheber und der Öffentlichkeit</text:h>
      <text:p text:style-name="Text_20_body">Wir erkennen die Persönlichkeitsrechte der Urheber an ihrem Werk in vollem Umfang an. Die heutige Regelung der Verwertungsrechte wird einem fairen Ausgleich zwischen den berechtigten wirtschaftlichen Interessen der Urheber und dem öffentlichen Interesse an Zugang zu Wissen und Kultur jedoch nicht gerecht. Im Allgemeinen wird für die Schaffung eines Werkes in erheblichem Maße auf den öffentlichen Schatz an Schöpfungen zurückgegriffen. Die Rückführung von Werken in den öffentlichen Raum ist daher nicht nur berechtigt, sondern im Sinne der Nachhaltigkeit der menschlichen Schöpfungsfähigkeiten von essentieller Wichtigkeit. </text:p>
      <text:p text:style-name="Text_20_body">Es sind daher Rahmenbedingungen zu schaffen, welche eine faire Rückführung in den öffentlichen Raum ermöglichen. Dies schließt insbesondere eine drastische Verkürzung der Dauer von Rechtsansprüchen auf urheberrechtliche Werke unter die im TRIPS-Abkommen vorgegebenen Fristen ein. </text:p>
      <text:p text:style-name="Text_20_body"/>
      <text:h text:style-name="Überschrift_20_2a" text:outline-level="2"><text:bookmark text:name="Patentwesen"/>Patentwesen</text:h>
      <text:p text:style-name="Text_20_body"><draw:frame draw:style-name="fr4" draw:name="Rahmen2" text:anchor-type="paragraph" svg:width="5.68cm" draw:z-index="6"><draw:text-box fo:min-height="5.064cm"><text:p text:style-name="Abb."><draw:frame draw:style-name="fr15" draw:name="Grafik6" text:anchor-type="paragraph" svg:x="0.004cm" svg:y="0.002cm" svg:width="8.151cm" style:rel-width="100%" svg:height="6.094cm" style:rel-height="scale" draw:z-index="7"><draw:image xlink:href="Pictures/10000000000001590000010268998972.jpg" xlink:type="simple" xlink:show="embed" xlink:actuate="onLoad"/></draw:frame>Abb. <text:sequence text:ref-name="refAbb.3" text:name="Abb." text:formula="ooow:Abb.+1" style:num-format="1">4</text:sequence>: Quelle: Wikimedia Commons, File:Tube2portailchimie.jpg, User:CJ, Public Domain</text:p></draw:text-box></draw:frame>Im Wandel vom Industriezeitalter zum Informationszeitalter entwickeln sich die weltweit herrschenden Patentregelungen teilweise vom Innovationsanreiz zum Innovationshemmnis. Der Versuch, mit althergebrachten Mitteln die Zukunft zu gestalten, wird den grundlegenden Veränderungen in der Welt nicht nur immer weniger gerecht, er stellt auch beispielsweise in den Bereichen der Patentierung von Erkenntnissen der Genforschung und Biotechnologie und im Bereich der Softwarepatente eine große Gefahr für die Gesellschaft von morgen dar. Grundsätzlich wollen wir einen freieren Markt ohne die hinderlichen Beschränkungen der derzeitigen Patentpraxis erreichen. Wir fordern, dass das Patentsystem reformiert oder durch sinnvollere Regelungen ersetzt wird. Keinesfalls darf es <text:soft-page-break/>durch innovationsfeindliche Regelungen ergänzt werden. </text:p>
      <text:p text:style-name="Text_20_body"/>
      <text:h text:style-name="Heading_20_3" text:outline-level="3"><text:bookmark text:name="Abbau_privater_Monopole_und_offene_M.C3.A4rkte"/>Abbau privater Monopole und offene Märkte</text:h>
      <text:p text:style-name="Text_20_body">Generell sind ein zunehmender Abbau von Monopolen und eine Öffnung der Märkte erklärtes politisches Ziel unserer Partei. Patente als staatlich garantierte privatwirtschaftliche Monopole stellen grundsätzlich eine künstliche Einschränkung der allgemeinen Wohlfahrt dar, die einer ständigen Rechtfertigung und Überprüfung bedarf. </text:p>
      <text:p text:style-name="Text_20_body">Stellt die Patentierung industrieller Güter in der Vergangenheit auch nach allgemeiner Ansicht eine (weder belegbare, noch widerlegbare) Erfolgsgeschichte dar, so haben sich doch die sozialen und wirtschaftlichen Verhältnisse des Erfindens in der postindustriellen und globalisierten Gesellschaft grundlegend gewandelt. Der verstärkt internationale Wettbewerb führt darüber hinaus vermehrt zu einer zweckentfremdeten Nutzung des Patentsystems, bei der man oft keinerlei Ausgleich für die Gesellschaft mehr erkennen kann. Dem zunehmenden Missbrauch von Patenten wollen wir daher Einhalt gebieten. Patentierung von Trivialitäten oder sogar die Blockierung des Fortschritts durch Patente soll unter allen Umständen verhindert werden. </text:p>
      <text:p text:style-name="Text_20_body">Dies gilt auch und im Besonderen für den Bereich der Pharmaindustrie. Der hohe Geldbedarf und die monopolartige Struktur dieses Marktes bedürfen einer Reorganisation, um die gesellschaftlichen Ressourcen sinnvoll einzusetzen und nicht durch Blockaden und zum Vorteil Einzelner zu vergeuden. Patente auf Pharmazeutika haben darüber hinaus zum Teil ethisch höchst verwerfliche Auswirkungen. </text:p>
      <text:h text:style-name="Heading_20_3" text:outline-level="3"><text:bookmark text:name="Patente_in_der_Informationsgesellschaft"/>Patente in der Informationsgesellschaft</text:h>
      <text:p text:style-name="Text_20_body">Wirtschaftlicher Erfolg ist in der Informationsgesellschaft zunehmend nicht mehr von technischen Erfindungen, sondern von Wissen und Information und deren Erschließung abhängig. </text:p>
      <text:p text:style-name="Text_20_body">Das Bestreben, diese Faktoren nun ebenso mittels des Patentsystems zu regulieren, steht unserer Forderung nach Freiheit des Wissens und Kultur der Menschheit diametral entgegen. </text:p>
      <text:p text:style-name="Text_20_body">Wir lehnen Patente auf Lebewesen und Gene, auf Geschäftsideen und auch auf Software einhellig ab, weil sie unzumutbare und unverantwortliche Konsequenzen haben, weil sie die Entwicklung der Wissensgesellschaft behindern, weil sie gemeine Güter ohne Gegenleistung und ohne Not privatisieren und weil sie kein Erfindungspotential im ursprünglichen Sinne besitzen. Die gute Entwicklung klein- und mittelständischer IT-Unternehmen in ganz Europa hat beispielsweise gezeigt, dass auf dem Softwaresektor Patente völlig unnötig sind. </text:p>
      <text:h text:style-name="Überschrift_20_2a" text:outline-level="2"><text:bookmark text:name="Freie_demokratisch_kontrollierte_technische_Infrastruktur"/><text:soft-page-break/>Freie demokratisch kontrollierte technische Infrastruktur </text:h>
      <text:p text:style-name="Text_20_body">In unserer modernen Informations- und Kommunikationsgesellschaft ist es von außerordentlicher Wichtigkeit, dass alle Bürger jederzeit die volle Kontrolle über ihre Informationsverarbeitung und Kommunikation erlangen können, sofern sie dies wünschen. Diese Freiheit aller Bürgerinnen soll verhindern, dass die Macht über Systeme und Daten in den Händen Einzelner konzentriert wird. Sie versucht diese so breit wie möglich auf alle Bürger zu verteilen und so ihre Freiheit und Privatsphäre zu sichern. </text:p>
      <text:p text:style-name="Text_20_body"/>
      <text:h text:style-name="Heading_20_3" text:outline-level="3"><text:bookmark text:name="Offene_Standards"/>Offene Standards </text:h>
      <text:p text:style-name="Text_20_body">Die freie und andauernde Verwendung von Daten jeder Art durch alle Nutzerinnen mit Systemen ihrer Wahl kann nur erfolgen, wenn diese Daten in einem Format vorliegen, das den Kriterien eines Offenen Standards entspricht. Ähnlich ist es bei der Zusammenarbeit verschiedener technischer Systeme. Diese sind nur dann bei gleicher Funktionalität austauschbar, wenn ihre Schnittstelle ein Offener Standard ist. Wir setzen uns deshalb für den konsequenten Einsatz und die Verbreitung von Offenen Standards ein. Denn so wird die Abhängigkeit von einzelnen Herstellern verringert und ein freier Wettbewerb technischer Lösungen möglich. </text:p>
      <text:p text:style-name="Text_20_body"><draw:frame draw:style-name="fr5" draw:name="Rahmen3" text:anchor-type="paragraph" svg:width="5.666cm" draw:z-index="8"><draw:text-box fo:min-height="5.394cm"><text:p text:style-name="Abb."><draw:frame draw:style-name="fr15" draw:name="Grafik12" text:anchor-type="paragraph" svg:x="0.004cm" svg:y="0.002cm" svg:width="8.151cm" style:rel-width="100%" svg:height="6.112cm" style:rel-height="scale" draw:z-index="9"><draw:image xlink:href="Pictures/10000000000001900000012CBCF3A253.jpg" xlink:type="simple" xlink:show="embed" xlink:actuate="onLoad"/></draw:frame>Abb. <text:sequence text:ref-name="refAbb.4" text:name="Abb." text:formula="ooow:Abb.+1" style:num-format="1">5</text:sequence>: Quelle: Wikimedia Commons, File:Patchfeld_109-0919_IMG.JPG, Agon S. Buchholz, CC-BY-SA 3.0</text:p></draw:text-box></draw:frame>Dabei verstehen wir einen Offenen Standard als ein Protokoll oder Format, das </text:p>
      <text:list xml:id="list1340790470" text:style-name="L1">
        <text:list-item>
          <text:p text:style-name="P15">vollständig, öffentlich, ohne Einschränkungen für alle Beteiligten gleichermaßen zugänglich ist, bewertet und benutzt werden kann, </text:p>
        </text:list-item>
        <text:list-item>
          <text:p text:style-name="P15">ohne Komponenten oder Erweiterungen ist, die von Formaten oder Protokollen abhängen, die selbst nicht dieser Definition entsprechen, </text:p>
        </text:list-item>
        <text:list-item>
          <text:p text:style-name="P15">frei ist von juristischen oder technischen Klauseln, die seine Verwendung von jeglicher Seite oder jeglichem Geschäftsmodell einschränken, </text:p>
        </text:list-item>
        <text:list-item>
          <text:p text:style-name="P15"><text:soft-page-break/>unabhängig von einem einzelnen Hersteller geleitet und weiterentwickelt wird, in einem Prozess, der einer gleichberechtigten Teilnahme von Wettbewerbern und Dritten offen steht, </text:p>
        </text:list-item>
        <text:list-item>
          <text:p text:style-name="P9">verfügbar ist in verschiedenen vollständigen Implementierungen von verschiedenen Herstellern oder als vollständig freie Implementierung. </text:p>
        </text:list-item>
      </text:list>
      <text:h text:style-name="Heading_20_3" text:outline-level="3"><text:bookmark text:name="Freie_Software"/>Freie Software </text:h>
      <text:p text:style-name="Text_20_body">Wir setzen uns für die Förderung von Software ein, die von allen uneingeschränkt benutzt, untersucht, verbreitet und verändert werden kann. Diese sogenannte Freie Software garantiert ihren Nutzerinnen alle wesentlichen Freiheiten, die notwendig sind, um die Kontrolle über ihre technischen Systeme selbst zu übernehmen und diese gegebenenfalls kollektiv und demokratisch weiter zu entwickeln. Dies leistet einen wesentlichen Beitrag zur Stärkung von Autonomie und Privatsphäre aller Nutzer. Insbesondere Bildungseinrichtungen und die gesamte öffentliche Verwaltung sollen schrittweise darauf hinarbeiten ihre gesamte technische Infrastruktur auf Freie Software umzustellen, um so langfristig Kosten für die öffentlichen Haushalte und die Abhängigkeit von einzelnen Herstellern zu reduzieren. </text:p>
      <text:h text:style-name="Heading_20_2" text:outline-level="2"><text:bookmark text:name="Teilhabe_am_digitalen_Leben"/>Teilhabe am digitalen Leben </text:h>
      <text:p text:style-name="Text_20_body">Der Wandel zur digitalen Gesellschaft stellt einen enormen Entwicklungssprung dar. Sie wirkt sich massiv auf unser soziales Leben, politische Prozesse und unser wirtschaftliches Handeln aus. Freie Kommunikation wirkt wie ein Katalysator für die Weiterentwicklung der Gesellschaft und legt mit den neuen digitalen Technologien bisher ungeahnte Potenziale frei. Der freie Informationsfluss schafft mündige Bürger, die in der Lage sind ihre Freiheit wirkungsvoll gegen totalitäre Tendenzen zu verteidigen. Die freie Vernetzung ermöglicht es Angebot und Nachfrage aller Art einfach zusammenzubringen. Die Möglichkeiten der digitalen Kommunikation sind aus der modernen Gesellschaft nicht mehr wegzudenken und müssen auch durch staatliches Handeln sichergestellt und sogar gefördert werden. </text:p>
      <text:h text:style-name="Heading_20_3" text:outline-level="3"><text:bookmark text:name="Zugang_zur_digitalen_Kommunikation"/>Zugang zur digitalen Kommunikation </text:h>
      <text:p text:style-name="Text_20_body">Die Kommunikation über digitale Netzwerke, wie das Internet, hat bereits einen hohen Stellenwert und gewinnt immer weiter an Bedeutung. Ohne die Möglichkeit zur Teilhabe ist weder echte Meinungsfreiheit noch die freie Entfaltung der Persönlichkeit mehr möglich. </text:p>
      <text:p text:style-name="Text_20_body">Der Zugang zur digitalen Kommunikation ermöglicht es voll am sozialen Leben teilzuhaben, frei zu publizieren, sich Zugang zu öffentlichen Informationen zu verschaffen und sich damit weiterzubilden, sowie sich auch online wirtschaftlich oder kulturell zu betätigen. Er darf weder dauerhaft noch temporär und weder vollständig noch teilweise unterbunden werden. </text:p>
      <text:p text:style-name="Text_20_body">Stattdessen muss sichergestellt werden, dass jedes Mitglied der Gesellschaft die Möglichkeit zu angemessenem Zugang zur digitalen Kommunikation erhält. Dieser muss auch in ländlichen Regionen die notwendige Qualität und Datenübertragungsrate anbieten, um an den gängigen Nutzungsmöglichkeiten voll teilhaben zu können. Keine Ortschaft darf von der vollwertigen Teilhabe am digitalen Leben ausgeschlossen sein, weder im Festnetz noch bei der mobilen Nutzung. Zu diesem Zweck müssen die verfügbaren Frequenzen einer breiten, zivilen und demokratischen Nutzung zur Verfügung stehen. Bei der Reservierung und Vergabe von Frequenzbereichen muss der gesellschaftliche Nutzen ihrer Verwendung und die Bereitstellung eines Zugangs für alle Interessierten Vorrang vor monetären Interessen haben. </text:p>
      <text:p text:style-name="Text_20_body">Um wirtschaftliche Hindernisse am Zugang zur digitalen Kommunikation auszuräumen, ist jedem Mitglied der Gesellschaft eindeutig das Recht zur Teilhabe zuzusprechen. Für alle, die nicht die finanziellen Mittel haben, um die technischen Voraussetzungen dafür zu schaffen, müssen die sozialen Siche<text:soft-page-break/>rungssysteme den Erwerb und Betrieb der notwendigen Technik ermöglichen. </text:p>
      <text:h text:style-name="Heading_20_3" text:outline-level="3"><text:bookmark text:name="Nutzungsm.C3.B6glichkeiten_der_digitalen_Kommunikation"/>Nutzungsmöglichkeiten der digitalen Kommunikation </text:h>
      <text:p text:style-name="Text_20_body">Die digitale Gesellschaft teilt sich für ihre Kommunikation das weltumspannende Internet und viele daran angeschlossene Teilnetzwerke, die von einer Vielzahl an Providern betrieben werden. Sie bilden einen virtuellen öffentlichen Raum, dessen Nutzung jedem gleichermaßen zur Verfügung stehen muss. Die Kontrolle über diesen virtuellen öffentlichen Raum durch die Betreiber seiner Teilnetzwerke darf nicht dazu genutzt werden einzelne Kommunikationsteilnehmer gezielt einzuschränken. Sowohl die Anbieter eines Dienstes als auch dessen Konsumenten würden von einer gezielten Sperrung oder Drosselung ihrer Übertragungen auf inakzeptable Weise eingeschränkt. Nur wenn jeder Nutzer und jeder Dienst, der von ihm angeboten wird, gleich behandelt wird, kann sich auch jeder in gleichem Maße frei im Internet entfalten. Die Diskriminierung einzelner würde die Monopolbildung fördern, die Innovationskraft des Internets insgesamt schmälern und zu Einschränkungen der Meinungsfreiheit führen. </text:p>
      <text:p text:style-name="Text_20_body">Um die Freiheit im Internet für alle zu erhalten, muss die Neutralität und Gleichbehandlung aller Nutzer durch die Netzbetreiber durch staatliche Regulierung sichergestellt werden. Auch um den Betrieb einzelner Dienste, die hohe Anforderungen an die Verfügbarkeit der Netzwerkkapazität haben, sicherzustellen, darf diese Netzneutralität nur dann durchbrochen werden, wenn ein entsprechender Ausbau der Kapazitäten nicht mehr möglich ist. </text:p>
      <text:p text:style-name="Text_20_body">Der Ausbau der Netze und ihre Modernisierung müssen auf Dauer sichergestellt werden. Er darf nicht durch Monopolbildung auf den Kommunikationswegen gefährdet werden. Um durch permanenten Wettbewerb Investitionen und neue Innovationen zu fördern, dürfen keine neuen Infrastrukturmonopole gewährt und keine alten weiter aufrechterhalten werden. Stattdessen muss eine hohe Dezentralisierung angestrebt werden, insbesondere durch Förderung von nichtkommerziellen Projekten, die in diesem Sinne agieren. </text:p>
      <text:p text:style-name="Text_20_body">Die Garantie der freien und gleichberechtigten Nutzung des öffentlichen Teils des Internets muss vom Staat nicht nur gegen die Interessen der Firmen durchgesetzt werden, die ihn betreiben, sondern auch selbst abgegeben werden. Einen staatlichen Zwang zur Filterung oder Manipulation der übertragenen Daten darf es nicht geben. Eine konsequente Gleichbehandlung aller Daten in neutralen Netzwerken kann nur dann wirklich sichergestellt werden, wenn diese grundsätzlich ohne Ansicht der Inhalte und unabhängig davon, wer der Absender oder Empfänger ist, übertragen werden. Die Analyse der zu übertragenden Daten mittels Deep Packet Inspection darf vom Staat nicht verlangt und den Betreibern der Teilnetzwerke des öffentlichen Internets nicht erlaubt werden. </text:p>
      <text:p text:style-name="Text_20_body"><text:soft-page-break/>Die Bekämpfung von Kriminalität im Internet muss dort stattfinden, wo sie am wirkungsvollsten ist: Bei den Absendern und Empfängern der unzulässigen Daten. Sie ist die Aufgabe der staatlichen Behörden, die dafür mit dem Gewaltmonopol ausgestattet wurden. Es ist nicht die Aufgabe von Zugangsprovidern und Netzbetreibern gegen Kriminalität im virtuellen öffentlichen Raum Internet vorzugehen. Sie dürfen daher nicht zu privatwirtschaftlichen Ermittlungsbehörden gemacht, mit Kompetenzen zur eigenmächtigen Gefahrenabwehr ausgestattet oder sogar zum Strafvollzug eingesetzt werden. Diese Provider sind dafür verantwortlich, dass der ordentliche Betrieb des freien Internets gesichert und der Zugang dazu allen Mitgliedern der Gesellschaft zur Verfügung gestellt wird, nicht jedoch wofür diese ihre Netzwerke verwenden. Sie dürfen nicht für die kriminellen Handlungen ihrer Kunden verantwortlich gemacht und in Haftung genommen werden. </text:p>
      <text:h text:style-name="Heading_20_3" text:outline-level="3"><text:bookmark text:name="Umgang_mit_digitaler_Technologie_lernen"/>Umgang mit digitaler Technologie lernen </text:h>
      <text:p text:style-name="Text_20_body">Das Internet und weitere digitale Medien führen unweigerlich zu großen gesellschaftlichen Umbrüchen. Sie erweitern die Möglichkeiten zur freien Entfaltung und erschaffen dadurch neue Chancen und Risiken. Eine moderne Gesellschaft muss sich diese Entwicklungen zu Nutze machen, indem sie sie wissenschaftlich begleitet und die erworbene Medienkompetenz an alle ihre Mitglieder weitergibt. Jeder muss in der Lage sein von neuen Errungenschaften zu profitieren und sich durch einen kompetenten und kritischen Umgang mit den Medien vor Gefahren schützen können. </text:p>
      <text:p text:style-name="Text_20_body">Zur Vermittlung von Medienkompetenz müssen die Schulen sowohl inhaltlich als auch technisch immer auf der Höhe der Zeit sein. Der kritische Umgang mit modernen Medien, ihre effektive Nutzung und die kreative Gestaltung müssen in Bildungseinrichtungen fest in den Lehrauftrag integriert werden. Dabei kommt neben den Schulen auch den Eltern eine wichtige Rolle zu. In der komplexen Medienwelt müssen die Eltern die notwendige Hilfe bekommen, um mit der Entwicklung schritthalten zu können. Für eine gelungene Erziehung müssen sie die Welt, in der ihre Kinder aufwachsen, ihre Möglichkeiten und Gefahren kennen und verstehen. </text:p>
      <text:p text:style-name="Text_20_body">Bei dieser rasanten Entwicklung darf niemand einfach zurückgelassen werden. Auch ältere Menschen müssen die Möglichkeit haben so umfänglich am digitalen gesellschaftlichen Leben teilzunehmen, wie sie es wünschen. Die Erkenntnisse und Erfahrungen der Gesellschaft auf dem Gebiet der Medienkompetenz müssen daher auch älteren Generationen über Bildungsangebote aller Art zur Verfügung gestellt werden. Die speziellen Bedürfnisse von Senioren sind dabei ebenso zu berücksichtigen, wie eine generelle Barrierearmut. Sie müssen in elementaren Bereichen der Medien gefördert und bei staatlichen Angeboten berücksichtigt werden. </text:p>
      <text:h text:style-name="Heading_20_3" text:outline-level="3"><text:bookmark text:name="Digitale_Gesellschaft_weltweit"/><text:soft-page-break/>Digitale Gesellschaft weltweit </text:h>
      <text:p text:style-name="Text_20_body">Die freie Kommunikation über digitale Netzwerke ermöglicht unserer Gesellschaft die klassischen Freiheitsrechte wie die Meinungsfreiheit und die freie Entfaltung der Persönlichkeit zu stärken. Sie schafft informierte Bürger und stärkt den demokratischen Diskurs, während neue Wirtschaftsbereiche entstehen und zum Wohlstand der Gesellschaft beitragen. Anstrengungen zur Etablierung freier Kommunikationsnetzwerke sind daher auch in anderen Ländern zu begrüßen und zu unterstützen. Sie ermöglichen weltweit demokratischere Regierungsformen, informiertere und tolerantere Gesellschaften und damit stabilere Strukturen. Der Aufbau freier Kommunikationsnetzwerke muss - wo immer sinnvoll - zu einem Teil der deutschen Entwicklungshilfe werden. </text:p>
      <text:p text:style-name="Text_20_body">Freie Kommunikationsnetzwerke werden weltweit immer wieder von Zensurbestrebungen bedroht. Diese richten sich dabei in der Regel gegen die eigene Bevölkerung und gegen die Freiheit der eigenen Bürger. Zensur darf auch in anderen Ländern in keinem Fall von der Bundesrepublik Deutschland unterstützt werden. Die technischen Voraussetzungen dafür dürfen nicht selbst geschaffen und bei anderen nicht akzeptiert werden. Initiativen - politischer wie technischer Natur - zur Untergrabung von Filtersystemen sind im Rahmen außenpolitischer Möglichkeiten zu unterstützen. </text:p>
      <text:h text:style-name="Überschrift_20_2a" text:outline-level="2"><text:bookmark text:name="Privatsph.C3.A4re_und_Datenschutz"/>Privatsphäre und Datenschutz</text:h>
      <text:p text:style-name="Text_20_body">Der Schutz der Privatsphäre und der Datenschutz gewährleisten Würde und Freiheit des Menschen. Die moderne freiheitlich-demokratische Gesellschaftsform wurde in der Vergangenheit auch unter Einsatz zahlloser Menschenleben erkämpft und verteidigt. </text:p>
      <text:p text:style-name="Text_20_body">Allein das 20. Jahrhundert kennt in Deutschland zwei Diktaturen, deren Schrecken wesentlich durch den fehlenden Respekt vor dem einzelnen Menschen und durch allgegenwärtige Kontrolle gekennzeichnet war. Von den technischen Mitteln heutiger Zeit haben aber die Diktatoren aller Zeiten nicht einmal zu Träumen gewagt. Die überwachte Gesellschaft entsteht momentan allein dadurch, dass sie technisch möglich geworden ist und den Interessen von Wirtschaft und Staat gleichermaßen dient. Die Piratenpartei sagt dieser Überwachung entschieden den Kampf an. Jeder einzelne Schritt auf dem Weg zum Überwachungsstaat mag noch so überzeugend begründet sein, doch wir Europäer wissen aus Erfahrung, wohin dieser Weg führt, und dahin wollen wir auf keinen Fall. </text:p>
      <text:p text:style-name="Text_20_body"/>
      <text:h text:style-name="Heading_20_3" text:outline-level="3"><text:bookmark text:name="Privatsph.C3.A4re"/><text:soft-page-break/>Privatsphäre</text:h>
      <text:p text:style-name="Text_20_body">Das Recht auf Wahrung der Privatsphäre ist ein unabdingbares Fundament einer demokratischen Gesellschaft. Die Meinungsfreiheit und das Recht auf persönliche Entfaltung sind ohne diese Voraussetzung nicht zu verwirklichen. </text:p>
      <text:p text:style-name="Text_20_body"><draw:frame draw:style-name="fr6" draw:name="Rahmen4" text:anchor-type="paragraph" svg:width="5.75cm" draw:z-index="12"><draw:text-box fo:min-height="3.36cm"><text:p text:style-name="Abb."><draw:frame draw:style-name="fr13" draw:name="Grafik7" text:anchor-type="paragraph" svg:x="0.004cm" svg:y="0.002cm" svg:width="5.75cm" style:rel-width="100%" svg:height="3.36cm" style:rel-height="scale" draw:z-index="13"><draw:image xlink:href="Pictures/1000000000000186000000E409EB07F1.jpg" xlink:type="simple" xlink:show="embed" xlink:actuate="onLoad"/></draw:frame>Abb. <text:sequence text:ref-name="refAbb.5" text:name="Abb." text:formula="ooow:Abb.+1" style:num-format="1">6</text:sequence>: <text:s/>Quelle: Wikimedia Commons, File:Echelon.jpg, Christian M., Public Domain</text:p></draw:text-box></draw:frame>Systeme und Methoden, die der Staat gegen seine Bürger einsetzen kann, müssen der ständigen Bewertung und genauen Prüfung durch gewählte Mandatsträger unterliegen. Wenn die Regierung Bürger beobachtet, die nicht eines Verbrechens verdächtig sind, ist dies eine fundamental inakzeptable Verletzung des Bürgerrechts auf Privatsphäre. Jedem Bürger muss das Recht auf Anonymität garantiert werden, das unserer Verfassung innewohnt. Die Weitergabe personenbezogener Daten vom Staat an die Privatwirtschaft hat in jedem Falle zu unterbleiben. </text:p>
      <text:p text:style-name="Text_20_body">Das Briefgeheimnis soll erweitert werden zu einem generellen Kommunikationsgeheimnis. Zugriff auf die Kommunikationsmittel oder die Überwachung eines Bürgers darf der Regierung nur im Falle eines sicheren Verdachts erlaubt werden, dass dieser Bürger ein Verbrechen begehen wird. In allen anderen Fällen soll die Regierung annehmen, ihre Bürger seien unschuldig, und sie in Ruhe lassen. Diesem Kommunikationsgeheimnis muss ein starker gesetzlicher Schutz gegeben werden, da Regierungen wiederholt gezeigt haben, dass sie bei sensiblen Informationen nicht vertrauenswürdig sind. </text:p>
      <text:p text:style-name="Text_20_body">Speziell eine verdachtsunabhängige Vorratsdatenspeicherung von Kommunikationsdaten widerspricht nicht nur der Unschuldsvermutung, sondern auch allen Prinzipien einer freiheitlich demokratischen Gesellschaft. Der vorherrschende Kontrollwahn stellt eine weitaus ernsthaftere Bedrohung unserer Gesellschaft dar als der internationale Terrorismus und erzeugt ein Klima des Misstrauens und der Angst. Flächendeckende Videoüberwachung öffentlicher Räume, fragwürdige Rasterfahndungen, zentrale Datenbanken mit unbewiesenen Verdächtigungen sind Mittel, deren Einsatz wir ablehnen. </text:p>
      <text:h text:style-name="Heading_20_3" text:outline-level="3"><text:bookmark text:name="Informationelle_Selbstbestimmung"/>Informationelle Selbstbestimmung</text:h>
      <text:p text:style-name="Text_20_body">Das Recht des Einzelnen, die Nutzung seiner persönlichen Daten zu kontrollieren, muss gestärkt werden. Dazu müssen insbesondere die Datenschutzbeauftragten völlig unabhängig agieren können. Neue Methoden wie das Scoring machen es erforderlich, nicht nur die persönlichen Daten kontrollieren zu können, sondern auch die Nutzung al<text:soft-page-break/>ler Daten, die zu einem Urteil über eine Person herangezogen werden können. Jeder Bürger muss gegenüber den Betreibern zentraler Datenbanken einen durchsetzbaren und wirklich unentgeltlichen Anspruch auf Selbstauskunft und gegebenenfalls auf Korrektur, Sperrung oder Löschung der Daten haben. </text:p>
      <text:p text:style-name="Text_20_body">Erhebung und Nutzung biometrischer Daten und Gentests erfordern aufgrund des hohen Missbrauchspotentials eine besonders kritische Bewertung und Kontrolle von unabhängiger Stelle. Der Aufbau zentraler Datenbanken mit solchen Daten muss unterbleiben. Generell müssen die Bestimmungen zum Schutze personenbezogener Daten die Besonderheiten digitaler Daten, wie etwa mögliche Langlebigkeit und schwer kontrollierbare Verbreitung, stärker berücksichtigen. Gerade weil die Piratenpartei für eine stärkere Befreiung von Information, Kultur und Wissen eintritt, fordert sie Datensparsamkeit, Datenvermeidung und unabhängige Kontrolle von personenbezogenen Daten, die für wirtschaftliche oder Verwaltungszwecke genutzt werden und damit geeignet sind, die Freiheit und die informationelle Selbstbestimmung des Bürgers unnötigerweise zu beschränken. </text:p>
      <text:h text:style-name="Überschrift_20_2a" text:outline-level="2"><text:bookmark text:name="Transparenz_des_Staatswesens"/>Transparenz des Staatswesens</text:h>
      <text:p text:style-name="Text_20_body">In der heutigen Gesellschaft ist eine rapide Entwicklung zu beobachten. Immer mehr Informationen werden angehäuft, die in immer stärkerer Weise miteinander verknüpft werden. Verknüpfte Informationen aber werden zu Wissen, Wissen wiederum bedeutet Macht. Verengt sich also der Zugang zu Wissen auf einen kleinen Kreis von Nutznießern, so kommt es unweigerlich zu einer Ausbildung von Machtstrukturen, die wenige Personen, gesellschaftliche Organisationen oder staatliche Organe bevorzugt und so letztendlich den demokratischen Prozess einer freiheitlichen Gesellschaft gefährdet. Dieser basiert nämlich auf einer möglichst breiten Beteiligung der Bürger an der Gestaltung und Kontrolle der gesellschaftlichen Vorgänge und ist somit unvereinbar mit dem Informationsvorsprung, den Wenige auf Kosten der Allgemeinheit zu sichern versuchen. Der Einblick in die Arbeit von Verwaltung und Politik auf allen Ebenen der staatlichen Ordnung ist daher ein fundamentales Bürgerrecht und muss zum Wohle der freiheitlichen Ordnung entsprechend garantiert, geschützt und durchgesetzt werden. </text:p>
      <text:p text:style-name="Text_20_body">Die aktuelle Lage in Deutschland wird bestimmt durch eine Vielzahl unterschiedlicher Regelungen auf den verschiedenen Ebenen und in den vielfältigen Bereichen staatlichen Handelns <text:soft-page-break/>und nur wenig ist bisher vom "Prinzip der Geheimhaltung" zugunsten eines "Prinzips der Öffentlichkeit" verändert worden, obwohl dies auf treffende Weise die Weichenstellung für eine moderne Gesellschaft im 21. Jahrhundert, auch unter Berücksichtigung der weitreichenden Möglichkeiten der Neuen Medien, verdeutlicht. Verwaltung und Politik müssen endlich auch in der Hinsicht ihrer Transparenz gegenüber dem Bürger ihren Dienstleistungscharakter anerkennen und sich grundlegend darauf ausrichten, einen Informationszugang für die Bürger effizient, komfortabel und mit niedrigen Kosten zu ermöglichen. </text:p>
      <text:p text:style-name="Text_20_body">Insbesondere für eine Bewertung politischer Entscheidungsträger ist es unabdingbar, dass die Grundlagen politischer Entscheidungen transparent gemacht werden. Negative Beispiele dafür sind die Geheimhaltung des Mautvertrages vor dem Souverän und seinen gewählten Vertretern, sowie die undemokratische Einführung von Wahlmaschinen, die geeignet sind, das primäre Element der Demokratie, die Wahl, zu beschädigen. </text:p>
      <text:p text:style-name="Text_20_body">Die Piratenpartei will in diesem Sinne auf die Transparenz aller staatlichen Prozesse hinwirken und fordert daher: </text:p>
      <text:list xml:id="list1585833240" text:style-name="L2">
        <text:list-item>
          <text:p text:style-name="P16">Jeder Bürger hat unabhängig von der Betroffenheit und ohne den Zwang zur Begründung das Recht auf allen Ebenen der staatlichen Ordnung, Einsicht in die Aktenvorgänge und die den jeweiligen Stellen zur Verfügung stehenden Informationen zu nehmen. Dies gilt ebenso für schriftliches Aktenmaterial wie digitale oder andere Medien. </text:p>
        </text:list-item>
        <text:list-item>
          <text:p text:style-name="P16">Seine Schranken findet dieses Recht in den Bestimmungen zum Schutz der Persönlichkeitsrechte, der nationalen Sicherheit, zur Verhinderung von Straftaten und ähnlichem. Diese Ausnahmeregelungen sind möglichst eng und eindeutig zu formulieren und dürfen nicht pauschal ganze Behörden oder Verwaltungsgebiete ausgrenzen. </text:p>
        </text:list-item>
        <text:list-item>
          <text:p text:style-name="P16">Die Auskunftsstelle ist verpflichtet, zeitnah und in einer klaren Kostenregelung, Zugang in Form einer Akteneinsicht oder einer Materialkopie zu gewähren, um eine breite, effiziente Nutzung der Daten zu ermöglichen. </text:p>
        </text:list-item>
        <text:list-item>
          <text:p text:style-name="P16">Die Verweigerung des Zugangs muss schriftlich begründet werden und kann vom Antragsteller, sowie von betroffenen Dritten gerichtlich überprüft werden lassen, wobei dem Gericht zu diesem Zweck voller Zugang durch die öffentliche Stelle gewährt werden muss. </text:p>
        </text:list-item>
        <text:list-item>
          <text:p text:style-name="P10">Alle öffentlichen Stellen sind verpflichtet, sowohl regelmäßig Organisations- und Aufgabenbeschreibungen zu veröffentlichen, einschließlich Übersichten der Arten von Unterlagen, auf die zugegriffen werden kann, als auch einen jährlichen öffentlichen Bericht über die Handhabung des Auskunftsrechts. </text:p>
        </text:list-item>
      </text:list>
      <text:p text:style-name="Text_20_body"><text:soft-page-break/>Unter besonderer Berücksichtigung der immensen Möglichkeiten, die sich mit der rasanten Entwicklung und Verbreitung der Neuen Medien ergeben, gibt es verschiedene Ansatzpunkte, um diesen grundsätzlichen Forderungen Rechnung zu tragen. So sollten staatliche Stellen die Nutzung freier Software forcieren, eine automatische Veröffentlichung dazu geeigneter Dokumente einrichten und allgemein den kostengünstigen und aufwandsarmen digitalen Zugriff ausbauen. </text:p>
      <text:p text:style-name="Text_20_body">Die Abkehr vom "Prinzip der Geheimhaltung", der Verwaltungs- und Politikvorstellung eines überkommenen Staatsbegriffs, und die Betonung des "Prinzips der Öffentlichkeit", das einen mündigen Bürger in den Mittelpunkt staatlichen Handelns und Gestaltens stellt, schafft nach der festen Überzeugung der Piratenpartei die unabdingbaren Voraussetzungen für eine moderne Wissensgesellschaft in einer freiheitlichen und demokratischen Ordnung. </text:p>
      <text:p text:style-name="Text_20_body">Die Piratenpartei setzt sich für eine Kennzeichnungspflicht für Polizeibeamte ein. Beamte im Einsatz bei Versammlungen sind zu verpflichten, von weitem sicht- und erkennbare Kennzeichen zu tragen. Die Kennzeichen sind pseudonym (z. B. in Form einer Nummer) zu gestalten und dürfen von Einsatz zu Einsatz wechseln. </text:p>
      <text:p text:style-name="Text_20_body">Es muss jederzeit auch im Nachhinein möglich sein, mit richterlichem Beschluss ein Kennzeichen einer Person zuzuordnen. Der Vorgesetzte ist für die wirksame Durchsetzung der Kennzeichnungspflicht und die korrekte Führung der Zuordnungen von Kennzeichen zu Personen verantwortlich. </text:p>
      <text:p text:style-name="Text_20_body">Polizisten sind zu verpflichten, Verstöße durch andere Polizisten zu verhindern oder - falls dies nicht möglich ist - zu melden sowie den/die beteiligten Beamten zu identifizieren. Verletzungen dieser Pflichten (Tragen des Kennzeichens, korrektes Führen der Zuordnungsliste, Verhindern/Melden von Verstößen) sind strafrechtlich zu sanktionieren. </text:p>
      <text:h text:style-name="Heading_20_2" text:outline-level="2"><text:bookmark text:name="Freier_Zugang_zu_.C3.B6ffentlichen_Inhalten"/>Freier Zugang zu öffentlichen Inhalten </text:h>
      <text:p text:style-name="Text_20_body"><draw:frame draw:style-name="fr7" draw:name="Rahmen5" text:anchor-type="paragraph" svg:x="0.011cm" svg:y="0.353cm" svg:width="5.734cm" draw:z-index="26"><draw:text-box fo:min-height="6.585cm"><text:p text:style-name="Abb."><draw:frame draw:style-name="fr16" draw:name="Grafik10" text:anchor-type="paragraph" svg:x="0.004cm" svg:y="-0.011cm" svg:width="5.731cm" style:rel-width="99%" svg:height="5.627cm" style:rel-height="scale" draw:z-index="27"><draw:image xlink:href="Pictures/10000000000004600000044C71C4FF75.jpg" xlink:type="simple" xlink:show="embed" xlink:actuate="onLoad"/></draw:frame>Abb. <text:sequence text:ref-name="refAbb.6" text:name="Abb." text:formula="ooow:Abb.+1" style:num-format="1">7</text:sequence>: Quelle: Archiv D. Hillbrecht, Bild 2009-3981, CC-BY 3.0</text:p></draw:text-box></draw:frame>Die Piratenpartei setzt sich dafür ein, dass möglichst alle durch öffentlichen Stellen erzeugten oder mit Hilfe öffentlicher Förderung entstanden Inhalte der breiten Öffentlichkeit frei zugänglich gemacht werden. </text:p>
      <text:p text:style-name="Text_20_body">Die Verfügbarkeit darf nicht durch Antragsverfahren, Lizenzen, Gebühren oder technische Mittel erschwert werden. Die Inhalte werden in offenen Formaten online zur Verfügung gestellt und archiviert. Weiterverbreitung sowie kommerzielle Nutzung sind ausdrücklich gestattet. Ausnahmen von der Veröffentlichungspflicht sind nur bei schwerwiegenden Gründen möglich; diese müssen in jedem Einzelfall schriftlich dargelegt werden. </text:p>
      <text:h text:style-name="Heading_20_2" text:outline-level="2"><text:bookmark text:name="Bildung"/>Bildung </text:h>
      <text:h text:style-name="Heading_20_3" text:outline-level="3"><text:bookmark text:name="Bildung_in_einer_freiheitlich-demokratischen_Gesellschaft"/>Bildung in einer freiheitlich-demokratischen Gesellschaft </text:h>
      <text:p text:style-name="Text_20_body">Jeder Mensch hat das Recht auf freien Zugang zu Information und Bildung. Dies ist in einer freiheitlich-demokratischen Gesellschaft essentiell, um jedem Menschen, unabhängig von seiner sozialen Herkunft, ein größtmögliches Maß an gesellschaftlicher Teilhabe zu ermöglichen. Mit diesem Ziel ist das Hauptanliegen institutioneller Bildung die Unterstützung bei der Entwicklung zur mündigen, kritischen und sozialen Person. Dabei sollen die Belange des Lernenden im Vordergrund stehen. </text:p>
      <text:p text:style-name="Text_20_body">Der freie Zugang zu Information und Bildung ist jedoch nicht nur im Hinblick auf die gesellschaftliche Entwicklung notwendig, sondern auch im Hinblick auf die wirtschaftliche Entwicklung unserer Gesellschaft. Bildung ist eine der wichtigsten Ressourcen der deutschen Volkswirtschaft, da nur durch den Erhalt, die Weitergabe und die Vermehrung von Wissen Fortschritt und gesellschaftlicher Wohlstand auf Dauer gesichert werden können. </text:p>
      <text:p text:style-name="Text_20_body">Investitionen in Bildung sind Investitionen in die Zukunft. </text:p>
      <text:h text:style-name="Heading_20_3" text:outline-level="3"><text:bookmark text:name="Die_.C3.B6ffentliche_Bildungsinfrastruktur"/>Die öffentliche Bildungsinfrastruktur </text:h>
      <text:p text:style-name="Text_20_body">Der freie Zugang zu Bildungseinrichtungen ist im Interesse aller. Deshalb ist es Aufgabe der gesamten Gesellschaft, in Form des Staates, eine leistungsfähige und ihrem Zwecke angemessene Bildungsinfrastruktur zu finanzieren und frei zur Verfügung zu stellen. Private Finanzierung öffentlicher Bildungseinrichtungen ist grundsätzlich zu begrüßen, solange sie keinen Einfluss auf die bestehenden Lehrinhalte hat. </text:p>
      <text:p text:style-name="Text_20_body">Bildungsgebühren jeglicher Art schränken den Zugang zu Bildung ein und sind deshalb kategorisch abzulehnen. Aus diesem Grund ist auch die Lehrmittelfreiheit zu befürworten. Diese ist am besten dadurch herzustellen, dass die Verwendung und das Schaffen von freien Werken zur Vermittlung von Wissen unterstützt und ausgebaut wird. Diese freien Werke sind nicht nur kostenfrei im Unterricht einsetzbar, sondern ermöglichen dazu dem Lehrenden ohne rechtliche Hürden die Lernmittel auf seinen Unterricht anzupassen. </text:p>
      <text:p text:style-name="Text_20_body">Trotz des staatlichen Bildungsauftrages soll die Erziehung in Bildungseinrichtungen die Erziehung durch die Eltern nicht ersetzen. Zur umfassenden Bildung gehört, dass sich beide Formen der Erziehung gegenseitig ergänzen und fördern. </text:p>
      <text:p text:style-name="Text_20_body"/>
      <text:h text:style-name="Heading_20_3" text:outline-level="3"><text:bookmark text:name="Bildung_als_individueller_Prozess"/><text:soft-page-break/>Bildung als individueller Prozess </text:h>
      <text:p text:style-name="Text_20_body">Jeder Mensch ist ein Individuum mit persönlichen Neigungen, Stärken und Schwächen. Institutionelle Bildung soll daher den Einzelnen unterstützen seine Begabungen zu entfalten, Schwächen abzubauen und neue Interessen und Fähigkeiten zu entdecken. Neben starren Lehr- und Stundenplänen, werden vor allem einige Formen der Leistungsbewertung diesen Forderungen nicht gerecht. Insbesondere die Bewertung von Verhalten nach einem vorgegebenen Normenraster z.B. bei den sogenannten Kopfnoten lehnen wir ab. </text:p>
      <text:p text:style-name="Text_20_body"><draw:frame draw:style-name="fr8" draw:name="Rahmen6" text:anchor-type="paragraph" svg:width="4.447cm" draw:z-index="4"><draw:text-box fo:min-height="8.927cm"><text:p text:style-name="Abb."><draw:frame draw:style-name="fr16" draw:name="Grafik8" text:anchor-type="paragraph" svg:x="0cm" svg:y="0cm" svg:width="4.89cm" style:rel-width="100%" svg:height="8.585cm" style:rel-height="scale" draw:z-index="5"><draw:image xlink:href="Pictures/1000000000000345000005BE71BB9FEE.jpg" xlink:type="simple" xlink:show="embed" xlink:actuate="onLoad"/></draw:frame>Abb. <text:sequence text:ref-name="refAbb.7" text:name="Abb." text:formula="ooow:Abb.+1" style:num-format="1">8</text:sequence>: Quelle: Wikimedia Commons, File:SteacieLibrary.jpg, Raysonho, Public Domain</text:p></draw:text-box></draw:frame>Die Bildungsinhalte haben auf fundierten und belegbaren Erkenntnissen zu basieren und müssen von einem möglichst neutralen Standpunkt aus vermittelt werden. Dies beinhaltet vor allem eine sachliche Darstellung, die Ausgewogenheit der Standpunkte und eine kritische Quellenbewertung. </text:p>
      <text:h text:style-name="Heading_20_3" text:outline-level="3"><text:bookmark text:name="Demokratisierung_der_Bildungseinrichtungen"/>Demokratisierung der Bildungseinrichtungen </text:h>
      <text:p text:style-name="Text_20_body">Die Bildungseinrichtungen sind für die dortigen Schüler und Studenten ein prägender und umfassender Bestandteil ihres Lebens. Sie sind deswegen als Lebensraum der Lernenden zu begreifen, dessen Gestaltung und Nutzung ihnen stets offen stehen muss. Eine demokratische Organisation der Bildungseinrichtungen soll den Lernenden, genau wie den anderen Interessengruppen der Bildungseinrichtungen, eine angemessene Einflussnahme ermöglichen. Auf diese Weise werden demokratische Werte vermittelt und vorgelebt, die Akzeptanz der Entscheidungen erhöht, sowie das Gemeinschaftsgefühl innerhalb der Bildungseinrichtungen gestärkt. </text:p>
      <text:h text:style-name="Heading_20_3" text:outline-level="3"><text:bookmark text:name="Fr.C3.BChkindliche_Bildung"/>Frühkindliche Bildung </text:h>
      <text:p text:style-name="Text_20_body">Die frühkindliche Bildung hat für die Ziele der Piratenpartei zentrale Bedeutung. Ihre Aufgabe ist es, alle Kinder - trotz bestehender Unterschiede - in den persönlichen Kompetenzen so zu fördern, dass sie unabhängig von ihrer sozialen und kulturellen Herkunft sowie <text:soft-page-break/>ungeachtet möglicher körperlich oder seelisch bedingter Nachteile oder Entwicklungsverzögerungen mit möglichst guten Grundvoraussetzungen ihre Schullaufbahn beginnen. </text:p>
      <text:p text:style-name="Text_20_body">Die Piraten setzen sich deshalb für eine kostenlose und auf Wunsch ganztägige Betreuung in wohnortnahen (oder wahlweise arbeitsplatznahen) Kindertagesstätten mit sinnvollen Öffnungszeiten für Kinder ab dem dritten Geburtstag ein. Ziel der Piraten ist außerdem die Anerkennung eines konkreten Bildungsauftrags an Kindertagesstätten und die Finanzierung entsprechend der Regelung für Schulen. </text:p>
      <text:h text:style-name="Heading_20_3" text:outline-level="3"><text:bookmark text:name="Medienkompetenz"/>Medienkompetenz </text:h>
      <text:p text:style-name="Text_20_body">Das Finden, Verstehen, Bewerten und Verbreiten von Informationen in unterschiedlichsten Darstellungen wird in Zukunft immer wichtiger. Die Menge der frei verfügbaren Information ist bereits seit einigen Jahren größer, als sie ein einzelner Mensch vernünftig verarbeiten kann. Dementsprechend kommt der halbautomatischen Auswahl von Information - und dadurch dem Verständnis derselben - eine zunehmende Bedeutung zu. Das Verständnis der gefundenen Information wird einerseits durch die größere kulturelle Entfernung zu einigen der Autoren erschwert, gleichzeitig ergibt sich durch schnelle und umfangreiche Online-Nachschlagewerke die Möglichkeit, unbekannte Termini in Sekundenbruchteilen nachzuschlagen. Ein immer größerer Teil des zum Verständnis nötigen Wissens wird also nicht durch Allgemeinbildung geliefert, sondern bei Bedarf erworben. </text:p>
      <text:p text:style-name="Text_20_body">Der Bewertung von Informationen kommt in einer Zeit, da die Verbreitung derselben faktisch kostenlos ist, eine große Bedeutung zu. Jede fähige Interessengruppe ist bemüht, ihre eigene Sicht der Welt auf so vielen Informationskanälen wie möglich zu verbreiten. Durch die vernachlässigbaren Kosten gelingt dies in einem viel größeren Maße als früher. Gleichzeitig wandelt sich die klassische journalistische Medienlandschaft, so dass einige der Aufgaben, die früher von professionellen Journalisten erledigt wurden, nun von jedem einzelnen Leser geleistet werden müssen. Noch dazu kommt, dass die natürliche Heuristik, einigen Darreichungsformen von Informationen mehr zu vertrauen als anderen, inzwischen durch Fortschritte in der Bild- und Videobearbeitung fast nutzlos geworden ist. Die (Werbe-)Psychologie arbeitet aktiv daran, Menschen auch unterbewusst zu beeinflussen. Hier muss Medienkompetenz auch für Musik sowie olfaktorische Reize geübt werden. </text:p>
      <text:h text:style-name="Heading_20_3" text:outline-level="3"><text:bookmark text:name="Lernziele_statt_Lehrpl.C3.A4ne"/>Lernziele statt Lehrpläne </text:h>
      <text:p text:style-name="Text_20_body">Jeder Unterricht hat das Ziel, den Lernenden etwas ihnen bisher Unbekanntes bekannt zu machen oder etwas bereits Bekanntes durch Wiederholung im Gedächtnis zu festigen. Dies geschieht entweder durch bewusste Beschäftigung der Lernenden mit einem Thema oder durch Erlernen von Verhaltensweisen und Verfahren während der Be<text:soft-page-break/>schäftigung mit einem anderen Thema. Sofern die Wahl von Themen oder Verfahrensweisen für das Lernziel nicht von besonderer Bedeutung ist, wird sie von den Lernenden getroffen. </text:p>
      <text:p text:style-name="Text_20_body">Den Lernenden soll bekannt sein, welches Lernziel jeweils verfolgt wird. Die Lernziele ergeben sich so, dass die allgemeinen Ziele der Bildung ausgehend vom jeweiligen Kenntnisstand, den Fähigkeiten und den Interessen der Lernenden möglichst weitgehend erreicht werden. </text:p>
      <text:h text:style-name="Überschrift_20_2a" text:outline-level="2"><text:bookmark text:name="Recht_auf_sichere_Existenz_und_gesellschaftliche_Teilhabe"/>Recht auf sichere Existenz und gesellschaftliche Teilhabe </text:h>
      <text:p text:style-name="Text_20_body">Jeder Mensch hat das Recht auf eine sichere Existenz und gesellschaftliche Teilhabe. </text:p>
      <text:p text:style-name="Text_20_body">Die Würde des Menschen zu achten und zu schützen ist das wichtigste Gebot des Grundgesetzes. Ein Mensch kann nur in Würde leben, wenn für seine Grundbedürfnisse gesorgt und ihm gesellschaftliche Teilhabe möglich ist. In unserer Geldwirtschaft ist dazu ein Einkommen notwendig. </text:p>
      <text:p text:style-name="Text_20_body"><draw:frame draw:style-name="fr9" draw:name="Rahmen7" text:anchor-type="paragraph" svg:x="0.044cm" svg:y="0.148cm" svg:width="5.662cm" draw:z-index="18"><draw:text-box fo:min-height="7.878cm"><text:p text:style-name="Abb."><draw:frame draw:style-name="fr15" draw:name="Grafik9" text:anchor-type="paragraph" svg:x="0.004cm" svg:y="0.002cm" svg:width="8.151cm" style:rel-width="100%" svg:height="10.181cm" style:rel-height="scale" draw:z-index="19"><draw:image xlink:href="Pictures/10000000000003CF000004C2D3700188.jpg" xlink:type="simple" xlink:show="embed" xlink:actuate="onLoad"/></draw:frame>Abb. <text:sequence text:ref-name="refAbb.8" text:name="Abb." text:formula="ooow:Abb.+1" style:num-format="1">9</text:sequence>: Quelle: Archiv D. Hillbrecht, Bild 2011-8402, CC-BY 3.0</text:p></draw:text-box></draw:frame>Wenn ein Einkommen nur durch Arbeit erzielt werden kann, muss zur Sicherung der Würde aller Menschen Vollbeschäftigung herrschen. Unter dieser Voraussetzung ist Vollbeschäftigung bislang ein großes Ziel der Wirtschaftspolitik. Sie wird auf zwei Wegen zu erreichen versucht: durch wirtschaftsfördernde Maßnahmen mit dem Ziel der Schaffung von Arbeitsplätzen oder durch staatlich finanzierte Arbeitsplätze mit dem vorrangigem Ziel der Existenzsicherung. Beide sind Umwege und verlangen umfangreiche öffentliche Mittel. </text:p>
      <text:p text:style-name="Text_20_body"><text:soft-page-break/>Wenn jedoch öffentliche Mittel eingesetzt werden, muss dies möglichst zielführend geschehen. Da das Ziel ein Einkommen zur Existenzsicherung für jeden ist, sollte dieses Einkommen jedem direkt garantiert werden. Nur dadurch ist die Würde jedes Menschen ausnahmslos gesichert. So wie heute bereits u.a. öffentliche Sicherheit, Verkehrswege und weite Teile des Bildungssystems ohne direkte Gegenleistung zur Verfügung gestellt werden, soll auch Existenzsicherung Teil der Infrastruktur werden. </text:p>
      <text:p text:style-name="Text_20_body">Wir Piraten sind der Überzeugung, dass die überwältigende Mehrheit der Menschen eine sichere Existenz als Grundlage für die Entfaltung ihrer wirtschaftlichen und sozialen Potenziale nutzen wird. Sichere Existenz schafft einen Freiraum für selbstbestimmte Bildung und Forschung sowie wirtschaftliche Innovation. Sie erleichtert und ermöglicht ehrenamtliches Engagement, beispielsweise die Pflege von Angehörigen, die Fürsorge für Kinder, unabhängigen Journalismus, politische Aktivität oder die Schaffung von Kunst und Freier Software. Davon profitiert die ganze Gesellschaft. </text:p>
      <text:p text:style-name="Text_20_body">Die Piratenpartei setzt sich daher für Lösungen ein, die eine sichere Existenz und gesellschaftliche Teilhabe individuell und bedingungslos garantieren und dabei auch wirtschaftliche Freiheit erhalten und ermöglichen. Wir wollen Armut verhindern, nicht Reichtum.</text:p>
      <text:h text:style-name="Überschrift_20_2a" text:outline-level="2"><text:bookmark text:name="Geschlechter-_und_Familienpolitik"/>Geschlechter- und Familienpolitik </text:h>
      <text:p text:style-name="Text_20_body">Die Piratenpartei steht für eine zeitgemäße Geschlechter- und Familienpolitik. Diese basiert auf dem Prinzip der freien Selbstbestimmung über Angelegenheiten des persönlichen Lebens, das sich ableiten lässt aus Artikel 1 des Grundgesetzes. Die Piraten setzen sich dafür ein, dass Politik der Vielfalt der Lebensstile gerecht wird. Jeder Mensch muß sich frei für den selbstgewählten Lebensentwurf und die von ihm gewünschte Form gleichberechtigten Zusammenlebens entscheiden können. Das Zusammenleben von Menschen darf nicht auf der Vorteilnahme oder Ausbeutung Einzelner gründen. </text:p>
      <text:h text:style-name="Heading_20_3" text:outline-level="3"><text:bookmark text:name="Freie_Selbstbestimmung_von_geschlechtlicher_und_sexueller_Identit.C3.A4t_bzw._Orientierung"/>Freie Selbstbestimmung von geschlechtlicher und sexueller Identität bzw. Orientierung </text:h>
      <text:p text:style-name="Text_20_body">Die Piratenpartei steht für eine Politik, die die freie Selbstbestimmung von geschlechtlicher und sexueller Identität bzw. Orientierung respektiert und fördert. Fremdbestimmte Zuordnungen zu einem Geschlecht oder zu Geschlechterrollen lehnen wir ab. Diskriminierung aufgrund des Geschlechts, der Geschlechterrolle, der sexuellen Identität oder Orientierung ist Unrecht. Gesellschaftsstrukturen, die sich aus Ge<text:soft-page-break/>schlechterrollenbildern ergeben, werden dem Individuum nicht gerecht und müssen überwunden werden. </text:p>
      <text:list xml:id="list1670988249" text:style-name="L3">
        <text:list-item>
          <text:p text:style-name="P17">Die Piratenpartei lehnt die Erfassung des Merkmals "Geschlecht" durch staatliche Behörden ab. Übergangsweise kann die Erfassung seitens des Staates durch eine von den Individuen selbst vorgenommene Einordnung erfolgen. </text:p>
        </text:list-item>
        <text:list-item>
          <text:p text:style-name="P17">Der Zwang zum geschlechtseindeutigen Vornamen ist abzuschaffen. </text:p>
        </text:list-item>
        <text:list-item>
          <text:p text:style-name="P11">Geschlechtszuordnende Operationen bei Kindern sind abzulehnen, wenn deren Selbstbestimmung dadurch eingeschränkt wird. </text:p>
        </text:list-item>
      </text:list>
      <text:h text:style-name="Heading_20_3" text:outline-level="3"><text:bookmark text:name="Weltweite_Anerkennung_und_Schutz_selbstbestimmter_geschlechtlicher_oder_sexueller_Identit.C3.A4t_bzw._Orientierung"/>Weltweite Anerkennung und Schutz selbstbestimmter geschlechtlicher oder sexueller Identität bzw. Orientierung </text:h>
      <text:p text:style-name="Text_20_body">Verfolgung aufgrund der geschlechtlichen oder sexuellen Identität bzw. Orientierung ist Unrecht. Wenn solche Verfolgung im Herkunftsland offiziell oder inoffiziell von staatlicher oder nichtstaatlicher Seite betrieben wird, muss sie als Asylgrund anerkannt werden. Die Betroffenen müssen ihre Geschlechtsidentität oder sexuelle Orientierung hierfür nicht nachweisen. </text:p>
      <text:p text:style-name="Text_20_body">In vielen Ländern der Welt werden Menschen wegen ihrer geschlechtlichen oder sexuellen Identität bzw. Orientierung diskriminiert oder kriminalisiert, wenn sie von der dort jeweils gültigen Norm abweicht. Eine solche Diskriminierung oder Kriminalisierung lehnen wir ab. </text:p>
      <text:p text:style-name="Text_20_body">Abweichende geschlechtliche oder sexuelle Identität bzw. Orientierung darf ferner nicht als Krankheit oder Perversion eingestuft werden. </text:p>
      <text:h text:style-name="Heading_20_3" text:outline-level="3"><text:bookmark text:name="Freie_Selbstbestimmung_des_Zusammenlebens"/>Freie Selbstbestimmung des Zusammenlebens </text:h>
      <text:p text:style-name="Text_20_body">Die Piraten bekennen sich zum Pluralismus des Zusammenlebens. Politik muss der Vielfalt der Lebensstile gerecht werden und eine wirklich freie Entscheidung für die individuell gewünschte Form des Zusammenlebens ermöglichen. Eine bloß historisch gewachsene strukturelle und finanzielle Bevorzugung ausgewählter Modelle lehnen wir ab. </text:p>
      <text:list xml:id="list1139882693" text:style-name="L4">
        <text:list-item>
          <text:p text:style-name="P18">Die Piraten setzen sich ein für die vollständige rechtliche Gleichstellung von Ehe und eingetragener Partnerschaft. </text:p>
        </text:list-item>
        <text:list-item>
          <text:p text:style-name="P18">Die eingetragene Partnerschaft ist für alle Formen der Partnerschaft zu öffnen; Konzepte der Erweiterung der eingetragenen Lebenspartnerschaft zu einer eingetragenen Lebensgemeinschaft auch von mehr als zwei Personen müssen erarbeitet und verwirklicht werden. </text:p>
        </text:list-item>
        <text:list-item>
          <text:p text:style-name="P12">Die eingetragene Lebenspartnerschaft ist – angelehnt an das fran<text:soft-page-break/>zösische PACS-Modell – als ziviler Solidarpakt zu gestalten. Dieser zivile Pakt soll eine flexiblere Übertragung von Rechten ermöglichen und vereinfachte und kostengünstigere Auflösungsverfahren sowie die Verlagerung des Vertragsschlusses von der staatlichen auf eine notarielle Ebene erlauben. </text:p>
        </text:list-item>
      </text:list>
      <text:h text:style-name="Heading_20_3" text:outline-level="3"><text:bookmark text:name="Freie_Selbstbestimmung_und_Familienf.C3.B6rderung"/>Freie Selbstbestimmung und Familienförderung </text:h>
      <text:p text:style-name="Text_20_body"><draw:frame draw:style-name="fr1" draw:name="Rahmen10" text:anchor-type="paragraph" svg:x="0.73cm" svg:y="0.3cm" svg:width="4.614cm" draw:z-index="16"><draw:text-box fo:min-height="7.525cm"><text:p text:style-name="Abb."><draw:frame draw:style-name="fr13" draw:name="Grafik13" text:anchor-type="paragraph" svg:x="0.004cm" svg:y="0.002cm" svg:width="5.352cm" style:rel-width="100%" svg:height="7.869cm" style:rel-height="scale" draw:z-index="17"><draw:image xlink:href="Pictures/1000000000000528000007958CF748BC.jpg" xlink:type="simple" xlink:show="embed" xlink:actuate="onLoad"/></draw:frame>Abb. <text:sequence text:ref-name="refAbb.9" text:name="Abb." text:formula="ooow:Abb.+1" style:num-format="1">10</text:sequence>: Quelle: Archiv D. Hillbrecht, Bild 1973-0501, CC-BY-SA 3.0</text:p></draw:text-box></draw:frame>Die Piratenpartei setzt sich für die gleichwertige Anerkennung von Lebensmodellen ein, in denen Menschen füreinander Verantwortung übernehmen. Unabhängig vom gewählten Lebensmodell genießen Lebensgemeinschaften, in denen Kinder aufwachsen oder schwache Menschen versorgt werden, einen besonderen Schutz. Unsere Familienpolitik ist dadurch bestimmt, dass solche Lebensgemeinschaften als gleichwertig und als vor dem Gesetz gleich angesehen werden müssen. </text:p>
      <text:list xml:id="list1304076752" text:style-name="L5">
        <text:list-item>
          <text:p text:style-name="P19">Gleichberechtigte Möglichkeit der Kinderversorgung: Kinder zu haben, darf nicht zu Diskriminierung oder Benachteiligung führen. Aus der geschlechtlichen oder sexuellen Identität bzw. Orientierung darf sich weder ein Vorrecht noch eine Verpflichtung zu einer höheren oder geringeren Einbindung in die Kinderversorgung ergeben. Wir Piraten setzen uns ein für den Abbau noch bestehender gesellschaftlicher Erwartungshaltungen, die eine tatsächlich freie, individuelle Entscheidung verhindern oder erschweren. </text:p>
        </text:list-item>
        <text:list-item>
          <text:p text:style-name="P19">Das Ehegattensplitting ist abzuschaffen. Steuerliche Vergünstigungen für Einzelpersonen oder Lebensgemeinschaften sind an die Versorgung von Kindern und schwachen Menschen zu binden. </text:p>
        </text:list-item>
        <text:list-item>
          <text:p text:style-name="P19">Um die freie Selbstbestimmung eines Lebensentwurfes zu ermöglichen, sind ausreichende Betreuungsangebote für Kinder zu schaffen. Auf die prinzipielle Verfügbarkeit solcher Betreuungsangebote muss es einen Rechtsanspruch von Geburt an geben. </text:p>
        </text:list-item>
        <text:list-item>
          <text:p text:style-name="P13"><text:soft-page-break/>Kinder haben zu dürfen, muss von geschlechtlicher Identität bzw. Orientierung unabhängig sein. Auch gleichgeschlechtliche Lebensgemeinschaften müssen zusammen Kinder bekommen, adoptieren und aufziehen dürfen. </text:p>
        </text:list-item>
      </text:list>
      <text:h text:style-name="Überschrift_20_2a" text:outline-level="2"><text:bookmark text:name="Umwelt"/>Umwelt</text:h>
      <text:h text:style-name="Heading_20_3" text:outline-level="3"><text:bookmark text:name="Nachhaltigkeit_.28Freiheit_f.C3.BCr_nachfolgende_Generationen.29"/>Nachhaltigkeit (Freiheit für nachfolgende Generationen) </text:h>
      <text:p text:style-name="Text_20_body">Die Piratenpartei steht für Nachhaltigkeit. Deshalb wollen wir so handeln, dass auch in Zukunft die Grundlagen für eine würdige Existenz in Freiheit vorhanden sind. Voraussetzung dafür ist ein transparenter und verantwortungsvoller Umgang mit den natürlichen Ressourcen. </text:p>
      <text:h text:style-name="Heading_20_3" text:outline-level="3"><text:bookmark text:name="Lebenswerte_Umwelt_.28Lebensgrundlagen_sichern.29"/>Lebenswerte Umwelt (Lebensgrundlagen sichern) </text:h>
      <text:p text:style-name="Text_20_body">Wir wollen eine gesunde und natürliche Umwelt erhalten. Dies bedeutet die Reduktion des Eintrages von schädlichen Stoffen in unsere Umwelt und den Schutz und die Wiederherstellung von Naturräumen, insbesondere denen mit einer hohen Artenvielfalt. </text:p>
      <text:h text:style-name="Heading_20_3" text:outline-level="3"><draw:frame draw:style-name="fr6" draw:name="Rahmen8" text:anchor-type="paragraph" svg:width="3.912cm" draw:z-index="22"><draw:text-box fo:min-height="8.543cm"><text:p text:style-name="Abb."><draw:frame draw:style-name="fr13" draw:name="Grafik5" text:anchor-type="paragraph" svg:x="0.004cm" svg:y="0.002cm" svg:width="8.151cm" style:rel-width="100%" svg:height="17.119cm" style:rel-height="scale" draw:z-index="23"><draw:image xlink:href="Pictures/10000000000001990000035B8DEF1889.jpg" xlink:type="simple" xlink:show="embed" xlink:actuate="onLoad"/></draw:frame>Abb. <text:sequence text:ref-name="refAbb.10" text:name="Abb." text:formula="ooow:Abb.+1" style:num-format="1">11</text:sequence>: Quelle: Archiv D. Hillbrecht, Bild 2000-1225-55, CC-BY 3.0</text:p></draw:text-box></draw:frame><text:bookmark text:name="Umgang_mit_Ressourcen"/>Umgang mit Ressourcen </text:h>
      <text:p text:style-name="Text_20_body">Wir wollen einen verantwortungsvollen Umgang mit Ressourcen. Dafür müssen endliche und regenerative Ressourcen nachhaltig genutzt werden. Um nachfolgenden Generationen auch Möglichkeiten zu erhalten sollen generative Ressourcen in großem Umfang genutzt werden und soweit möglich die Verwendung von endlichen und regenerativen Ressourcen ersetzen. </text:p>
      <text:h text:style-name="Heading_20_3" text:outline-level="3"><text:bookmark text:name="Energiepolitik"/><text:soft-page-break/>Energiepolitik </text:h>
      <text:p text:style-name="Text_20_body">Wir wollen eine langfristig sichere und umweltschonende Energie-Infrastruktur. Dies bedeutet eine Umstellung von endlichen Energieträgern auf generative und regenerative Energiequellen. Regenerative Energieträger sollen dabei nach dem Prinzip der Nachhaltigkeit genutzt werden und nicht in Konkurrenz zu anderen Umweltzielen stehen. Außerdem wollen wir eine transparente dezentralisierte Erzeugerstruktur. Nur so kann eine Partizipation jedes Bürgers erreicht und Monopolstellungen verhindert werden. </text:p>
      <text:p text:style-name="Text_20_body"/>
      <text:p text:style-name="Text_20_body"/>
      <text:h text:style-name="Überschrift_20_2a" text:outline-level="2"><text:bookmark text:name="Whistleblowerschutz"/>Whistleblowerschutz </text:h>
      <text:h text:style-name="Heading_20_3" text:outline-level="3"><text:bookmark text:name="Pr.C3.A4ambel_2"/>Präambel </text:h>
      <text:p text:style-name="Text_20_body">Die Gesellschaft muss aufgeklärt werden, dass Whistleblowing eine Form der Zivilcourage ist, die unbedingt unterstützt und geschützt werden muss. Journalistische Quellen werden heute schon als wertvoll erachtet und sind in Deutschland bereits gut geschützt. </text:p>
      <text:p text:style-name="Text_20_body">Der Begriff "Whistleblower" hat keine exakte deutsche Entsprechung. Ein "Whistleblower" ist für uns jemand der Missstände und illegales Handeln, wie beispielsweise Korruption, Insiderhandel oder allgemeine Gefahren, von denen er an seinem Arbeitsplatz, bei medizinischen Behandlungen oder bei anderen Gelegenheiten erfährt, an die Öffentlichkeit bringt. </text:p>
      <text:h text:style-name="Heading_20_3" text:outline-level="3"><text:bookmark text:name="Schutz_von_Whistleblowern"/>Schutz von Whistleblowern </text:h>
      <text:p text:style-name="Text_20_body">Die Piratenpartei Deutschland erachtet Whistleblower als wichtiges Korrektiv in jeder freien und demokratischen Gesellschaft. Dazu ist einerseits erforderlich, eine allgemeine gesetzliche Regelung zum Schutz von Whistleblower zu finden. Andererseits muss die Gesellschaft darüber aufgeklärt werden, dass Whistleblower einen gesellschaftlichen Wert haben, wie dies für Presseinformanten schon etabliert ist. </text:p>
      <text:p text:style-name="Text_20_body">Die Piratenpartei Deutschland wendet sich außerdem gegen die Einteilung in gute und schlechte Whistleblower. Die Einschätzung von Whistleblowing kann und darf nicht von der eigenen Interessenlage abhängen. </text:p>
      <text:p text:style-name="Text_20_body">Die Piratenpartei Deutschland setzt für eine allgemeine gesetzliche Regelung zum Whistleblowerschutz ein, da diese dringend notwendig ist. Die durch das Bundesverfassungsgericht und durch das Bundesarbeitsgericht gesetzte Rechtsprechung in Bezug auf Whist<text:soft-page-break/>leblowing ist für den juristischen Laien nicht verständlich und stellt somit eine nicht hinzunehmende Rechtsunsicherheit dar. Jeder Whistleblower begibt sich dadurch in straf- und zivilrechtliche Unwägbarkeiten. Dazu ist es notwendig, dass der Gesetzgeber das bisherige Vorgehen, einzelne begrenzte Rechtsbereiche unter Schutz zu stellen, aufgibt und stattdessen einen generellen und umfassenden Schutz für Whistleblower mit notwendigen Ausnahmen festschreibt. </text:p>
      <text:h text:style-name="Überschrift_20_2a" text:outline-level="2"><text:bookmark text:name="Recht"/>Recht </text:h>
      <text:p text:style-name="Text_20_body">Wir lehnen eine Aushöhlung des Anspruches auf den gesetzlichen Richters durch Phänomene wie "forum shopping" und "fliegenden Gerichtsstand" ab. Es darf nicht im Belieben eines Klägers stehen, die Klage gerade dort zu erheben, wo er sich die besten Chancen ausrechnet. Durch die Rechtsprechung, bei Veröffentlichungen im Internet einen Erfolg überall anzunehmen, wo der entsprechende Inhalt abgerufen werden kann, ist das Konzept des Gerichtsstandes am Erfolgsort nicht mehr zeitgemäß und erlaubt die willkürliche Auswahl eines beliebigen Gerichts. Wir wollen eindeutig regeln, welches Gericht für die Entscheidung eines Rechtsstreits zuständig ist. </text:p>
      <text:p text:style-name="Text_20_body"><draw:frame draw:style-name="fr10" draw:name="Rahmen9" text:anchor-type="paragraph" svg:width="5.75cm" draw:z-index="14"><draw:text-box fo:min-height="4.251cm"><text:p text:style-name="Abb."><draw:frame draw:style-name="fr13" draw:name="Grafik11" text:anchor-type="paragraph" svg:x="0.004cm" svg:y="0.002cm" svg:width="5.75cm" style:rel-width="100%" svg:height="4.251cm" style:rel-height="scale" draw:z-index="15"><draw:image xlink:href="Pictures/100000000000037A00000292E0F8F515.jpg" xlink:type="simple" xlink:show="embed" xlink:actuate="onLoad"/></draw:frame>Abb. <text:sequence text:ref-name="refAbb.11" text:name="Abb." text:formula="ooow:Abb.+1" style:num-format="1">12</text:sequence>: Quelle: Wikimedia Commons, File:Gavel.png, glentamara, Public Domain</text:p></draw:text-box></draw:frame></text:p>
      <text:h text:style-name="Überschrift_20_2a" text:outline-level="2">Gesetze zur Informationsfreiheit</text:h>
      <text:p text:style-name="Text_20_body">In deutschen Behörden galt bisher der Grundsatz der Amtsverschwiegenheit. Um in Akten der öffentlichen Verwaltung einsehen oder aus ihnen Auskünfte erlangen zu können, musste ein berechtigtes Interesse nachgewiesen werden. </text:p>
      <text:p text:style-name="Text_20_body"><text:soft-page-break/>Nahezu alle westlichen Industrienationen gewähren dagegen zum Teil schon seit längerem ein voraussetzungsloses jedermanns Recht auf Akteneinsicht und Aktenauskunft, ohne dass die Anträge begründet werden müssen. Erst seit wenigen Jahren gewinnt Deutschland langsam Anschluss an diesen internationalen Standard. </text:p>
      <text:p text:style-name="Text_20_body">Immer mehr setzt sich auch hier die Erkenntnis durch, dass Transparenz der öffentlichen Verwaltung nicht nur die demokratischen Beteiligungsrechte der Bürgerinnen und Bürger stärkt und damit der Staatsverdrossenheit entgegenwirkt, sondern dass sie Manipulationen und Korruption erschwert. </text:p>
      <text:p text:style-name="Text_20_body"><text:span text:style-name="T1">Jedermann hat, ohne einen Grund für seinen Antrag angeben zu müssen, grundsätzlich freien, ersatzweise beschränkten Informationszugang zu allen – hoheitlichen und fiskalischen – Verwaltungsvorgängen.</text:span> </text:p>
      <text:p text:style-name="Text_20_body">Zur Wahrung dieses Rechts stellt die Piratenpartei folgende <text:span text:style-name="T1">Mindestanforde</text:span><text:span text:style-name="T1">rungen an Informationsfreiheitsgesetze</text:span> (IFG): </text:p>
      <text:list xml:id="list2153315092" text:style-name="L6">
        <text:list-item>
          <text:p text:style-name="P20">Ausnahmen, zum Beispiel der Schutz besonderer öffentlicher Belange sowie personenbezogener Daten und Betriebs- und Geschäftsgeheimnissen, sind eng und nur unter Abwägung mit ggf. höherrangigen Rechten zuzulassen. </text:p>
        </text:list-item>
        <text:list-item>
          <text:p text:style-name="P20">Die Akteneinsicht und Aktenauskunft hat innerhalb einer vorgeschriebenen kurzen Frist zu erfolgen. </text:p>
        </text:list-item>
        <text:list-item>
          <text:p text:style-name="P20">Die für die Akteneinsicht zu erhebenden Verwaltungsgebühren sind so zu gestalten, dass sie das Informationsrecht der Bürgerinnen und Bürger nicht behindern. </text:p>
        </text:list-item>
        <text:list-item>
          <text:p text:style-name="P20">Einfache Auskünfte und die Einsichtnahme in Akten bei nur geringem Verwaltungsaufwand sollten grundsätzlich kostenlos sein. </text:p>
        </text:list-item>
        <text:list-item>
          <text:p text:style-name="P20">Ablehnungen von Anträgen sind zu begründen und müssen gerichtlich nachprüfbar sein. </text:p>
        </text:list-item>
        <text:list-item>
          <text:p text:style-name="P14">Die Einhaltung der Informationsfreiheitsgesetze ist durch einen Informationsfreiheitsbeauftragten, an den sich jeder beschwerdeführend wenden kann, zu überwachen. </text:p>
        </text:list-item>
      </text:list>
      <text:p text:style-name="P21"/>
      <text:p text:style-name="P25"/>
      <text:p text:style-name="P4"><draw:frame draw:style-name="fr17" draw:name="Grafik2" text:anchor-type="paragraph" svg:y="0.116cm" svg:width="9.146cm" svg:height="9.146cm" draw:z-index="1"><draw:image xlink:href="Pictures/2000000700000657000006574F5BFC52.svm" xlink:type="simple" xlink:show="embed" xlink:actuate="onLoad"/></draw:fram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Grundsatzprogramm der Piratenpartei Deutschland</text:p>
      <text:p text:style-name="Schlusstext"/>
      <text:p text:style-name="Schlusstext">Beschlossen auf der Gründungsversammlung<text:line-break/>am 10. September 2006 in Berlin</text:p>
      <text:p text:style-name="Schlusstext"><text:line-break/>Ergänzt auf den Bundesparteitagen<text:line-break/> am 5. Juli 2009 in Hamburg,<text:line-break/> am 16. Mai 2010 in Bingen<text:line-break/> und am 20./21. November 2010 in Chemnitz.</text:p>
      <text:p text:style-name="Schlusstext"/>
      <text:p text:style-name="Schlusstext">Stand: Dezember 2010</text:p>
      <text:p text:style-name="Schlusstext"><draw:frame draw:style-name="fr18" draw:name="Grafik4" text:anchor-type="paragraph" svg:x="-0.43cm" svg:y="0.042cm" svg:width="2.877cm" svg:height="2.877cm" draw:z-index="3"><draw:image xlink:href="Pictures/1000000000000190000001900F3F2E38.gif" xlink:type="simple" xlink:show="embed" xlink:actuate="onLoad"/></draw:frame></text:p>
      <text:p text:style-name="Schlusstext">Quelle: http://wiki.piratenpartei.de/Parteiprogramm</text:p>
      <text:p text:style-name="Schlusstext">Gestaltung: Dirk Hillbrecht, dirk@hillbrecht.de</text:p>
      <text:p text:style-name="Schlusstext">Gestaltet mit: Libre Office</text:p>
      <text:p text:style-name="Schlusstext">Lizenz: CC-BY-SA 3.0</text:p>
      <text:p text:style-name="Schlusstext"/>
      <text:p text:style-name="P5">v5, 2011-07-08</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FreeSans1" svg:font-family="FreeSans"/>
    <style:font-face style:name="OpenSymbol" svg:font-family="OpenSymbol"/>
    <style:font-face style:name="Times New Roman" svg:font-family="'Times New Roman'" style:font-family-generic="roman" style:font-pitch="variable"/>
    <style:font-face style:name="Utopia1" svg:font-family="Utopia" style:font-adornments="Fett" style:font-family-generic="roman" style:font-pitch="variable"/>
    <style:font-face style:name="Utopia" svg:font-family="Utopia" style:font-adornments="Standard" style:font-family-generic="roman" style:font-pitch="variable"/>
    <style:font-face style:name="Arial" svg:font-family="Arial" style:font-family-generic="swiss" style:font-pitch="variable"/>
    <style:font-face style:name="Trebuchet MS1" svg:font-family="'Trebuchet MS'" style:font-adornments="Negreta" style:font-family-generic="swiss" style:font-pitch="variable"/>
    <style:font-face style:name="Trebuchet MS" svg:font-family="'Trebuchet MS'" style:font-adornments="Norm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Utopia" fo:font-size="9pt" style:font-size-asian="10.5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roid Sans Fallback" style:font-size-asian="14pt" style:font-name-complex="FreeSans" style:font-size-complex="14pt"/>
    </style:style>
    <style:style style:name="Text_20_body" style:display-name="Text body" style:family="paragraph" style:parent-style-name="Standard" style:class="text" style:master-page-name="">
      <style:paragraph-properties fo:margin-top="0cm" fo:margin-bottom="0.212cm" fo:text-align="justify" style:justify-single-word="false" fo:orphans="2" fo:widows="2" fo:hyphenation-ladder-count="no-limit" style:page-number="auto"/>
      <style:text-properties style:font-size-asian="10.5pt" fo:hyphenate="true" fo:hyphenation-remain-char-count="2" fo:hyphenation-push-char-count="2"/>
    </style:style>
    <style:style style:name="List" style:family="paragraph" style:parent-style-name="Text_20_body" style:class="list">
      <style:text-properties style:font-size-asian="12pt" style:font-name-complex="FreeSans1"/>
    </style:style>
    <style:style style:name="Caption" style:family="paragraph" style:parent-style-name="Standard" style:class="extra" style:master-page-name="">
      <style:paragraph-properties fo:margin-top="0.212cm" fo:margin-bottom="0.212cm" fo:hyphenation-ladder-count="no-limit" style:page-number="auto" text:number-lines="false" text:line-number="0"/>
      <style:text-properties fo:font-size="8pt" fo:font-style="italic" style:font-size-asian="12pt" style:font-style-asian="italic" style:font-name-complex="FreeSans1" style:font-size-complex="12pt" style:font-style-complex="italic" style:font-weight-complex="normal" fo:hyphenate="true" fo:hyphenation-remain-char-count="2" fo:hyphenation-push-char-count="2"/>
    </style:style>
    <style:style style:name="Index" style:family="paragraph" style:parent-style-name="Standard" style:class="index">
      <style:paragraph-properties text:number-lines="false" text:line-number="0"/>
      <style:text-properties style:font-name="Trebuchet MS" style:font-size-asian="12pt" style:font-name-complex="FreeSans1"/>
    </style:style>
    <style:style style:name="Heading_20_2" style:display-name="Heading 2" style:family="paragraph" style:parent-style-name="Heading" style:next-style-name="Text_20_body" style:default-outline-level="2" style:list-style-name="" style:class="text" style:master-page-name="">
      <style:paragraph-properties fo:margin-top="0cm" fo:margin-bottom="1cm" style:page-number="auto" fo:break-before="page" fo:background-color="#666666" fo:padding="0.049cm" fo:border="0.035cm solid #666666" style:shadow="none">
        <style:tab-stops/>
        <style:background-image/>
      </style:paragraph-properties>
      <style:text-properties fo:color="#ffffff" style:font-name="Trebuchet MS1" fo:font-size="16pt" fo:font-style="normal" fo:font-weight="bold" style:font-name-asian="Droid Sans Fallback" style:font-size-asian="18pt" style:font-weight-asian="bold" style:font-name-complex="FreeSans" style:font-size-complex="18pt" style:font-weight-complex="bold"/>
    </style:style>
    <style:style style:name="Heading_20_3" style:display-name="Heading 3" style:family="paragraph" style:parent-style-name="Heading" style:next-style-name="Text_20_body" style:default-outline-level="3" style:list-style-name="" style:class="text" style:master-page-name="">
      <style:paragraph-properties fo:text-align="center" style:justify-single-word="false" style:page-number="auto"/>
      <style:text-properties style:font-name="Trebuchet MS1" fo:font-size="12pt" fo:font-weight="bold" style:font-name-asian="Droid Sans Fallback" style:font-size-asian="14pt" style:font-weight-asian="bold" style:font-name-complex="FreeSans" style:font-size-complex="14pt"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master-page-name="">
      <style:paragraph-properties fo:margin-left="0.499cm" fo:margin-right="0cm" fo:text-indent="0cm" style:auto-text-indent="false" style:page-number="auto">
        <style:tab-stops>
          <style:tab-stop style:position="16.501cm" style:type="right" style:leader-style="dotted" style:leader-text="."/>
        </style:tab-stops>
      </style:paragraph-properties>
      <style:text-properties fo:font-weight="normal"/>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text-properties fo:font-size="10pt" fo:font-style="italic" style:font-size-asian="10.5pt"/>
    </style:style>
    <style:style style:name="Footer" style:family="paragraph" style:parent-style-name="Standard" style:class="extra">
      <style:paragraph-properties fo:text-align="center" style:justify-single-word="false" text:number-lines="false" text:line-number="0">
        <style:tab-stops>
          <style:tab-stop style:position="8.5cm" style:type="center"/>
          <style:tab-stop style:position="17cm" style:type="right"/>
        </style:tab-stops>
      </style:paragraph-properties>
      <style:text-properties fo:font-size="10pt" fo:font-style="italic" style:font-size-asian="10.5pt"/>
    </style:style>
    <style:style style:name="Title" style:family="paragraph" style:parent-style-name="Heading" style:next-style-name="Subtitle" style:class="chapter">
      <style:paragraph-properties fo:text-align="center" style:justify-single-word="false" fo:background-color="#e67814">
        <style:background-image/>
      </style:paragraph-properties>
      <style:text-properties fo:color="#ffffff" style:font-name="Utopia1" fo:font-size="2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ab-stops/>
      </style:paragraph-properties>
      <style:text-properties style:font-name="Trebuchet MS" fo:font-size="10pt" fo:font-style="normal" style:font-size-asian="14pt" style:font-style-asian="italic" style:font-size-complex="14pt" style:font-style-complex="italic" style:font-weight-complex="normal"/>
    </style:style>
    <style:style style:name="Schlusstext" style:family="paragraph" style:parent-style-name="Text_20_body" style:master-page-name="">
      <style:paragraph-properties fo:margin-top="0cm" fo:margin-bottom="0cm" fo:text-align="end" style:justify-single-word="false" style:page-number="auto" fo:background-color="transparent">
        <style:background-image/>
      </style:paragraph-properties>
      <style:text-properties style:font-name="Trebuchet MS" style:font-size-asian="10.5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Überschrift_20_2a" style:display-name="Überschrift 2a" style:family="paragraph" style:parent-style-name="Heading_20_2" style:next-style-name="Text_20_body" style:default-outline-level="2" style:list-style-name="" style:master-page-name="">
      <style:paragraph-properties fo:margin-top="2.701cm" fo:margin-bottom="1cm" style:page-number="auto" fo:break-before="auto" fo:break-after="auto"/>
      <style:text-properties fo:font-size="16pt"/>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Abb." style:family="paragraph" style:parent-style-name="Caption">
      <style:text-properties fo:font-size="6pt"/>
    </style:style>
    <style:style style:name="Text" style:family="paragraph" style:parent-style-name="Caption" style:class="extra"/>
    <style:style style:name="Frame_20_contents" style:display-name="Frame contents" style:family="paragraph" style:parent-style-name="Text_20_body" style:class="extra"/>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style>
    <style:page-layout style:name="Mpm1">
      <style:page-layout-properties fo:page-width="14.801cm" fo:page-height="21.001cm" style:num-format="1" style:print-orientation="portrait" fo:margin-top="1.499cm" fo:margin-bottom="1.499cm" fo:margin-left="1.499cm" fo:margin-right="1.499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2.9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usage="mirrored">
      <style:page-layout-properties fo:page-width="14.801cm" fo:page-height="21.001cm" style:num-format="1" style:print-orientation="portrait" fo:margin-top="3cm" fo:margin-bottom="2cm" fo:margin-left="4.001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5">
      <style:page-layout-properties fo:page-width="14.801cm" fo:page-height="21.001cm" style:num-format="1" style:print-orientation="portrait" fo:margin-top="1.401cm" fo:margin-bottom="1.401cm" fo:margin-left="1.401cm" fo:margin-right="1.401cm" style:shadow="none" style:writing-mode="lr-tb" style:footnote-max-height="0cm">
        <style:columns fo:column-count="2" fo:column-gap="0.497cm">
          <style:column style:rel-width="32767*" fo:start-indent="0cm" fo:end-indent="0.249cm"/>
          <style:column style:rel-width="32768*" fo:start-indent="0.249cm" fo:end-indent="0cm"/>
        </style:columns>
        <style:footnote-sep style:width="0.018cm" style:distance-before-sep="0.101cm" style:distance-after-sep="0.101cm" style:adjustment="left" style:rel-width="25%" style:color="#000000"/>
      </style:page-layout-properties>
      <style:header-style>
        <style:header-footer-properties fo:min-height="1.9cm" fo:margin-left="0cm" fo:margin-right="0cm" fo:margin-bottom="1.401cm" fo:border-top="none" fo:border-bottom="0.018cm solid #000000" fo:border-left="none" fo:border-right="none" fo:padding-top="0cm" fo:padding-bottom="0.049cm" fo:padding-left="0cm" fo:padding-right="0cm" style:shadow="none" style:dynamic-spacing="false"/>
      </style:header-style>
      <style:footer-style>
        <style:header-footer-properties fo:min-height="0.998cm" fo:margin-left="0cm" fo:margin-right="0cm" fo:margin-top="0.499cm" fo:border-top="0.018cm solid #000000" fo:border-bottom="none" fo:border-left="none" fo:border-right="none" fo:padding-top="0.199cm" fo:padding-bottom="0cm" fo:padding-left="0cm" fo:padding-right="0cm" style:shadow="none" style:dynamic-spacing="false"/>
      </style:footer-style>
    </style:page-layout>
    <style:page-layout style:name="Mpm6" style:page-usage="left">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7">
      <style:page-layout-properties fo:page-width="14.801cm" fo:page-height="21.001cm" style:num-format="1" style:print-orientation="portrait" fo:margin-top="3cm" fo:margin-bottom="1.3cm" fo:margin-left="4.001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style:master-page style:name="Index" style:page-layout-name="Mpm2"/>
    <style:master-page style:name="Envelope" style:page-layout-name="Mpm3"/>
    <style:master-page style:name="Präambel" style:page-layout-name="Mpm4"/>
    <style:master-page style:name="Haupttext" style:page-layout-name="Mpm5">
      <style:header>
        <text:p text:style-name="MP1">Grundsatzprogramm der Piratenpartei Deutschland</text:p>
      </style:header>
      <style:footer>
        <text:p text:style-name="Footer"><text:page-number text:select-page="current">29</text:page-number></text:p>
      </style:footer>
    </style:master-page>
    <style:master-page style:name="Left_20_Page" style:display-name="Left Page" style:page-layout-name="Mpm6"/>
    <style:master-page style:name="Inhaltsverzeichnis"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1-06-24T14:47:51</meta:creation-date>
    <dc:date>2011-07-08T09:26:19</dc:date>
    <meta:editing-duration>P1DT16H32M55S</meta:editing-duration>
    <meta:editing-cycles>37</meta:editing-cycles>
    <meta:generator>LibreOffice/3.3$Unix LibreOffice_project/330m19$Build-301</meta:generator>
    <meta:document-statistic meta:table-count="0" meta:image-count="16" meta:object-count="0" meta:page-count="36" meta:paragraph-count="246" meta:word-count="7664" meta:character-count="60276"/>
  </office:meta>
</office:document-meta>
</file>