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image/png"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Mangal1" svg:font-family="Mangal"/>
    <style:font-face style:name="Helvetica" svg:font-family="Helvetica" style:font-family-generic="swiss"/>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P1" style:family="paragraph" style:parent-style-name="Standard" style:list-style-name="">
      <style:paragraph-properties>
        <style:tab-stops>
          <style:tab-stop style:position="0.998cm"/>
          <style:tab-stop style:position="1.998cm"/>
          <style:tab-stop style:position="2.999cm"/>
          <style:tab-stop style:position="3.999cm"/>
          <style:tab-stop style:position="4.999cm"/>
          <style:tab-stop style:position="5.999cm"/>
          <style:tab-stop style:position="6.999cm"/>
          <style:tab-stop style:position="7.999cm"/>
          <style:tab-stop style:position="8.999cm"/>
          <style:tab-stop style:position="9.999cm"/>
          <style:tab-stop style:position="11cm"/>
          <style:tab-stop style:position="12cm"/>
        </style:tab-stops>
      </style:paragraph-properties>
      <style:text-properties style:font-size-asian="12pt"/>
    </style:style>
    <style:style style:name="P2" style:family="paragraph" style:parent-style-name="Standard" style:list-style-name="">
      <style:paragraph-properties>
        <style:tab-stops>
          <style:tab-stop style:position="0.998cm"/>
          <style:tab-stop style:position="1.998cm"/>
          <style:tab-stop style:position="2.999cm"/>
          <style:tab-stop style:position="3.999cm"/>
          <style:tab-stop style:position="4.999cm"/>
          <style:tab-stop style:position="5.999cm"/>
          <style:tab-stop style:position="6.999cm"/>
          <style:tab-stop style:position="7.999cm"/>
          <style:tab-stop style:position="8.999cm"/>
          <style:tab-stop style:position="9.999cm"/>
          <style:tab-stop style:position="11cm"/>
          <style:tab-stop style:position="12cm"/>
        </style:tab-stops>
      </style:paragraph-properties>
    </style:style>
    <style:style style:name="P3" style:family="paragraph" style:parent-style-name="Standard" style:list-style-name="">
      <style:paragraph-properties>
        <style:tab-stops>
          <style:tab-stop style:position="0.998cm"/>
          <style:tab-stop style:position="1.998cm"/>
          <style:tab-stop style:position="2.999cm"/>
          <style:tab-stop style:position="3.999cm"/>
          <style:tab-stop style:position="4.999cm"/>
          <style:tab-stop style:position="5.999cm"/>
          <style:tab-stop style:position="6.999cm"/>
          <style:tab-stop style:position="7.999cm"/>
          <style:tab-stop style:position="8.999cm"/>
          <style:tab-stop style:position="9.999cm"/>
          <style:tab-stop style:position="11cm"/>
          <style:tab-stop style:position="12cm"/>
        </style:tab-stops>
      </style:paragraph-properties>
      <style:text-properties fo:font-weight="bold" style:font-size-asian="12pt" style:font-weight-asian="bold" style:font-weight-complex="bold"/>
    </style:style>
    <style:style style:name="P4" style:family="paragraph" style:parent-style-name="Standard" style:list-style-name="" style:master-page-name="Standard">
      <style:paragraph-properties style:page-number="auto">
        <style:tab-stops>
          <style:tab-stop style:position="0.998cm"/>
          <style:tab-stop style:position="1.998cm"/>
          <style:tab-stop style:position="2.999cm"/>
          <style:tab-stop style:position="3.999cm"/>
          <style:tab-stop style:position="4.999cm"/>
          <style:tab-stop style:position="5.999cm"/>
          <style:tab-stop style:position="6.999cm"/>
          <style:tab-stop style:position="7.999cm"/>
          <style:tab-stop style:position="8.999cm"/>
          <style:tab-stop style:position="9.999cm"/>
          <style:tab-stop style:position="11cm"/>
          <style:tab-stop style:position="12cm"/>
        </style:tab-stops>
      </style:paragraph-properties>
      <style:text-properties style:font-size-asian="12pt"/>
    </style:style>
    <style:style style:name="T1" style:family="text">
      <style:text-properties style:font-size-asian="12pt"/>
    </style:style>
    <style:style style:name="T2" style:family="text">
      <style:text-properties fo:font-weight="bold" style:font-size-asian="12pt" style:font-weight-asian="bold"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Designkonzept BTW2012</text:p>
      <text:p text:style-name="P1"/>
      <text:p text:style-name="P1">Das Design-Konzept, das ich vorschlage habe ich explizit auf im Hinblick auf die derzeitige Situation, der Piraten zugeschnitten und natürlich auch auf die Umfrageergebnisse, die der Ausschreibung beigefügt wurden.</text:p>
      <text:p text:style-name="P1"/>
      <text:p text:style-name="P1">Es soll Sinnbild eine "geläuterten" Partei sein, die ihren Idealen treu ist, aber nicht mehr die "unbedarfte und naive" Partei ist, die in den Jahren 2011 und 2012 gewählt wurde.</text:p>
      <text:p text:style-name="P1"/>
      <text:p text:style-name="P1">Besonders hervorheben möchte ich die Begriffe "radikal", "schuld" und "bunt", die im Folgenden näher erläutert werden.</text:p>
      <text:p text:style-name="P1"/>
      <text:p text:style-name="P1">Schuld:</text:p>
      <text:p text:style-name="P1">"Sorry, dass wir noch nicht die Welt gerettet haben".</text:p>
      <text:p text:style-name="P1">Dieser Spruch, auf einem der T-Shirt Entwürfe zu sehen, nehme ich als Ausgangspunkt für das gesamte Gestaltungskonzept. Die Piratenpartei, die mit einigen speziellen Forderungen angetreten ist, muss sich ständig dafür entschuldigen, dass sie noch keine Antworten auf die schwierigen Probleme dieser Welt gefunden hat. Die Piraten dachten sie könnten das System, die Welt ein wenige "aufpeppen", "updaten". Nun merken sie, dass von ihnen etwas ganz anderes erwartet wird.</text:p>
      <text:p text:style-name="P1"/>
      <text:p text:style-name="P1">Bunt:</text:p>
      <text:p text:style-name="P1">Erklärt sich beim Betrachten der Entwürfe wohl größtenteils von selbst. Ist aber auch als Vielfalt von Themen und Menschen zu sehen.</text:p>
      <text:p text:style-name="P1"/>
      <text:p text:style-name="P1">Radikal:</text:p>
      <text:p text:style-name="P1">Ich fürchte ich interpretiere dieses Wort anders. Der gerade Schnitt, mit dem auf den Plakatentwürfen der obere "Fotobereich" durch den unteren "Logobereich" getrennt wird zeigt exemplarisch eine Radikalität und Kompromisslosigkeit, die ohne Wellenformen, Balken oder sonstigen "Firlefanz" auskommt, der an und für sich keine Funktion erfüllt. Die aufs wesentliche reduzierte Bildsprache der Plakate könnte auch Werbekampagnen von Versicherungen oder Hedge-Fonts gut zu Gesicht stehen und stellt somit eine Seite einer radikalen Medaille dar.</text:p>
      <text:p text:style-name="P1"/>
      <text:p text:style-name="P1">Die Gestaltungselemente:</text:p>
      <text:p text:style-name="P1">Hier habe ich mich kompromisslos (radikal…) auf wesentliche Elemente konzentriert. Überflüssiges, was nicht zur Erreichung des Zielen notwendig ist, habe ich außen vor gelassen. Es gibt keine Balken hinter den Texten. Keine Wellen oder andere maritima Asoziationen. Die Bestandteile sind besonders auf den Plakatentwürfen gut zu identifizieren.</text:p>
      <text:p text:style-name="P1"/>
      <text:p text:style-name="P2"><text:span text:style-name="T1">1. </text:span><text:span text:style-name="T2">"Authentische Fotos"</text:span><text:span text:style-name="T1">, der Menschen, der Piraten und der Welt mit der man sich auseinandersetzt. Es gibt keine lachenden Politikergesichter. Keine Fotos einer "heilen Welt". Aber auch keine Selbstbeweihräucherung einer "ach so coolen und hippen Partei". Die Fotos zeigen schonungslose die Menschen und "das echte Land" in dessen Bundestag man einziehen will. Wenn das Konzept gewinnt müsste man danach auf die Suche nach geeigneten Fotos gehen, die zu den jeweiligen Themen passen.</text:span></text:p>
      <text:p text:style-name="P1"><text:soft-page-break/></text:p>
      <text:p text:style-name="P2"><text:span text:style-name="T1">2. </text:span><text:span text:style-name="T2">"4 Farben"</text:span><text:span text:style-name="T1">, durch die die Piraten diese "harte Welt" betrachten. In meinem Konzept. Neben der Vielfalt und der Interpretation der Farben, die aus unterschiedlichen Kontexten jeweils anders gedeutet werden, ergibt sich die Möglichkeit diese 4 Farben bestimmte Elemtente im Wahlkampf zuzuordnen: Zum Beispiel könnte man so vorgehen: grün: Die Beschreibung der Welt wie wir sie sehen. blau: Die Beschreibung der politischen Ausgangssituation wie wir sie sehen. rot: Die Personen und die Menschen (die sich bei den Piraten engagieren). orange: Die politischen Konzepte, die wir auf Grundlage dieser Ausgangslage erarbeitet haben. Das ist aber kein Muss. Als erstes geht es natürlich darum, Vielfalt darzustellen und zu zeigen, dass man sich im gesamten Spektrum bewegt.</text:span></text:p>
      <text:p text:style-name="P1"/>
      <text:p text:style-name="P2"><text:span text:style-name="T1">3. "</text:span><text:span text:style-name="T2">Piratensprüche"</text:span><text:span text:style-name="T1"> Die gute alte Tradition der ironischen, aussagekrägtigen Sprüche, mit denen man Themen anreisst. </text:span></text:p>
      <text:p text:style-name="P1"/>
      <text:p text:style-name="P2"><text:span text:style-name="T1">4. "</text:span><text:span text:style-name="T2">Piratenlogo 2013"</text:span><text:span text:style-name="T1"> Das Logo wurde abgewandelt und neu gestaltet. Um dem ewigen Konflikt zu lösen, der da hieß: Wir wollen orange, aber orange ermöglicht keine s/w Kontraste habe ich das Orange auf das Signet "ausgelagert", welches nun alleine die Funktion erfüllt Identität durch Farbe und Symbol zu vermitteln. Die Schrift "PIRATEN (WÄHLEN 2013)" ist rein in schwarz auf weißem Grund gehalten um kompromisslosen Kontrast und Lesbarkeit zu gewährleisten.</text:span></text:p>
      <text:p text:style-name="P1"/>
      <text:p text:style-name="P1">Alle weiteren Informationen wurden auf einen QR Code ausgelagert, der, auch wenn nur sehr wenige ihn scannen werden, doch immerhin die Möglichkeit und die Bereitschaft signalisiert, dass hinter dem Plakat "mehr" zu finden ist.</text:p>
      <text:p text:style-name="P1"/>
      <text:p text:style-name="P1">Als Schriftart wurde Euphemia gewählt. Als bold Variante ist die geeignet die Schrift für das Logo zu liefern. Als kursiv Variante liefert sie das Schriftbild für den Fließtext.</text:p>
      <text:p text:style-name="P1"/>
      <text:p text:style-name="P1">Diese Elemtente sind in allen Materialien zu finden.</text:p>
      <text:p text:style-name="P1"/>
      <text:p text:style-name="P1">Bei der Homepage ersetze ich wegen der Lesbarkeit die Schriftart durch DejaWeb</text:p>
      <text:p text:style-name="P1"/>
      <text:p text:style-name="P1">Einige Bemerkungen zu den einzelnen "Produkten":</text:p>
      <text:p text:style-name="P1"/>
      <text:p text:style-name="P2"><text:span text:style-name="T2">Plakate: </text:span><text:span text:style-name="T1"><text:s/>Die 4 Gestaltungselemente sind hier konsequent in einem Layout untergebracht. Besondere Herausforderung: Die weiße Schrift vor dem Foto sichtbar und lesbar zu machen. Wie gesagt, verzichte ich bewusst auf Balken, sondern hebe die Schrift nur durch Helligkeitskontraste hervor. Um das zu erreichen darf das eingefärbte Foto kein weiß mehr enthalten sondern enthällt eine Farbabstufung von der jeweiligen Farbe, hin zu schwarz. Hier muss man das richtige Verhältnis finden. Die Farbe des Fotos muss dunkel genug sein um die Schrift hervorzuheben, darf aber nicht zu dunkel sein, damit kein "düsterer Eindruck" entsteht. Hier hatte man ja in der Vergangenheit bei manchen Piratenplakaten Probleme, da Druckergebnisse dunkler wirken als Bildschirmansichten.</text:span></text:p>
      <text:p text:style-name="P1"/>
      <text:p text:style-name="P2"><text:span text:style-name="T2">Flyer:</text:span><text:span text:style-name="T1"> Hier ist weniger mehr. Keine spektakulären Innovationen sondern klarer Aufbau. Vorderseite mit Logo und Überschriften. Hinterseite mit Informationen. Die restlichen Seiten können Inhalt haben.</text:span></text:p>
      <text:p text:style-name="P1"/>
      <text:p text:style-name="P3"><text:soft-page-break/>Webseite:</text:p>
      <text:p text:style-name="P1">Auch hier habe ich keine spektakulären Innovationen anzubieten, aber ich denke es wird deutlich, dass das Konzept ohne Probleme auf das Internet übertragen werden kann. Natürlich gibt das Gestaltungskonzept Möglichkeiten Aufkleber und andere "Klein-Layouts" in eiheitlichem Stil zu gestalten.</text:p>
      <text:p text:style-name="P1"/>
      <text:p text:style-name="P3">T-Shirts:</text:p>
      <text:p text:style-name="P1">Auch hier setze ich auf die 4 Gestaltungselemente. Nur die "authentischen Fotos" erübrigen sich, da Der Träger und die Welt um das T-Shirt bereits die "authentische Welt" selbst darstellen. Natürlich müsste man T-Shirts in entsprechenden Farben finden oder produzieren lassen. Aber ich habe mich bewusst gegen die "üblichen" schwarzen T-Shirts als Hintergrund entscheiden, da sie zu viele "düstere" und "Möchtegern-Rocker" Asoziationen wecken. </text:p>
      <text:p text:style-name="P1"/>
      <text:p text:style-name="P3">Orange:</text:p>
      <text:p text:style-name="P1">Das "Standart-Orange der Piraten ist traditioneller weise das 0,50,100,0 (CMYK) Orange. Dies wirkt auf Dauer aber etwas kraftlos. Für das orange Signet habe ich das orange leicht rötlicher gestaltet. 0,52,93,0 (CMYK). </text:p>
      <text:p text:style-name="P1"/>
      <text:p text:style-name="P3">Grundsatzbemerkung:</text:p>
      <text:p text:style-name="P1">Wahlkämpfe werden nicht durch Laufweiten von Schriften und "verbindliche Farbcodes" entschieden. Man muss immer im Einzelfall sehen, wie das Grundkonzept angepasst werden kann um das gewünschte Ergebnis zu erreichen. Es geht darum Menschen zu erreichen, nicht darum zu zeigen, dass man ein "professioneller Designer" ist. </text:p>
      <text:p text:style-name="P1"/>
      <text:p text:style-name="P3">Zu mir:</text:p>
      <text:p text:style-name="P1">Ich bin kein studierter Kommunikationsdesigner, sondern habe das quasi nebenbei, während des Architekturstudiums und bei den Piraten gelernt. Durch meinen Nebenjob als Eventfotograf habe ich Erfahrung in der Bearbeitung von Fotos und der "authentischen" Fotografie im "realen Raum ohne Studioathmosphäre". Ich sag ganz ehrlich, dass ich meine Stärken bei der Gestaltung der Plakate und "plakativen" Arbeiten, wie T-Shirts und Aufklebern sehe. Hier bin ich "Perfektionist" und erst zufrieden wenn der gewünschte Effekt erreicht ist. Bei der Gestaltung von Flyern, Webseiten und ähnlichen Arbeiten ist dieser Hang zum Perfektionismus meist eher Fehl am Platze. Außerdem habe ich durch meinen beruflichen Hintergrund weniger Erfahrung und würde die praktischen Erfahrungen der anderen Teammitglieder gerne nutzen. Die praktische Arbeit bei den Piraten hat mir gezeigt, dass gestaltung bei uns eben doch politische Arbeit ist. Genauso wie das Bereitstellen von Internetplattformen politische Arbeit ist, so ist das gestalten von Wahlkampfmaterial politische Arbeit, mit denen man Aussagen setzt.</text:p>
      <text:p text:style-name="P1"/>
      <text:p text:style-name="P1"/>
      <text:p text:style-name="P1"/>
      <text:p text:style-name="P1"/>
      <text:p text:style-name="P1"/>
      <text:p text:style-name="P1"/>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grddl:transformation="http://docs.oasis-open.org/office/1.2/xslt/odf2rdf.xsl">
  <office:font-face-decls>
    <style:font-face style:name="Mangal1" svg:font-family="Mangal"/>
    <style:font-face style:name="Helvetica" svg:font-family="Helvetica" style:font-family-generic="swiss"/>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none"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none" style:punctuation-wrap="hanging" style:line-break="strict" style:tab-stop-distance="1.27cm" style:writing-mode="page"/>
      <style:text-properties style:use-window-font-color="true" style:font-name="Helvetica" fo:font-size="12pt" fo:language="de" fo:country="DE" style:letter-kerning="true" style:font-name-asian="Helvetica" style:font-size-asian="10.5pt" style:language-asian="zh" style:country-asian="CN" style:font-name-complex="Helvetic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cm" fo:page-height="29.704cm" style:num-format="1" style:print-orientation="portrait" fo:margin-top="2.54cm" fo:margin-bottom="2.54cm" fo:margin-left="2.54cm" fo:margin-right="2.54cm" fo:border="none" fo:padding="0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document-statistic meta:table-count="0" meta:image-count="0" meta:object-count="0" meta:page-count="3" meta:paragraph-count="34" meta:word-count="1127" meta:character-count="7902"/>
    <meta:generator>LibreOffice/3.3$Win32 LibreOffice_project/330m19$Build-8</meta:generator>
  </office:meta>
</office:document-meta>
</file>