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1800000008B4300DB8F.png"/>
  <manifest:file-entry manifest:media-type="" manifest:full-path="Pictures/"/>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office:version="1.2">
  <office:scripts/>
  <office:font-face-decls>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Verdana" svg:font-family="Verdana"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Tabelle1" style:family="table">
      <style:table-properties style:width="16.999cm" table:align="margins"/>
    </style:style>
    <style:style style:name="Tabelle1.A" style:family="table-column">
      <style:table-column-properties style:column-width="8.5cm" style:rel-column-width="32767*"/>
    </style:style>
    <style:style style:name="Tabelle1.A1" style:family="table-cell">
      <style:table-cell-properties fo:padding="0cm" fo:border="none"/>
    </style:style>
    <style:style style:name="P1" style:family="paragraph" style:parent-style-name="Standard">
      <style:text-properties style:font-name="Verdana"/>
    </style:style>
    <style:style style:name="P2" style:family="paragraph" style:parent-style-name="Standard">
      <style:text-properties style:font-name="Verdana" fo:font-size="10pt" style:font-size-asian="10pt" style:font-size-complex="10pt"/>
    </style:style>
    <style:style style:name="P3" style:family="paragraph" style:parent-style-name="Standard">
      <style:text-properties style:font-name="Verdana" fo:font-size="9pt" style:font-size-asian="9pt" style:font-size-complex="9pt"/>
    </style:style>
    <style:style style:name="P4" style:family="paragraph" style:parent-style-name="Standard">
      <style:text-properties fo:font-size="9pt" style:font-size-asian="9pt" style:font-size-complex="9pt"/>
    </style:style>
    <style:style style:name="P5" style:family="paragraph" style:parent-style-name="Table_20_Contents">
      <style:text-properties style:font-name="Verdana"/>
    </style:style>
    <style:style style:name="P6" style:family="paragraph" style:parent-style-name="Table_20_Contents">
      <style:text-properties style:font-name="Verdana" fo:font-size="40pt" style:font-size-asian="40pt" style:font-size-complex="40pt"/>
    </style:style>
    <style:style style:name="T1" style:family="text">
      <style:text-properties fo:font-size="20pt" style:font-size-asian="20pt" style:font-size-complex="20pt"/>
    </style:style>
    <style:style style:name="T2" style:family="text">
      <style:text-properties style:text-underline-style="solid" style:text-underline-width="auto" style:text-underline-color="font-color"/>
    </style:style>
    <style:style style:name="T3" style:family="text">
      <style:text-properties style:text-underline-style="solid" style:text-underline-width="auto" style:text-underline-color="font-color" fo:font-weight="normal" style:font-weight-asian="normal" style:font-weight-complex="normal"/>
    </style:style>
    <style:style style:name="T4" style:family="text">
      <style:text-properties style:text-underline-style="none"/>
    </style:style>
    <style:style style:name="T5" style:family="text">
      <style:text-properties style:text-underline-style="none" fo:font-weight="normal" style:font-weight-asian="normal" style:font-weight-complex="normal"/>
    </style:style>
    <style:style style:name="T6" style:family="tex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T7" style:family="text">
      <style:text-properties fo:font-style="italic" style:text-underline-style="none" fo:font-weight="bold" style:font-style-asian="italic" style:font-weight-asian="bold" style:font-style-complex="italic" style:font-weight-complex="bold"/>
    </style:style>
    <style:style style:name="T8" style:family="text">
      <style:text-properties fo:font-style="normal" style:text-underline-style="solid" style:text-underline-width="auto" style:text-underline-color="font-color" fo:font-weight="normal" style:font-style-asian="normal" style:font-weight-asian="normal" style:font-style-complex="normal" style:font-weight-complex="normal"/>
    </style:style>
    <style:style style:name="T9" style:family="text">
      <style:text-properties fo:font-style="normal" style:text-underline-style="none" fo:font-weight="normal" style:font-style-asian="normal" style:font-weight-asian="normal" style:font-style-complex="normal" style:font-weight-complex="normal"/>
    </style:style>
    <style:style style:name="T10" style:family="text">
      <style:text-properties style:font-name="Verdana"/>
    </style:style>
    <style:style style:name="T11" style:family="text">
      <style:text-properties style:font-name="Verdana" style:font-size-complex="10pt"/>
    </style:style>
    <style:style style:name="T12" style:family="text">
      <style:text-properties style:font-name="Verdana" fo:font-size="10pt" fo:font-style="normal" style:text-underline-style="none" fo:font-weight="normal" style:font-size-asian="10pt" style:font-style-asian="normal" style:font-weight-asian="normal" style:font-size-complex="10pt" style:font-style-complex="normal" style:font-weight-complex="normal"/>
    </style:style>
    <style:style style:name="T13" style:family="text">
      <style:text-properties style:font-name="Verdana" style:font-size-asian="10pt"/>
    </style:style>
    <style:style style:name="T14" style:family="text">
      <style:text-properties style:font-name="Verdana" fo:font-style="normal" style:text-underline-style="none" fo:font-weight="normal" style:font-style-asian="normal" style:font-weight-asian="normal" style:font-style-complex="normal" style:font-weight-complex="normal"/>
    </style:style>
    <style:style style:name="T15" style:family="text">
      <style:text-properties fo:font-size="10pt"/>
    </style:style>
    <style:style style:name="T16" style:family="text">
      <style:text-properties style:font-size-asian="10pt"/>
    </style:style>
    <style:style style:name="T17" style:family="text">
      <style:text-properties style:font-size-complex="10pt"/>
    </style:style>
    <style:style style:name="T18" style:family="text">
      <style:text-properties fo:font-size="32pt" style:font-size-asian="32pt" style:font-size-complex="32pt"/>
    </style:style>
    <style:style style:name="fr1" style:family="graphic" style:parent-style-name="Graphics">
      <style:graphic-properties style:mirror="none" fo:clip="rect(0cm, 0cm, 0cm, 0cm)"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elle1" table:style-name="Tabelle1">
        <table:table-column table:style-name="Tabelle1.A" table:number-columns-repeated="2"/>
        <table:table-row>
          <table:table-cell table:style-name="Tabelle1.A1" office:value-type="string">
            <text:p text:style-name="P6"><text:span text:style-name="T1"><text:line-break/></text:span><text:span text:style-name="T18">Ahoi Pirat,</text:span></text:p>
          </table:table-cell>
          <table:table-cell table:style-name="Tabelle1.A1" office:value-type="string">
            <text:p text:style-name="P5"><draw:frame draw:style-name="fr1" draw:name="Grafik1" text:anchor-type="paragraph" svg:width="8.5cm" svg:height="3.076cm" draw:z-index="0"><draw:image xlink:href="Pictures/10000201000001800000008B4300DB8F.png" xlink:type="simple" xlink:show="embed" xlink:actuate="onLoad"/></draw:frame></text:p>
          </table:table-cell>
        </table:table-row>
      </table:table>
      <text:p text:style-name="P1"/>
      <text:p text:style-name="P1">du bist neu und weißt noch nicht so recht, was du jetzt machen sollst?</text:p>
      <text:p text:style-name="P1">Über die Meere segeln, Schiffe kapern, den Bundestag ändern!</text:p>
      <text:p text:style-name="P1"/>
      <text:p text:style-name="P1"/>
      <text:p text:style-name="P2">Wir sind die PIRATEN Jena, unseren Kreisverband gibt es seit dem 22. August 2009 und wir sind die stärkste Ortsgruppe der Piratenpartei in Thüringen. Wenn du möchtest, kannst du uns aktiv unterstützen, die Politik in Deutschland zu verändern – egal ob als Parteimitglied oder Freibeuter.</text:p>
      <text:p text:style-name="P2"/>
      <text:p text:style-name="P2">Am besten du informierst dich erstmal über die Bürgerrechtsbewegung namens Piratenpartei.</text:p>
      <text:p text:style-name="P2">Dafür kannst du uns im Internet besuchen, auf <text:span text:style-name="T7">www.piratenpartei.de</text:span> findest du <text:span text:style-name="T2">alle wichtigen Informationen</text:span>. Dort kannst du dir auch unser Parteiprogramm, Grundsatzprogramm und Wahlprogramm anschauen.</text:p>
      <text:p text:style-name="P2"/>
      <text:p text:style-name="P2"/>
      <text:p text:style-name="P2">Unter <text:span text:style-name="T7">forum.piratenpartei.de</text:span> kannst du <text:span text:style-name="T2">aktiv diskutieren</text:span> und auf <text:span text:style-name="T7">wiki.piratenpartei.de</text:span> findest du alle <text:span text:style-name="T2">organisatorischen Infos</text:span><text:span text:style-name="T4"> und kannst Aktionen mit uns ausarbeiten</text:span>.</text:p>
      <text:p text:style-name="P2"/>
      <text:p text:style-name="P2"/>
      <text:p text:style-name="P2">Wenn du <text:span text:style-name="T4">alle aktuellen </text:span><text:span text:style-name="T2">Beiträge der Thüringer PIRATEN</text:span> lesen willst, dann schau auf <text:span text:style-name="T7">www.piraten-thueringen.de</text:span> nach. </text:p>
      <text:p text:style-name="P2"><text:span text:style-name="T2">Alles Wichtige für Jena</text:span> gibt es auf <text:span text:style-name="T7">www.piraten-jena.de</text:span><text:span text:style-name="T5"> – diese Seite solltest du dir öfters anschauen ;)</text:span></text:p>
      <text:p text:style-name="P2"><text:span text:style-name="T5"/></text:p>
      <text:p text:style-name="P2"><text:span text:style-name="T5"/></text:p>
      <text:p text:style-name="P2"><text:span text:style-name="T5">Wenn es dir lieber ist, direkt mit PIRATEN in Kontakt zu treten, dann besuche unseren </text:span><text:span text:style-name="T3">Chat</text:span><text:span text:style-name="T5">. Unter </text:span><text:span text:style-name="T7">http://www.piraten-thueringen.de/mitmachen/chat/</text:span><text:span text:style-name="T9"> findest du die Verbindungsdaten für unseren IRC-Kanal und kannst dort auch unseren Webclient nutzen um direkt in den Chat zu kommen.</text:span></text:p>
      <text:p text:style-name="P2"><text:span text:style-name="T9"/></text:p>
      <text:p text:style-name="P2"><text:span text:style-name="T9"/></text:p>
      <text:p text:style-name="P2"><text:span text:style-name="T9">Wenn dir das alles zu viel oder nicht genug ist, dann besuche einfach einen unserer Stammtische – wir treffen uns am jeweils ersten Freitag im Monat in der „Quergasse No. 1“ in Jena und am zweiten Freitag im Monat im Cafe „Nerly“ in Erfurt.</text:span></text:p>
      <text:p text:style-name="P2"><text:span text:style-name="T9"/></text:p>
      <text:p text:style-name="P2"><text:span text:style-name="T9"/></text:p>
      <text:p text:style-name="P2"><text:span text:style-name="T9"/></text:p>
      <text:p text:style-name="P2"><text:span text:style-name="T9">Bei Fragen kontaktiere einfach unseren Kreisvorsitzenden:</text:span></text:p>
      <text:p text:style-name="P3"><text:span text:style-name="T9">Carsten Eckart</text:span></text:p>
      <text:p text:style-name="P3"><text:span text:style-name="T9">Mail: carsten.eckart@piraten-jena.de</text:span></text:p>
      <text:p text:style-name="P3"><text:span text:style-name="T9">Tel.: 0160 92857518</text:span></text:p>
      <text:p text:style-name="P3"><text:span text:style-name="T9">ICQ: 377169747</text:span></text:p>
      <text:p text:style-name="P3"><text:span text:style-name="T9">Jabber: mean2u@jabber.piratenpartei.de</text:span></text:p>
      <text:p text:style-name="P2"><text:span text:style-name="T9"/></text:p>
      <text:p text:style-name="P2"><text:span text:style-name="T9">oder unseren Kreis-Generalsekretär:</text:span></text:p>
      <text:p text:style-name="P3"><text:span text:style-name="T9">Johannes Albrecht</text:span></text:p>
      <text:p text:style-name="P3"><text:span text:style-name="T9">Mail: sprechsucht@googlemail.com</text:span></text:p>
      <text:p text:style-name="P3"><text:span text:style-name="T9">Tel.: 0178 1458189</text:span></text:p>
      <text:p text:style-name="P3"><text:span text:style-name="T9">ICQ: 117561240</text:span></text:p>
      <text:p text:style-name="P4"><text:span text:style-name="T14">Jabber:</text:span><text:span text:style-name="T14"> </text:span><text:span text:style-name="T14">sprechsucht@jabber.piratenpartei.d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Verdana" svg:font-family="Verdana"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Table_20_Contents" style:display-name="Table Contents" style:family="paragraph" style:parent-style-name="Standard" style:class="extra">
      <style:paragraph-properties text:number-lines="false" text:line-number="0"/>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initial-creator>Carsten Eckart</meta:initial-creator>
    <meta:creation-date>2009-09-25T16:42:21.73</meta:creation-date>
    <dc:date>2009-09-25T17:21:38.78</dc:date>
    <dc:creator>Carsten Eckart</dc:creator>
    <meta:editing-duration>PT00H39M16S</meta:editing-duration>
    <meta:editing-cycles>2</meta:editing-cycles>
    <meta:generator>OpenOffice.org/3.1$Win32 OpenOffice.org_project/310m11$Build-9399</meta:generator>
    <meta:document-statistic meta:table-count="1" meta:image-count="1" meta:object-count="0" meta:page-count="1" meta:paragraph-count="23" meta:word-count="274" meta:character-count="1960"/>
  </office:meta>
</office:document-meta>
</file>