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3C0000002D07F55B5B2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OpenSymbol" svg:font-family="OpenSymbol"/>
    <style:font-face style:name="Mangal2" svg:font-family="Mangal" style:font-pitch="variable"/>
    <style:font-face style:name="Microsoft YaHei" svg:font-family="'Microsoft YaHei'" style:font-pitch="variable"/>
    <style:font-face style:name="SimSun1" svg:font-family="SimSu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2" style:family="paragraph" style:parent-style-name="Standard">
      <style:paragraph-properties fo:text-align="start" style:justify-single-word="false"/>
      <style:text-properties fo:font-weight="bold" style:font-weight-asian="bold" style:font-weight-complex="bold"/>
    </style:style>
    <style:style style:name="P3" style:family="paragraph" style:parent-style-name="Standard">
      <style:paragraph-properties fo:text-align="start" style:justify-single-word="false"/>
    </style:style>
    <style:style style:name="P4" style:family="paragraph" style:parent-style-name="Standard" style:list-style-name="L1">
      <style:paragraph-properties fo:text-align="start" style:justify-single-word="false"/>
    </style:style>
    <style:style style:name="P5" style:family="paragraph" style:parent-style-name="Standard" style:master-page-name="Standard">
      <style:paragraph-properties style:page-number="auto"/>
    </style:style>
    <style:style style:name="T1" style:family="text">
      <style:text-properties style:font-name-asian="Times New Roman" style:font-name-complex="Times New Roman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fo:font-weight="normal" style:font-name-asian="Times New Roman" style:font-weight-asian="normal" style:font-name-complex="Times New Roman" style:font-weight-complex="normal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color="#888888" fo:font-weight="bold" style:font-weight-asian="bold" style:font-weight-complex="bold"/>
    </style:style>
    <style:style style:name="fr1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draw:frame draw:style-name="fr1" draw:name="Grafik1" text:anchor-type="char" svg:x="10.234cm" svg:y="-0.476cm" svg:width="6.798cm" svg:height="5.138cm" draw:z-index="0"><draw:image xlink:href="Pictures/10000000000003C0000002D07F55B5B2.jpg" xlink:type="simple" xlink:show="embed" xlink:actuate="onLoad"/></draw:frame></text:p>
      <text:p text:style-name="Standard"/>
      <text:p text:style-name="Standard">Piraten<text:span text:style-name="T1"> </text:span>Fraktion<text:span text:style-name="T1"> </text:span>Darmstadt</text:p>
      <text:p text:style-name="Standard">Grafenstrasse<text:span text:style-name="T1"> </text:span>27</text:p>
      <text:p text:style-name="Standard">64283<text:span text:style-name="T1"> </text:span>Darmstadt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">Stellenausschreibung</text:p>
      <text:p text:style-name="P1">Entwickler Bürgerportal</text:p>
      <text:p text:style-name="P1"/>
      <text:p text:style-name="P2"/>
      <text:p text:style-name="P3"><text:span text:style-name="T2">Die</text:span><text:span text:style-name="T3"> </text:span><text:span text:style-name="T2">Fraktion</text:span><text:span text:style-name="T3"> </text:span><text:span text:style-name="T2">der</text:span><text:span text:style-name="T3"> </text:span><text:span text:style-name="T2">Piratenpartei</text:span><text:span text:style-name="T3"> </text:span><text:span text:style-name="T2">Darmstadt</text:span><text:span text:style-name="T3"> </text:span><text:span text:style-name="T2">stellt</text:span><text:span text:style-name="T3"> ab 15.1.2012 eine Entwickler für die Erstellung und Pflege eines Bürgerportals ein. </text:span><text:span text:style-name="T2"><text:line-break/></text:span></text:p>
      <text:p text:style-name="P2">Was gibt es zu tun ?</text:p>
      <text:p text:style-name="P3"><text:span text:style-name="T2"/></text:p>
      <text:p text:style-name="P3"><text:span text:style-name="T2">Installation und Konfiguration von Softwarekomponenten auf den Fraktionsserver</text:span></text:p>
      <text:p text:style-name="P3"><text:span text:style-name="T2">Implementieren von Tools für die Workflows: </text:span></text:p>
      <text:list xml:id="list43489661" text:style-name="L1">
        <text:list-item>
          <text:list>
            <text:list-item>
              <text:p text:style-name="P4"><text:span text:style-name="T2">Bürgeranfrage</text:span></text:p>
            </text:list-item>
            <text:list-item>
              <text:p text:style-name="P4"><text:span text:style-name="T2">Antragserstellung </text:span></text:p>
            </text:list-item>
            <text:list-item>
              <text:p text:style-name="P4"><text:span text:style-name="T2">Lokalisierung von Anträge und Dokumenten auf Google Maps oder Open Street Map</text:span></text:p>
            </text:list-item>
          </text:list>
        </text:list-item>
      </text:list>
      <text:p text:style-name="P3"><text:span text:style-name="T2"/></text:p>
      <text:p text:style-name="P3"><text:span text:style-name="T2">First Line Bearbeitung von Anfragen im Bürgerportal</text:span></text:p>
      <text:p text:style-name="P3"><text:span text:style-name="T2">Zusammenarbeit mit anderen Projekten zur Bürgerbeteiligung</text:span></text:p>
      <text:p text:style-name="P3"><text:span text:style-name="T2"/></text:p>
      <text:p text:style-name="P2">Was sind die Anforderungen ?</text:p>
      <text:p text:style-name="P3"><text:span text:style-name="T4"/></text:p>
      <text:p text:style-name="P3"><text:span text:style-name="T2">Zuverlässiges und selbständiges Arbeiten</text:span></text:p>
      <text:p text:style-name="P3"><text:span text:style-name="T2">Kenntnisse in Drupal oder WordPress oder Joomla</text:span></text:p>
      <text:p text:style-name="P3"><text:span text:style-name="T2">Kenntnisse in PHP oder vergleichbarer Programmiersprache</text:span></text:p>
      <text:p text:style-name="P3"><text:span text:style-name="T2">Kenntnisse in der Arbeit mit MySQL oder vergleichbarer DB</text:span></text:p>
      <text:p text:style-name="P3"><text:span text:style-name="T2">Eine Mitgliedschaft in der Piratenpartei ist nicht erfoderlich</text:span></text:p>
      <text:p text:style-name="P3"><text:span text:style-name="T2"/></text:p>
      <text:p text:style-name="P2">Wie sind die Arbeitsbedingungen ?</text:p>
      <text:p text:style-name="P3"><text:span text:style-name="T2"/></text:p>
      <text:p text:style-name="P3"><text:span text:style-name="T2">Arbeitsplatz ist das Fraktionsbüro in der Grafenstrasse 27</text:span></text:p>
      <text:p text:style-name="P3"><text:span text:style-name="T2">Der Stundenlohn ist <text:s/>12 Euro / h </text:span></text:p>
      <text:p text:style-name="P3"><text:span text:style-name="T2">Die Arbeitszeit liegt bei etwa 10 Stunden / Woche</text:span></text:p>
      <text:p text:style-name="P3"><text:span text:style-name="T2">Es gibt eine wöchentliche Besprechung zum Projektvorschritt</text:span></text:p>
      <text:p text:style-name="P3"><text:span text:style-name="T2"/></text:p>
      <text:p text:style-name="P3"><text:span text:style-name="T2">Aussagekräftige Bewerbungen bitte an bernhard.schubach@gmail.com <text:s/></text:span></text:p>
      <text:p text:style-name="P3"><text:span text:style-name="T5"/></text:p>
      <text:p text:style-name="P3"><text:span text:style-name="T5"><text:line-break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Mangal1" svg:font-family="Mangal"/>
    <style:font-face style:name="OpenSymbol" svg:font-family="OpenSymbol"/>
    <style:font-face style:name="Mangal2" svg:font-family="Mangal" style:font-pitch="variable"/>
    <style:font-face style:name="Microsoft YaHei" svg:font-family="'Microsoft YaHei'" style:font-pitch="variable"/>
    <style:font-face style:name="SimSun1" svg:font-family="SimSu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Times New Roman" fo:font-size="12pt" fo:language="de" fo:country="DE" style:letter-kerning="true" style:font-name-asian="SimSun1" style:font-size-asian="12pt" style:language-asian="zh" style:country-asian="CN" style:font-name-complex="Mangal2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Absatz-Standardschriftart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#ffffff" style:writing-mode="lr-tb" style:layout-grid-color="#c0c0c0" style:layout-grid-lines="46" style:layout-grid-base-height="0.55cm" style:layout-grid-ruby-height="0cm" style:layout-grid-mode="none" style:layout-grid-ruby-below="false" style:layout-grid-print="false" style:layout-grid-display="false" style:layout-grid-base-width="0.369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1-10-20T06:46:09</meta:creation-date>
    <dc:date>2011-12-15T00:05:31.72</dc:date>
    <meta:editing-cycles>1</meta:editing-cycles>
    <meta:editing-duration>PT15S</meta:editing-duration>
    <meta:generator>LibreOffice/3.4$Win32 LibreOffice_project/340m1$Build-302</meta:generator>
    <meta:document-statistic meta:table-count="0" meta:image-count="1" meta:object-count="0" meta:page-count="1" meta:paragraph-count="27" meta:word-count="158" meta:character-count="1184" meta:non-whitespace-character-count="1046"/>
    <meta:user-defined meta:name="Info 1"/>
    <meta:user-defined meta:name="Info 2"/>
    <meta:user-defined meta:name="Info 3"/>
    <meta:user-defined meta:name="Info 4"/>
  </office:meta>
</office:document-meta>
</file>