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 svg:font-family="StarSymbol" style:font-pitch="variable" style:font-charset="x-symbol"/>
    <style:font-face style:name="Lucida Sans1" svg:font-family="'Lucida San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office:font-face-decls>
  <office:automatic-styles>
    <style:style style:name="P1" style:family="paragraph" style:parent-style-name="Standard">
      <style:paragraph-properties fo:margin-left="0cm" fo:margin-right="0cm" fo:text-indent="0cm" style:auto-text-indent="false" fo:background-color="transparent">
        <style:background-image/>
      </style:paragraph-properties>
    </style:style>
    <style:style style:name="P2" style:family="paragraph" style:parent-style-name="Standard">
      <style:paragraph-properties fo:margin-left="0cm" fo:margin-right="0cm" fo:text-indent="0cm" style:auto-text-indent="false" fo:background-color="transparent">
        <style:tab-stops>
          <style:tab-stop style:position="13.7cm"/>
        </style:tab-stops>
        <style:background-image/>
      </style:paragraph-properties>
    </style:style>
    <style:style style:name="P3" style:family="paragraph" style:parent-style-name="Standard">
      <style:paragraph-properties fo:margin-left="0cm" fo:margin-right="0cm" fo:text-indent="0cm" style:auto-text-indent="false" fo:background-color="transparent">
        <style:background-image/>
      </style:paragraph-properties>
    </style:style>
    <style:style style:name="P4" style:family="paragraph" style:parent-style-name="Standard">
      <style:paragraph-properties fo:margin-left="0cm" fo:margin-right="0cm" fo:text-indent="0cm" style:auto-text-indent="false" fo:background-color="transparent">
        <style:background-image/>
      </style:paragraph-properties>
      <style:text-properties fo:background-color="transparent"/>
    </style:style>
    <style:style style:name="P5" style:family="paragraph" style:parent-style-name="Standard">
      <style:paragraph-properties fo:margin-left="0cm" fo:margin-right="0cm" fo:text-indent="0cm" style:auto-text-indent="false" fo:background-color="transparent">
        <style:background-image/>
      </style:paragraph-properties>
      <style:text-properties fo:font-weight="bold" style:font-weight-asian="bold" style:font-weight-complex="bold"/>
    </style:style>
    <style:style style:name="P6" style:family="paragraph" style:parent-style-name="Standard">
      <style:paragraph-properties fo:margin-left="0cm" fo:margin-right="0cm" fo:text-indent="0cm" style:auto-text-indent="false" fo:background-color="transparent">
        <style:background-image/>
      </style:paragraph-properties>
      <style:text-properties fo:font-weight="bold" fo:background-color="transparent" style:font-weight-asian="bold" style:font-weight-complex="bold"/>
    </style:style>
    <style:style style:name="P7" style:family="paragraph" style:parent-style-name="Standard">
      <style:paragraph-properties fo:background-color="transparent">
        <style:background-image/>
      </style:paragraph-properties>
    </style:style>
    <style:style style:name="P8" style:family="paragraph" style:parent-style-name="Standard">
      <style:paragraph-properties fo:background-color="transparent">
        <style:background-image/>
      </style:paragraph-properties>
      <style:text-properties fo:font-weight="bold" style:font-weight-asian="bold" style:font-weight-complex="bold"/>
    </style:style>
    <style:style style:name="P9" style:family="paragraph" style:parent-style-name="Text_20_body">
      <style:paragraph-properties fo:margin-left="0.794cm" fo:margin-right="0cm" fo:margin-top="0cm" fo:margin-bottom="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font-weight="normal" fo:background-color="transparent" style:font-weight-asian="normal" style:font-weight-complex="normal"/>
    </style:style>
    <style:style style:name="P10" style:family="paragraph" style:parent-style-name="Text_20_body">
      <style:paragraph-properties fo:margin-left="0.794cm" fo:margin-right="0cm" fo:margin-top="0cm" fo:margin-bottom="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11" style:family="paragraph" style:parent-style-name="Text_20_body">
      <style:paragraph-properties fo:margin-left="0.794cm" fo:margin-right="0cm" fo:margin-top="0cm" fo:margin-bottom="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font-weight="normal" fo:background-color="transparent" style:font-weight-asian="normal" style:font-weight-complex="normal"/>
    </style:style>
    <style:style style:name="P12" style:family="paragraph" style:parent-style-name="Text_20_body">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13" style:family="paragraph" style:parent-style-name="Standard">
      <style:paragraph-properties fo:margin-left="0cm" fo:margin-right="0cm" fo:text-indent="0cm" style:auto-text-indent="false" fo:background-color="transparent">
        <style:background-image/>
      </style:paragraph-properties>
    </style:style>
    <style:style style:name="P14" style:family="paragraph" style:parent-style-name="Standard" style:list-style-name="L2">
      <style:paragraph-properties fo:margin-left="0cm" fo:margin-right="0cm" fo:text-indent="0cm" style:auto-text-indent="false" fo:background-color="transparent">
        <style:background-image/>
      </style:paragraph-properties>
      <style:text-properties fo:color="#000000" fo:font-weight="bold"/>
    </style:style>
    <style:style style:name="P15" style:family="paragraph" style:parent-style-name="Standard" style:list-style-name="L2">
      <style:paragraph-properties fo:margin-left="0cm" fo:margin-right="0cm" fo:text-indent="0cm" style:auto-text-indent="false" fo:background-color="transparent">
        <style:background-image/>
      </style:paragraph-properties>
      <style:text-properties fo:font-weight="bold" style:font-weight-asian="bold" style:font-weight-complex="bold"/>
    </style:style>
    <style:style style:name="P16" style:family="paragraph" style:parent-style-name="Standard" style:list-style-name="L2">
      <style:paragraph-properties fo:margin-left="0cm" fo:margin-right="0cm" fo:text-indent="0cm" style:auto-text-indent="false" fo:background-color="transparent">
        <style:background-image/>
      </style:paragraph-properties>
      <style:text-properties fo:font-weight="bold" fo:background-color="transparent" style:font-weight-asian="bold" style:font-weight-complex="bold"/>
    </style:style>
    <style:style style:name="P17" style:family="paragraph" style:parent-style-name="Standard" style:list-style-name="L2">
      <style:paragraph-properties fo:margin-left="0cm" fo:margin-right="0cm" fo:text-indent="0cm" style:auto-text-indent="false" fo:background-color="transparent">
        <style:background-image/>
      </style:paragraph-properties>
      <style:text-properties fo:background-color="transparent"/>
    </style:style>
    <style:style style:name="P18" style:family="paragraph" style:parent-style-name="Standard" style:list-style-name="L2">
      <style:paragraph-properties fo:margin-left="0cm" fo:margin-right="0cm" fo:text-indent="0cm" style:auto-text-indent="false" fo:background-color="transparent">
        <style:tab-stops>
          <style:tab-stop style:position="13.7cm"/>
        </style:tab-stops>
        <style:background-image/>
      </style:paragraph-properties>
      <style:text-properties fo:background-color="transparent"/>
    </style:style>
    <style:style style:name="P19" style:family="paragraph" style:parent-style-name="Standard" style:list-style-name="L2">
      <style:paragraph-properties fo:margin-left="0cm" fo:margin-right="0cm" fo:text-indent="0cm" style:auto-text-indent="false" fo:background-color="transparent">
        <style:background-image/>
      </style:paragraph-properties>
      <style:text-properties fo:color="#ffffff" fo:font-weight="bold" fo:background-color="transparent"/>
    </style:style>
    <style:style style:name="P20" style:family="paragraph" style:parent-style-name="Standard" style:list-style-name="L2">
      <style:paragraph-properties fo:margin-left="0cm" fo:margin-right="0cm" fo:text-indent="0cm" style:auto-text-indent="false" fo:background-color="transparent">
        <style:background-image/>
      </style:paragraph-properties>
    </style:style>
    <style:style style:name="P21" style:family="paragraph" style:parent-style-name="Standard">
      <style:paragraph-properties fo:margin-left="0cm" fo:margin-right="0cm" fo:text-indent="0cm" style:auto-text-indent="false" fo:background-color="transparent">
        <style:tab-stops>
          <style:tab-stop style:position="13.7cm"/>
        </style:tab-stops>
        <style:background-image/>
      </style:paragraph-properties>
    </style:style>
    <style:style style:name="P22" style:family="paragraph" style:parent-style-name="Standard" style:list-style-name="L2">
      <style:paragraph-properties fo:margin-left="0cm" fo:margin-right="0cm" fo:text-indent="0cm" style:auto-text-indent="false" fo:background-color="transparent">
        <style:tab-stops>
          <style:tab-stop style:position="13.7cm"/>
        </style:tab-stops>
        <style:background-image/>
      </style:paragraph-properties>
    </style:style>
    <style:style style:name="P23" style:family="paragraph" style:parent-style-name="Standard" style:list-style-name="L8">
      <style:paragraph-properties fo:margin-left="0cm" fo:margin-right="0cm" fo:text-indent="0cm" style:auto-text-indent="false" fo:background-color="transparent">
        <style:background-image/>
      </style:paragraph-properties>
    </style:style>
    <style:style style:name="P24" style:family="paragraph" style:parent-style-name="Standard" style:list-style-name="L9">
      <style:paragraph-properties fo:margin-left="0cm" fo:margin-right="0cm" fo:text-indent="0cm" style:auto-text-indent="false" fo:background-color="transparent">
        <style:background-image/>
      </style:paragraph-properties>
    </style:style>
    <style:style style:name="P25" style:family="paragraph" style:parent-style-name="Standard" style:list-style-name="L2">
      <style:paragraph-properties fo:margin-left="1.251cm" fo:margin-right="0cm" fo:text-indent="0cm" style:auto-text-indent="false" fo:background-color="transparent">
        <style:background-image/>
      </style:paragraph-properties>
      <style:text-properties fo:color="#000000" fo:font-weight="bold" fo:background-color="transparent" style:font-weight-asian="bold" style:font-weight-complex="bold"/>
    </style:style>
    <style:style style:name="P26" style:family="paragraph" style:parent-style-name="Standard" style:list-style-name="L2">
      <style:paragraph-properties fo:margin-left="1.251cm" fo:margin-right="0cm" fo:text-indent="0cm" style:auto-text-indent="false" fo:background-color="transparent">
        <style:background-image/>
      </style:paragraph-properties>
      <style:text-properties fo:color="#000000" fo:font-weight="bold"/>
    </style:style>
    <style:style style:name="P27" style:family="paragraph" style:parent-style-name="Standard" style:list-style-name="L2">
      <style:paragraph-properties fo:margin-left="1.251cm" fo:margin-right="0cm" fo:text-indent="0cm" style:auto-text-indent="false" fo:background-color="transparent">
        <style:background-image/>
      </style:paragraph-properties>
    </style:style>
    <style:style style:name="P28" style:family="paragraph" style:parent-style-name="Standard" style:list-style-name="L9">
      <style:paragraph-properties fo:margin-left="1.251cm" fo:margin-right="0cm" fo:text-indent="0cm" style:auto-text-indent="false" fo:background-color="transparent">
        <style:background-image/>
      </style:paragraph-properties>
    </style:style>
    <style:style style:name="P29" style:family="paragraph" style:parent-style-name="Standard" style:list-style-name="L2">
      <style:paragraph-properties fo:margin-left="2.501cm" fo:margin-right="0cm" fo:text-indent="0cm" style:auto-text-indent="false" fo:background-color="transparent">
        <style:background-image/>
      </style:paragraph-properties>
      <style:text-properties fo:color="#000000" fo:font-weight="bold"/>
    </style:style>
    <style:style style:name="P30" style:family="paragraph" style:parent-style-name="Standard" style:list-style-name="L2">
      <style:paragraph-properties fo:margin-left="2.501cm" fo:margin-right="0cm" fo:text-indent="0cm" style:auto-text-indent="false" fo:background-color="transparent">
        <style:background-image/>
      </style:paragraph-properties>
      <style:text-properties fo:color="#000000" fo:background-color="transparent"/>
    </style:style>
    <style:style style:name="P31" style:family="paragraph" style:parent-style-name="Text_20_body" style:list-style-name="L1">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2" style:family="paragraph" style:parent-style-name="Text_20_body" style:list-style-name="L3">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3" style:family="paragraph" style:parent-style-name="Text_20_body" style:list-style-name="L4">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4" style:family="paragraph" style:parent-style-name="Text_20_body" style:list-style-name="L5">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5" style:family="paragraph" style:parent-style-name="Text_20_body" style:list-style-name="L6">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6" style:family="paragraph" style:parent-style-name="Text_20_body" style:list-style-name="L7">
      <style:paragraph-properties fo:margin-left="0.794cm" fo:margin-right="0cm" fo:text-indent="0cm" style:auto-text-indent="false" fo:background-color="transparent" fo:padding="0.049cm" fo:border-left="0.002cm solid #000000" fo:border-right="0.002cm solid #000000" fo:border-top="0.002cm solid #ffffff" fo:border-bottom="0.002cm solid #000000">
        <style:background-image/>
      </style:paragraph-properties>
      <style:text-properties fo:color="#000000" fo:background-color="transparent"/>
    </style:style>
    <style:style style:name="P37" style:family="paragraph" style:parent-style-name="Heading_20_8" style:list-style-name="">
      <style:paragraph-properties fo:margin-left="1.251cm" fo:margin-right="0cm" fo:text-indent="0cm" style:auto-text-indent="false" fo:background-color="transparent">
        <style:background-image/>
      </style:paragraph-properties>
      <style:text-properties fo:background-color="transparent"/>
    </style:style>
    <style:style style:name="T1" style:family="text">
      <style:text-properties fo:color="#000000" fo:background-color="transparent"/>
    </style:style>
    <style:style style:name="T2" style:family="text">
      <style:text-properties fo:font-weight="bold" style:font-weight-asian="bold" style:font-weight-complex="bold"/>
    </style:style>
    <style:style style:name="T3" style:family="text">
      <style:text-properties fo:color="#000000"/>
    </style:style>
    <style:style style:name="T4" style:family="text">
      <style:text-properties fo:color="#000000" fo:background-color="transparent"/>
    </style:style>
    <style:style style:name="T5" style:family="text">
      <style:text-properties fo:color="#000000" fo:font-weight="bold"/>
    </style:style>
    <style:style style:name="T6" style:family="text">
      <style:text-properties fo:font-weight="bold"/>
    </style:style>
    <style:style style:name="T7" style:family="text">
      <style:text-properties fo:font-weight="bold" style:font-weight-asian="bold" style:font-weight-complex="bold"/>
    </style:style>
    <style:style style:name="T8" style:family="text">
      <style:text-properties style:text-line-through-style="solid"/>
    </style:style>
    <style:style style:name="T9" style:family="text">
      <style:text-properties fo:background-color="transparent"/>
    </style:style>
    <text:list-style style:name="L1">
      <text:list-level-style-number text:level="1" text:style-name="Numbering_20_Symbols" style:num-prefix="("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7.62cm" fo:text-indent="-0.635cm" fo:margin-left="7.62cm"/>
        </style:list-level-properties>
        <style:text-properties style:font-name="StarSymbol"/>
      </text:list-level-style-bullet>
    </text:list-style>
    <text:list-style style:name="L3">
      <text:list-level-style-number text:level="1" text:style-name="Numbering_20_Symbols" style:num-prefix="("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prefix="("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prefix="("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prefix="("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office:automatic-styles>
  <office:body>
    <office:text text:use-soft-page-breaks="true">
      <office:forms form:automatic-focus="false" form:apply-design-mode="false"/>
      <text:tracked-changes>
        <text:changed-region text:id="ct270273704">
          <text:deletion>
            <office:change-info>
              <dc:creator>Piraten Kreisverband Main-Taunus</dc:creator>
              <dc:date>2013-03-04T23:52:00</dc:date>
            </office:change-info>
            <text:p text:style-name="P1">führeres</text:p>
          </text:deletion>
        </text:changed-region>
        <text:changed-region text:id="ct270273808">
          <text:insertion>
            <office:change-info>
              <dc:creator>Piraten Kreisverband Main-Taunus</dc:creator>
              <dc:date>2013-03-04T23:52:00</dc:date>
            </office:change-info>
          </text:insertion>
        </text:changed-region>
        <text:changed-region text:id="ct270273912">
          <text:deletion>
            <office:change-info>
              <dc:creator>Piraten Kreisverband Main-Taunus</dc:creator>
              <dc:date>2013-03-04T23:52:00</dc:date>
            </office:change-info>
            <text:p text:style-name="P1">e</text:p>
          </text:deletion>
        </text:changed-region>
        <text:changed-region text:id="ct270274016">
          <text:deletion>
            <office:change-info>
              <dc:creator>Piraten Kreisverband Main-Taunus</dc:creator>
              <dc:date>2013-03-04T23:45:00</dc:date>
            </office:change-info>
            <text:p text:style-name="P1">2</text:p>
          </text:deletion>
        </text:changed-region>
        <text:changed-region text:id="ct270274120">
          <text:insertion>
            <office:change-info>
              <dc:creator>Piraten Kreisverband Main-Taunus</dc:creator>
              <dc:date>2013-03-04T23:45:00</dc:date>
            </office:change-info>
          </text:insertion>
        </text:changed-region>
        <text:changed-region text:id="ct270274744">
          <text:deletion>
            <office:change-info>
              <dc:creator>Piraten Kreisverband Main-Taunus</dc:creator>
              <dc:date>2013-03-04T23:46:00</dc:date>
            </office:change-info>
            <text:p text:style-name="P1">1 ja </text:p>
          </text:deletion>
        </text:changed-region>
        <text:changed-region text:id="ct270274848">
          <text:insertion>
            <office:change-info>
              <dc:creator>Piraten Kreisverband Main-Taunus</dc:creator>
              <dc:date>2013-03-04T23:47:00</dc:date>
            </office:change-info>
          </text:insertion>
        </text:changed-region>
        <text:changed-region text:id="ct270274952">
          <text:insertion>
            <office:change-info>
              <dc:creator>Piraten Kreisverband Main-Taunus</dc:creator>
              <dc:date>2013-03-04T23:47:00</dc:date>
            </office:change-info>
          </text:insertion>
        </text:changed-region>
        <text:changed-region text:id="ct270275056">
          <text:insertion>
            <office:change-info>
              <dc:creator>Piraten Kreisverband Main-Taunus</dc:creator>
              <dc:date>2013-03-04T23:47:00</dc:date>
            </office:change-info>
          </text:insertion>
        </text:changed-region>
        <text:changed-region text:id="ct270275160">
          <text:deletion>
            <office:change-info>
              <dc:creator>Piraten Kreisverband Main-Taunus</dc:creator>
              <dc:date>2013-03-04T23:47:00</dc:date>
            </office:change-info>
            <text:p text:style-name="P2"><text:span text:style-name="T1"><text:s/></text:span></text:p>
          </text:deletion>
        </text:changed-region>
        <text:changed-region text:id="ct270275264">
          <text:insertion>
            <office:change-info>
              <dc:creator>Piraten Kreisverband Main-Taunus</dc:creator>
              <dc:date>2013-03-04T23:47:00</dc:date>
            </office:change-info>
          </text:insertion>
        </text:changed-region>
        <text:changed-region text:id="ct270276096">
          <text:deletion>
            <office:change-info>
              <dc:creator>Piraten Kreisverband Main-Taunus</dc:creator>
              <dc:date>2013-03-04T23:51:00</dc:date>
            </office:change-info>
            <text:p text:style-name="P1">s</text:p>
          </text:deletion>
        </text:changed-region>
        <text:changed-region text:id="ct270276200">
          <text:insertion>
            <office:change-info>
              <dc:creator>Piraten Kreisverband Main-Taunus</dc:creator>
              <dc:date>2013-03-04T23:51:00</dc:date>
            </office:change-info>
          </text:insertion>
        </text:changed-region>
        <text:changed-region text:id="ct270276512">
          <text:deletion>
            <office:change-info>
              <dc:creator>Piraten Kreisverband Main-Taunus</dc:creator>
              <dc:date>2013-03-04T23:49:00</dc:date>
            </office:change-info>
            <text:p text:style-name="P1">Timo</text:p>
          </text:deletion>
        </text:changed-region>
        <text:changed-region text:id="ct270276616">
          <text:insertion>
            <office:change-info>
              <dc:creator>Piraten Kreisverband Main-Taunus</dc:creator>
              <dc:date>2013-03-04T23:49:00</dc:date>
            </office:change-info>
          </text:insertion>
        </text:changed-region>
        <text:changed-region text:id="ct270276720">
          <text:deletion>
            <office:change-info>
              <dc:creator>Piraten Kreisverband Main-Taunus</dc:creator>
              <dc:date>2013-03-04T23:50:00</dc:date>
            </office:change-info>
            <text:p text:style-name="P1"><text:span text:style-name="T2">ter</text:span></text:p>
          </text:deletion>
        </text:changed-region>
        <text:changed-region text:id="ct270276824">
          <text:insertion>
            <office:change-info>
              <dc:creator>Piraten Kreisverband Main-Taunus</dc:creator>
              <dc:date>2013-03-04T23:50:00</dc:date>
            </office:change-info>
          </text:insertion>
        </text:changed-region>
        <text:changed-region text:id="ct270276928">
          <text:deletion>
            <office:change-info>
              <dc:creator>Piraten Kreisverband Main-Taunus</dc:creator>
              <dc:date>2013-03-04T23:50:00</dc:date>
            </office:change-info>
            <text:p text:style-name="P1"><text:span text:style-name="T2">Beschluß</text:span></text:p>
          </text:deletion>
        </text:changed-region>
        <text:changed-region text:id="ct270277032">
          <text:insertion>
            <office:change-info>
              <dc:creator>Piraten Kreisverband Main-Taunus</dc:creator>
              <dc:date>2013-03-04T23:50:00</dc:date>
            </office:change-info>
          </text:insertion>
        </text:changed-region>
        <text:changed-region text:id="ct270277136">
          <text:deletion>
            <office:change-info>
              <dc:creator>Piraten Kreisverband Main-Taunus</dc:creator>
              <dc:date>2013-03-04T23:50:00</dc:date>
            </office:change-info>
            <text:p text:style-name="P1">Eiscafe</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Protokoll des Kreisparteitags 2013.1 der Piratenpartei Main-Taunus (MTK KPT131)</text:p>
      <text:p text:style-name="P7">Datum: 2.3.2013 <text:line-break/><text:line-break/><text:span text:style-name="T2">Tagesordnung</text:span><text:line-break/> <text:s text:c="3"/>11:00 Uhr: Aufbau und Akkreditierung<text:line-break/> <text:s text:c="3"/>12:00 Uhr: Eröffnung der Versammlung durch den Vorsitzenden<text:line-break/> <text:s text:c="3"/>Abstimmung über die Zulassung von Gästen<text:line-break/> <text:s text:c="3"/>Wahl des Protokollführers, des Versammlungsleiters und des Wahlleiters<text:line-break/> <text:s text:c="3"/>Feststellung der ordnungsgemäßen Einladung<text:line-break/> <text:s text:c="3"/>Abstimmung über die Geschäfts- und Wahlordnung<text:line-break/> <text:s text:c="3"/>Abstimmung, ob der Parteitag gestreamt werden kann (optional)<text:line-break/> <text:s text:c="3"/>Diskussion und Beschluss über Satzungsänderungen<text:line-break/> <text:s text:c="3"/>Vorstellung der Rechenschaftsberichte des Vorstandes<text:line-break/> <text:s text:c="3"/>Abstimmung über die Entlastung des Vorstands<text:line-break/> <text:s text:c="3"/>Vorstandswahlen<text:line-break/> <text:s text:c="3"/>Diskussion und Beschluss über Anträge<text:line-break/> <text:s text:c="7"/>Programmanträge<text:line-break/> <text:s text:c="7"/>Sonstige Anträge <text:line-break/> <text:s text:c="3"/>Allgemeine Diskussion und offene Redeliste<text:line-break/> <text:s text:c="3"/>Beendigung des Kreisparteitags durch den Versammlungsleiter<text:line-break/> <text:s text:c="3"/>Ende der Versammlung und Abbau <text:line-break/><text:tab/><text:line-break/><text:span text:style-name="T2">Beginn: 12:05<text:line-break/>Akkreditiert 12 Piraten</text:span><text:line-break/><text:line-break/>Begrüßung Ernst Preussler<text:line-break/></text:p>
      <text:p text:style-name="P8">Abstimmung über die Zulassung von Gästen</text:p>
      <text:p text:style-name="P7"><text:tab/>* einstimmig angenommen<text:line-break/></text:p>
      <text:p text:style-name="P1"><text:span text:style-name="T2">Wahl des Protokollführers, des Versammlungsleiters und des Wahlleiters</text:span><text:line-break/>Wahl des Versammlungs<text:change text:change-id="ct270273704"/><text:change-start text:change-id="ct270273808"/>leisters<text:change-end text:change-id="ct270273808"/>: Jörg Witzel (HTK)<text:line-break/><text:tab/>* einstimmig angenommen<text:line-break/><text:tab/>* Wahl angenommen<text:line-break/><text:tab/><text:line-break/>Wahl des Protokollfüh<text:change text:change-id="ct270273912"/>rers: Holger König<text:line-break/><text:tab/>* Zustimmung mit 1<text:change text:change-id="ct270274016"/><text:change-start text:change-id="ct270274120"/>1<text:change-end text:change-id="ct270274120"/>JA, eine Enthaltung<text:line-break/><text:tab/>* Wahl angenommen<text:line-break/><text:tab/><text:line-break/>Wahl des Wahlleiters: Sascha Neugebauer (HTK)<text:line-break/><text:tab/>* einstimmig angenommen<text:line-break/><text:tab/>* Wahl angenommen<text:line-break/></text:p>
      <text:p text:style-name="P1"><text:span text:style-name="T2">Feststellung der ordnungsgemäßen Einladung</text:span><text:line-break/><text:tab/>* Es wird festgestellt, das ordnungsgemäß und fristgerecht eingeladen wurde.<text:line-break/><text:line-break/><text:span text:style-name="T2">Abstimmung der Geschäfts- und Wahlordnung </text:span><text:line-break/><text:tab/>* Siehe http://wiki.piratenpartei.de/wiki/images/f/f7/MTK-KVG-WO-GO-20111126.pdf<text:line-break/><text:tab/>* einstimmige Annahme<text:line-break/><text:line-break/><text:span text:style-name="T2">Abstimmung, ob der Parteitag gestreamt werden kann</text:span></text:p>
      <text:p text:style-name="P1"><text:tab/>Entfällt: Kein Streaming mangels Technik<text:line-break/><text:soft-page-break/><text:span text:style-name="T2">Diskussion und Beschluss über Satzungsänderungen</text:span><text:line-break/><text:span text:style-name="T2">1. Satzungsänderungsantrag SÄA01 </text:span></text:p>
      <text:p text:style-name="P5"><text:tab/></text:p>
      <text:p text:style-name="P5"><text:tab/>Zwei-Drittel-Mehrheit bei Satzungsänderungsanträgen </text:p>
      <text:p text:style-name="P1">Zwei-Drittel-Mehrheit bei Satzungsänderungsanträgen</text:p>
      <text:p text:style-name="P12"><text:span text:style-name="T6">Alte Fassung:</text:span> </text:p>
      <text:p text:style-name="P12">§ 19 Satzungsänderungen </text:p>
      <text:p text:style-name="P12">(1) Ausschließlich Mitglieder des Kreisverbandes Main-Taunus dürfen Satzungsänderungsanträge stellen. </text:p>
      <text:p text:style-name="P12">(2) Anträge auf Satzungsänderung des Kreisverbandes sind unter Einhaltung der Antragsfrist in Textform einzureichen. </text:p>
      <text:p text:style-name="P12">(3) Die Annahme einer Satzungsänderung bedarf der Zustimmung von mehr als zwei Dritteln der abgegebenen Stimmen. </text:p>
      <text:p text:style-name="P12"><text:span text:style-name="T6">Neue Fassung:</text:span> </text:p>
      <text:p text:style-name="P12">§ 19 Satzungsänderungsanträge </text:p>
      <text:p text:style-name="P12">(1) Ausschließlich Mitglieder des Kreisverbandes Main-Taunus dürfen Satzungsänderungsanträge stellen. </text:p>
      <text:p text:style-name="P12">(2) Anträge auf Satzungsänderung des Kreisverbandes sind unter Einhaltung der Antragsfrist in Textform einzureichen. </text:p>
      <text:p text:style-name="P12">(3) Die Annahme einer Satzungsänderung bedarf mindestens doppelt so vieler Ja- wie Nein-Stimmen. Enthaltungen werden nicht gezählt. </text:p>
      <text:p text:style-name="P12"><text:span text:style-name="T6">Diff:</text:span> </text:p>
      <text:p text:style-name="P12"><text:span text:style-name="T8">(3) Die Annahme einer Satzungsänderung bedarf der Zustimmung von mehr als zwei Dritteln der abgegebenen Stimmen.</text:span> </text:p>
      <text:list xml:id="list26581129" text:style-name="L1">
        <text:list-item>
          <text:p text:style-name="P31">Die Annahme einer Satzungsänderung bedarf mindestens doppelt so vieler Ja- wie Nein-Stimmen. Enthaltungen werden nicht gezählt.</text:p>
          <text:p text:style-name="P31"><text:span text:style-name="T6">Begründung</text:span> </text:p>
        </text:list-item>
      </text:list>
      <text:p text:style-name="P12">Die bisherige Hürde war zu hoch und ist auch nicht mit den üblichen Gepflogenheiten bei Satzungen innerhalb der Piratenpartei vertretbar. Die übliche 2/3-Mehrheit (doppelt so viel Ja wie Nein-Stimmen wird nun verwendet)</text:p>
      <text:p text:style-name="P12"><text:span text:style-name="T6">Antragsteller</text:span> </text:p>
      <text:p text:style-name="P9"><text:span text:style-name="T3">Ernst-Joachim Preussler</text:span><text:span text:style-name="T3"> </text:span></text:p>
      <text:p text:style-name="P4"><text:tab/></text:p>
      <text:p text:style-name="P4"><text:tab/>* Die SÄA01 wurde einstimmig angenommen <text:line-break/><text:line-break/><text:span text:style-name="T2">Ab 12:21: 13 Piraten akkreditiert </text:span><text:line-break/><text:line-break/><text:span text:style-name="T2">Antrag auf Änderung der TO Anträge SÄA02 nach SÄA03</text:span></text:p>
      <text:list xml:id="list26602218" text:style-name="L2">
        <text:list-item>
          <text:list>
            <text:list-item>
              <text:list>
                <text:list-item>
                  <text:list>
                    <text:list-item>
                      <text:list>
                        <text:list-header>
                          <text:p text:style-name="P17"><text:s/><text:tab/>*einstimmig angenommen <text:line-break/><text:line-break/></text:p>
                          <text:p text:style-name="P16"/>
                          <text:p text:style-name="P16"/>
                        </text:list-header>
                      </text:list>
                    </text:list-item>
                  </text:list>
                </text:list-item>
              </text:list>
            </text:list-item>
          </text:list>
        </text:list-item>
      </text:list>
      <text:p text:style-name="P6"/>
      <text:list xml:id="list27523385" text:continue-numbering="true" text:style-name="L2">
        <text:list-item>
          <text:list>
            <text:list-item>
              <text:list>
                <text:list-item>
                  <text:list>
                    <text:list-item>
                      <text:list>
                        <text:list-header>
                          <text:p text:style-name="P16"/>
                          <text:p text:style-name="P16"><text:soft-page-break/>2. Satzungsänderungsantrag SÄA03 Varianten 1 und 2 </text:p>
                          <text:p text:style-name="P19">Zwei-Drittel-Mehrheit bei Programmanträgen</text:p>
                          <text:list>
                            <text:list-item>
                              <text:list>
                                <text:list-item>
                                  <text:list>
                                    <text:list-item>
                                      <text:list>
                                        <text:list-item>
                                          <text:list>
                                            <text:list-header>
                                              <text:p text:style-name="P25">Variante 1: Zwei-Drittel-Mehrheit bei Programmanträgen </text:p>
                                            </text:list-header>
                                            <text:list-item>
                                              <text:p text:style-name="P25"/>
                                            </text:list-item>
                                          </text:list>
                                        </text:list-item>
                                      </text:list>
                                    </text:list-item>
                                  </text:list>
                                </text:list-item>
                              </text:list>
                            </text:list-item>
                          </text:list>
                        </text:list-header>
                      </text:list>
                    </text:list-item>
                  </text:list>
                </text:list-item>
              </text:list>
            </text:list-item>
          </text:list>
        </text:list-item>
      </text:list>
      <text:p text:style-name="P12"><text:span text:style-name="T6">Alte Fassung:</text:span> </text:p>
      <text:p text:style-name="P12">§ 20 Programmänderungen </text:p>
      <text:p text:style-name="P12">(1) Ausschließlich Mitglieder des Kreisverbandes Main-Taunus dürfen Programmanträge stellen. </text:p>
      <text:p text:style-name="P12">(2) Anträge auf Programmänderungen des Kreisverbandes sind unter Einhaltung der Antragsfrist in Textform einzureichen. Änderungen und Dringlichkeitsanträge sind nach den Vorgaben des §12 zulässig. </text:p>
      <text:p text:style-name="P12">(3) Die Annahme eines Programmantrages bedarf der Zustimmung von mehr als zwei Dritteln der abgegebenen Stimmen. </text:p>
      <text:p text:style-name="P12"><text:span text:style-name="T6">Neue Fassung:</text:span> </text:p>
      <text:p text:style-name="P12">§ 20 Programmänderungen </text:p>
      <text:p text:style-name="P12">(1) Ausschließlich Mitglieder des Kreisverbandes Main-Taunus dürfen Programmanträge stellen. </text:p>
      <text:p text:style-name="P12">(2) Anträge auf Programmänderungen des Kreisverbandes sind unter Einhaltung der Antragsfrist in Textform einzureichen. Änderungen und Dringlichkeitsanträge sind nach den Vorgaben des §12 zulässig. </text:p>
      <text:p text:style-name="P12">(3) Die Annahme eines Programmantrages bedarf mindestens doppelt so vieler Ja- wie Nein-Stimmen. Enthaltungen werden nicht gezählt. </text:p>
      <text:p text:style-name="P12"><text:span text:style-name="T6">Diff:</text:span> </text:p>
      <text:p text:style-name="P12"><text:span text:style-name="T8">(3) Die Annahme einer Programmantrages bedarf der Zustimmung von mehr als zwei Dritteln der abgegebenen Stimmen.</text:span> </text:p>
      <text:list xml:id="list26601326" text:style-name="L3">
        <text:list-item>
          <text:p text:style-name="P32">Die Annahme einer Programmantrages bedarf mindestens doppelt so vieler Ja- wie Nein-Stimmen. Enthaltungen werden nicht gezählt.</text:p>
          <text:p text:style-name="P32"><text:bookmark text:name="B_Zwei-Drittel-Mehrheit_bei_Programmantr.C3.A4gen"/><text:span text:style-name="T6">Begründung</text:span> </text:p>
        </text:list-item>
      </text:list>
      <text:p text:style-name="P12">Die bisherige Hürde war zu hoch und ist auch nicht mit den üblichen Gepflogenheiten bei Satzungen innerhalb der Piratenpartei vertretbar. Die übliche 2/3-Mehrheit (doppelt so viel Ja wie Nein-Stimmen wird nun verwendet)</text:p>
      <text:p text:style-name="P12"><text:span text:style-name="T6">Antragsteller</text:span> </text:p>
      <text:p text:style-name="P11">Ernst-Joachim Preussler </text:p>
      <text:h text:style-name="P37" text:outline-level="8">Variante <text:span text:style-name="T3">2: </text:span><text:span text:style-name="T5">Neues Konzept bei Programmanträgen </text:span><text:span text:style-name="T3">(2 Op</text:span>tionen) </text:h>
      <text:p text:style-name="P12"><text:span text:style-name="T6">Alte Fassung:</text:span> </text:p>
      <text:p text:style-name="P12">§ 20 Programmänderungen </text:p>
      <text:p text:style-name="P12">(1) Ausschließlich Mitglieder des Kreisverbandes Main-Taunus dürfen Programmanträge stellen. </text:p>
      <text:p text:style-name="P12">(2) Anträge auf Programmänderungen des Kreisverbandes sind unter Einhaltung der Antragsfrist in Textform einzureichen. Änderungen und Dringlichkeitsanträge sind nach den Vorgaben des §12 zulässig. </text:p>
      <text:p text:style-name="P12">(3) Die Annahme eines Programmantrages bedarf der Zustimmung von mehr als zwei Dritteln <text:soft-page-break/>der abgegebenen Stimmen. </text:p>
      <text:p text:style-name="P12"><text:span text:style-name="T6">Neue Fassung:</text:span> </text:p>
      <text:p text:style-name="P12">§ 20 Programm-, Positions- und Konzeptanträge </text:p>
      <text:p text:style-name="P12">(1) Die politischen Forderungen des Kreisverbandes (Programm) werden in Programmpunkte, Positionen und Konzepte unterteilt. </text:p>
      <text:p text:style-name="P12">a) Programmpunkte werden aktiv beworben, unterstützt und auch nach einem gegenteiligen Bürgerentscheid durch den Kreisverband vertreten. </text:p>
      <text:p text:style-name="P12">b) Positionen sind Empfehlungen an die Parteimitglieder und die Wähler. Sie werden nach einem gegenteiligen Bürgerentscheid aus dem Programm gestrichen. </text:p>
      <text:p text:style-name="P12">c) Konzepte sind Ideen und Strategien für gesellschaftliche Probleme oder konkrete Umsetzungsvorschläge zu Programmpunkten bzw. Positionen. Es kann im Programm sich widersprechende Konzepte geben. </text:p>
      <text:p text:style-name="P12">(2) Ausschließlich Mitglieder des Kreisverbandes Main-Taunus dürfen Programm-, Positions- und Konzeptanträge stellen. </text:p>
      <text:p text:style-name="P12">(3) Anträge auf Programm-, Positions- und Konzeptänderungen des Kreisverbandes sind unter Einhaltung der Antragsfrist in Textform einzureichen. Änderungen und Dringlichkeitsanträge sind nach den Vorgaben des §12 zulässig. </text:p>
      <text:p text:style-name="P12">(4) Der Antragsteller entscheidet, ob ein Antrag als Programm-, Positions- oder Konzeptantrag abgestimmt wird. Liegt keine Willensbekundung vor, wird ein Antrag als Positionsantrag abgestimmt. </text:p>
      <text:p text:style-name="P12">(5) Die Annahme eines Programmantrags bedarf mindestens (viermal / neunmal) so vieler Ja- wie Nein-Stimmen. Enthaltungen werden nicht gezählt. Bei einer Ablehnung des Antrags wird dieser sofort als Positionsantrag wie unter Absatz (6) beschrieben abgestimmt. </text:p>
      <text:p text:style-name="P12">(6) Die Annahme eines Positionsantrags bedarf mindestens zweimal so vieler Ja- wie Nein-Stimmen. Enthaltungen werden nicht gezählt. </text:p>
      <text:p text:style-name="P12">(7) Die Annahme eines Konzeptantrages bedarf mehr Ja- als Nein-Stimmen. Enthaltungen werden nicht gezählt. </text:p>
      <text:p text:style-name="P12">(8) Bereits vor Inkrafttreten dieses Paragraphen bestehende Bestandteile des Programms gelten als Positionen. </text:p>
      <text:p text:style-name="P12"><text:span text:style-name="T6">Diff:</text:span> </text:p>
      <text:p text:style-name="P12">Prinzipiell ein neuer Paragraph.</text:p>
      <text:p text:style-name="P12"><text:bookmark text:name="B_Neues_Konzept_bei_Programmantr.C3.A4gen"/><text:span text:style-name="T6">Begründung</text:span> </text:p>
      <text:p text:style-name="P12">Dies ist die Umsetzung eines ganz neuen Konzepts, was sogar Bürgerentscheide in unsere Satzung integriert: Wir unterscheiden also zwischen "Kerndingen", die für uns nur unter Piraten verhandelbar sind und Positionen, bei denen wir - wenn möglich - Bürgerentscheide fordern und uns dann dem Ergebnis auch anpassen sowie Konzepten, die mit einfacher Mehrheit als "Details" aufgenommen werden können.</text:p>
      <text:p text:style-name="P12"><text:span text:style-name="T6">Antragsteller</text:span> </text:p>
      <text:p text:style-name="P11">Ernst-Joachim Preussler </text:p>
      <text:list xml:id="list27514462" text:continue-list="list27523385" text:style-name="L2">
        <text:list-item>
          <text:list>
            <text:list-item>
              <text:list>
                <text:list-item>
                  <text:list>
                    <text:list-item>
                      <text:list>
                        <text:list-header>
                          <text:p text:style-name="P20"><text:line-break/>Die beiden Varianten werden ausführlich (und heftig) diskutiert.<text:line-break/></text:p>
                          <text:p text:style-name="P20">Antrag auf Schließung der Rednerliste </text:p>
                          <text:list>
                            <text:list-item>
                              <text:list>
                                <text:list-item>
                                  <text:list>
                                    <text:list-header>
                                      <text:p text:style-name="P27">* Antrag wurde nicht zugelassen, da nicht GO konform.<text:line-break/><text:soft-page-break/></text:p>
                                      <text:p text:style-name="P20">Meinungsbild über die zwei Varianten:<text:line-break/> * Meinungsbild Variante 1: <text:change text:change-id="ct270274744"/>6 Ja, 4 Nein<text:line-break/> * Meinungsbild Variante 2: <text:s/>ja 8 nein 4 <text:line-break/><text:line-break/>Abstimmung zwischen den Varianten 1 und 2</text:p>
                                    </text:list-header>
                                  </text:list>
                                </text:list-item>
                              </text:list>
                            </text:list-item>
                          </text:list>
                        </text:list-header>
                      </text:list>
                    </text:list-item>
                  </text:list>
                  <text:p text:style-name="P27">* <text:change-start text:change-id="ct270274848"/>Variante 1:<text:change-end text:change-id="ct270274848"/> 1 <text:change-start text:change-id="ct270274952"/>zu Variante 2<text:change-end text:change-id="ct270274952"/>:<text:change-start text:change-id="ct270275056"/> <text:change-end text:change-id="ct270275056"/>7</text:p>
                  <text:p text:style-name="P27">* Damit wird über Variante 2 abgestimmt</text:p>
                  <text:p text:style-name="P18"/>
                  <text:p text:style-name="P22"><text:span text:style-name="T9">Antragsteller zieht in Variante 2 (</text:span><text:span text:style-name="T1">(5) Die Annahme eines Programmantrags bedarf mindestens (viermal / neunmal)</text:span><text:change text:change-id="ct270275160"/><text:span text:style-name="T1">) die Option neunmal </text:span><text:span text:style-name="T9">zurück.</text:span><text:line-break/><text:line-break/>Abstimmung über SÄA03 Variante 2 (<text:change-start text:change-id="ct270275264"/>Option: <text:change-end text:change-id="ct270275264"/>viermal)<text:line-break/> * 7 Stimmen dafür und 6 Stimmen dagegen.<text:line-break/> * Der Antrag SÄA03 wurde damit abgelehnt.<text:line-break/><text:line-break/><text:span text:style-name="T2">3. Satzungsänderungsantrag SÄA02</text:span></text:p>
                  <text:list>
                    <text:list-item>
                      <text:list>
                        <text:list-header>
                          <text:p text:style-name="P29">Urabstimmung</text:p>
                          <text:p text:style-name="P29"/>
                        </text:list-header>
                      </text:list>
                    </text:list-item>
                  </text:list>
                </text:list-item>
              </text:list>
            </text:list-item>
          </text:list>
        </text:list-item>
      </text:list>
      <text:p text:style-name="P12"><text:span text:style-name="T6">Alte Fassung:</text:span> </text:p>
      <text:p text:style-name="P12">§ 21 Urabstimmung </text:p>
      <text:p text:style-name="P12">(1) Zu grundsätzlichen Fragen der Organisation, der Satzung oder der Programmatik der Partei ist eine Urabstimmung möglich. </text:p>
      <text:p text:style-name="P12">(2) Eine Urabstimmung findet statt auf Antrag </text:p>
      <text:p text:style-name="P12">1. des Kreisvorstandes oder </text:p>
      <text:p text:style-name="P12">2. von mehr als zweimal der Wurzel der Anzahl der Kreisverbandsmitglieder zum Ende des Vormonats. </text:p>
      <text:p text:style-name="P12">(3) Der Antrag muss eine Sachverhaltsdarstellung und eine Frage enthalten, die mit "Ja", Nein" oder "Enthaltung" beantwortet werden kann. </text:p>
      <text:p text:style-name="P12">(4) Die Antragsstellung in Textform ist ausreichend. </text:p>
      <text:p text:style-name="P12">(5) Die Urabstimmung wird vom Kreisvorstand innerhalb von 30 Tagen organisiert und durchgeführt. </text:p>
      <text:p text:style-name="P12">(6) Die Durchführung ist möglich als Urnen- oder Briefwahl, sofern die Dauer der Urabstimmung mindestens 7 Tage beträgt. </text:p>
      <text:p text:style-name="P12">(7) Mehrere Anträge können in einer Urabstimmung zusammengefasst werden. </text:p>
      <text:p text:style-name="P12">(8) Ein Antrag ist angenommen, wenn mehr als zwei Drittel der abgegebenen Stimmen mit "Ja" gestimmt haben. </text:p>
      <text:p text:style-name="P12">(9) Das Ergebnis wird in Textform veröffentlicht. </text:p>
      <text:p text:style-name="P12"><text:span text:style-name="T6">Neue Fassung:</text:span> </text:p>
      <text:p text:style-name="P12">§ 21 Urabstimmung </text:p>
      <text:p text:style-name="P12">(1) Zu grundsätzlichen Fragen der Organisation, der Satzung oder der Programmatik der Partei ist eine Urabstimmung möglich. </text:p>
      <text:p text:style-name="P12">(2) Eine Urabstimmung findet statt auf Antrag </text:p>
      <text:p text:style-name="P12">1. des Kreisvorstandes oder </text:p>
      <text:p text:style-name="P12"><text:soft-page-break/>2. von mehr als zweimal der Wurzel der Anzahl der Kreisverbandsmitglieder zum Ende des Vormonats. </text:p>
      <text:p text:style-name="P12">(3) Der Antrag muss eine Sachverhaltsdarstellung, eine Antragskategorie (Satzungsänderung, Programm, Position, Konzept, Sonstiges) und eine Frage enthalten, die mit "Ja", Nein" oder "Enthaltung" beantwortet werden kann. </text:p>
      <text:p text:style-name="P12">(4) Die Antragsstellung in Textform ist ausreichend. </text:p>
      <text:p text:style-name="P12">(5) Die Urabstimmung wird vom Kreisvorstand innerhalb von 30 Tagen organisiert und durchgeführt. </text:p>
      <text:p text:style-name="P12">(6) Die Durchführung ist möglich als Urnen-, Brief- oder Internetwahl, sofern die Dauer der Urabstimmung mindestens 7 Tage beträgt. </text:p>
      <text:p text:style-name="P12">(7) Mehrere Anträge können in einer Urabstimmung zusammengefasst werden. </text:p>
      <text:p text:style-name="P12">(8) Ein Antrag ist angenommen, wenn die nach Antragskategorie in den Paragraphen §13 und §19 bis §20 beschriebenen erforderlichen Mehrheiten erreicht werden. </text:p>
      <text:p text:style-name="P12">(9) Das Ergebnis wird in Textform veröffentlicht. </text:p>
      <text:p text:style-name="P12"><text:span text:style-name="T6">Diff:</text:span> </text:p>
      <text:p text:style-name="P12"><text:span text:style-name="T8">(3) Der Antrag muss eine Sachverhaltsdarstellung und eine Frage enthalten, die mit "Ja", Nein" oder "Enthaltung" beantwortet werden kann.</text:span> </text:p>
      <text:p text:style-name="P12">(3) Der Antrag muss eine Sachverhaltsdarstellung, eine Antragskategorie (Satzungsänderung, Programm, Position, Konzept, Sonstiges) und eine Frage enthalten, die mit "Ja", Nein" oder "Enthaltung" beantwortet werden kann. </text:p>
      <text:p text:style-name="P12"><text:span text:style-name="T8">(6) Die Durchführung ist möglich als Urnen- oder Briefwahl, sofern die Dauer der Urabstimmung mindestens 7 Tage beträgt.</text:span> </text:p>
      <text:p text:style-name="P12">(6) Die Durchführung ist möglich als Urnen-, Brief- oder Internetwahl, sofern die Dauer der Urabstimmung mindestens 7 Tage beträgt. </text:p>
      <text:p text:style-name="P12"><text:span text:style-name="T8">(8) Ein Antrag ist angenommen, wenn mehr als zwei Drittel der abgegebenen Stimmen mit "Ja" gestimmt haben.</text:span> </text:p>
      <text:list xml:id="list26599531" text:style-name="L4">
        <text:list-item>
          <text:p text:style-name="P33">Ein Antrag ist angenommen, wenn die nach Antragskategorie in den Paragraphen §13 und §19 bis §20 beschriebenen erforderlichen Mehrheiten erreicht werden.</text:p>
          <text:p text:style-name="P33"><text:bookmark text:name="B_Urabstimmung"/><text:span text:style-name="T6">Begründung</text:span> </text:p>
        </text:list-item>
      </text:list>
      <text:p text:style-name="P12">Die Antragskategorie sollte Bestandteil des Antrags sein. Wir lassen auch die Internetwahl schon zu, auch wenn wir noch kein geeignetes Mittel dazu haben. Dadurch können wir aber daran arbeiten und bei Fertigstellung es sofort einsetzen. Je nach Antragskategorie sollten auch für die Urwahl die Anforderungen gelten, also normale Anträge einfache Mehrheit, SÄA 2/3-Mehrheit etc.</text:p>
      <text:p text:style-name="P12"><text:span text:style-name="T6">Antragsteller</text:span> </text:p>
      <text:p text:style-name="P11">Ernst-Joachim Preussler </text:p>
      <text:list xml:id="list27508862" text:continue-list="list27514462" text:style-name="L2">
        <text:list-item>
          <text:list>
            <text:list-item>
              <text:list>
                <text:list-header>
                  <text:p text:style-name="P17"/>
                  <text:p text:style-name="P17">Antragsteller zieht den SÄA02 zurück..</text:p>
                  <text:p text:style-name="P17">Auf Nachfrage möchte niemand den Antrag übernehmen.<text:line-break/><text:line-break/><text:span text:style-name="T2">4. Satzungsänderungsantrag SÄA04</text:span></text:p>
                  <text:list>
                    <text:list-item>
                      <text:list>
                        <text:list-item>
                          <text:list>
                            <text:list-header>
                              <text:p text:style-name="P30"><text:span text:style-name="T6">Kassenprüfer</text:span><text:span text:style-name="T2"> </text:span></text:p>
                            </text:list-header>
                          </text:list>
                        </text:list-item>
                      </text:list>
                    </text:list-item>
                  </text:list>
                </text:list-header>
              </text:list>
            </text:list-item>
          </text:list>
        </text:list-item>
      </text:list>
      <text:p text:style-name="P12"><text:span text:style-name="T6">Alte Fassung:</text:span> </text:p>
      <text:p text:style-name="P12">§18 Kassenprüfer </text:p>
      <text:p text:style-name="P12"><text:soft-page-break/>(1) Über den Kreisparteitag sind zwei Kassenprüfer für die Dauer einer Amtsperiode zu wählen. Die Kassenprüfer haben die Aufgabe, Rechnungsbelege sowie deren ordnungsgemäße Verbuchung und die Mittelverwendung zu prüfen und dabei insbesondere die satzungsgemäße und steuerlich kor­rekte Mittelverwendung festzustellen. </text:p>
      <text:p text:style-name="P12">(2) Die Prüfung erstreckt sich nicht auf die Zweckmäßigkeit der vom Vorstand getätigten Ausgaben. Die Kassenprüfer haben den Kreisparteitag über das Ergeb­nis der Kassenprüfung zu unterrichten. </text:p>
      <text:p text:style-name="P12">(3) Die Kassenprüfer dürfen weder dem Vorstand noch einem vom Vorstand berufenen Gremium angehören und nicht Angestellte der Partei sein. </text:p>
      <text:p text:style-name="P12"><text:span text:style-name="T6">Neue Fassung:</text:span> </text:p>
      <text:p text:style-name="P12">§18 Kassenprüfer </text:p>
      <text:p text:style-name="P12">(1) Über den Kreisparteitag sind zwei Kassenprüfer für die Dauer einer Amtsperiode zu wählen. Die Kassenprüfer haben die Aufgabe, Rechnungsbelege sowie deren ordnungsgemäße Verbuchung und die Mittelverwendung zu prüfen und dabei insbesondere die satzungsgemäße, zweckgemäße und steuerlich kor­rekte Mittelverwendung festzustellen. </text:p>
      <text:p text:style-name="P12">(2) Die Kassenprüfer haben den Kreisparteitag über das Ergeb­nis der Kassenprüfung zu unterrichten. </text:p>
      <text:p text:style-name="P12">(3) Die Kassenprüfer dürfen weder dem Vorstand noch einem vom Vorstand berufenen Gremium angehören und nicht Angestellte der Partei sein. </text:p>
      <text:p text:style-name="P12"><text:span text:style-name="T6">Diff:</text:span> </text:p>
      <text:p text:style-name="P12">(1) Über den Kreisparteitag sind zwei Kassenprüfer für die Dauer einer Amtsperiode zu wählen. Die Kassenprüfer haben die Aufgabe, Rechnungsbelege sowie deren ordnungsgemäße Verbuchung und die Mittelverwendung zu prüfen und dabei insbesondere die satzungsgemäße<text:span text:style-name="T6">, zweckgemäße</text:span> und steuerlich kor­rekte Mittelverwendung festzustellen. </text:p>
      <text:p text:style-name="P12">(2) <text:span text:style-name="T8">Die Prüfung erstreckt sich nicht auf die Zweckmäßigkeit der vom Vorstand getätigten Ausgaben.</text:span> Die Kassenprüfer haben den Kreisparteitag über das Ergeb­nis der Kassenprüfung zu unterrichten. </text:p>
      <text:list xml:id="list26578333" text:style-name="L5">
        <text:list-item>
          <text:p text:style-name="P34">Die Kassenprüfer dürfen weder dem Vorstand noch einem vom Vorstand berufenen Gremium angehören und nicht Angestellte der Partei sein.</text:p>
          <text:p text:style-name="P34"><text:bookmark text:name="B_Kassenpr.C3.BCfer"/><text:span text:style-name="T6">Begründung</text:span> </text:p>
        </text:list-item>
      </text:list>
      <text:p text:style-name="P12">a. Der zu streichende Satz widersprach der im Punkt (1) festgelegten "satzungsmässigen Mittelverwendung". </text:p>
      <text:p text:style-name="P12">b. Gleichzeitig ist es sogar notwendig das "zweckgemäße" festzustellen, insbesondere in Fällen der zweckgebundenen Mitteln (zweckgebundene Spenden, Zuschüsse, etc)</text:p>
      <text:p text:style-name="P12"><text:span text:style-name="T6">Antragsteller</text:span> </text:p>
      <text:p text:style-name="P10">Tibor Kysel</text:p>
      <text:list xml:id="list27495818" text:continue-list="list27508862" text:style-name="L2">
        <text:list-item>
          <text:list>
            <text:list-item>
              <text:list>
                <text:list-header>
                  <text:p text:style-name="P20"><text:line-break/>Diskussion Ernst, Gerhard, Frank, Jan, Gerhard, Jörg, Holger, Ernst. <text:line-break/>Abstimmung:<text:line-break/><text:tab/>* dafür 9 dagegen 1</text:p>
                  <text:list>
                    <text:list-item>
                      <text:list>
                        <text:list-item>
                          <text:list>
                            <text:list-header>
                              <text:p text:style-name="P27">* angenommen</text:p>
                            </text:list-header>
                          </text:list>
                        </text:list-item>
                      </text:list>
                    </text:list-item>
                  </text:list>
                </text:list-header>
              </text:list>
            </text:list-item>
          </text:list>
        </text:list-item>
      </text:list>
      <text:p text:style-name="P1"/>
      <text:p text:style-name="P1"/>
      <text:p text:style-name="P1"/>
      <text:list xml:id="list27497572" text:continue-numbering="true" text:style-name="L2">
        <text:list-item>
          <text:list>
            <text:list-item>
              <text:list>
                <text:list-item>
                  <text:list>
                    <text:list-item>
                      <text:list>
                        <text:list-item>
                          <text:list>
                            <text:list-header>
                              <text:p text:style-name="P27"/>
                              <text:p text:style-name="P15"><text:soft-page-break/>5. Satzungsänderungsantrag SÄA05</text:p>
                              <text:list>
                                <text:list-item>
                                  <text:list>
                                    <text:list-item>
                                      <text:list>
                                        <text:list-item>
                                          <text:list>
                                            <text:list-header>
                                              <text:p text:style-name="P14"/>
                                              <text:p text:style-name="P26">Buchführung und Kassenprüfung</text:p>
                                            </text:list-header>
                                          </text:list>
                                        </text:list-item>
                                      </text:list>
                                    </text:list-item>
                                  </text:list>
                                </text:list-item>
                              </text:list>
                            </text:list-header>
                          </text:list>
                        </text:list-item>
                      </text:list>
                    </text:list-item>
                  </text:list>
                </text:list-item>
              </text:list>
            </text:list-item>
          </text:list>
        </text:list-item>
      </text:list>
      <text:p text:style-name="P12"><text:span text:style-name="T6">Alte Fassung:</text:span> </text:p>
      <text:p text:style-name="P12">§ 24 Buchführung und Kassenprüfung </text:p>
      <text:p text:style-name="P12">(1) Der Kreisschatzmeister hat für ordnungsgemäße Buchführung und Belegführung Sorge zu tra­gen. </text:p>
      <text:p text:style-name="P12">(2) Er ist verpflichtet, jedem einzelnen der vom Kreisparteitag gewählten Kassenprüfer jederzeit vollen Einblick in die Buchhaltung des Kreisvorstandes zu gewähren. </text:p>
      <text:p text:style-name="P12">(3) Am Schluss eines jeden Geschäftsjahres und vor Wahlen eines neuen Vorstandes ist von den zwei Kassenprüfern die Kassen- und Rechnungsführung des Kreisverbandes sachlich und formal zu prüfen. Sie dürfen dem Kreisvorstand nicht angehören. Über alle Kassen- und Rechnungsprü­fungen ist eine Niederschrift zu fertigen, die von den Kassenprüfern zu unterschreiben und unver­züglich von ihnen dem geschäftsführenden Kreisvorstand vorzulegen ist. Die Niederschrift ist zehn Jahre bei den Akten aufzubewahren. </text:p>
      <text:p text:style-name="P12">(4) Der Kreisvorstand ist berechtigt Finanzgebaren und Kassenverhältnisse bei den Untergliederun­gen durch von ihm Beauftragte überprüfen zu lassen. </text:p>
      <text:p text:style-name="P12"><text:span text:style-name="T6">Neue Fassung:</text:span> </text:p>
      <text:p text:style-name="P12">§ 24 Buchführung und Kassenprüfung </text:p>
      <text:p text:style-name="P12">(1) Der Schatzmeister hat für ordnungsgemäße Buchführung und Belegführung Sorge zu tra­gen. </text:p>
      <text:p text:style-name="P12">(2) Er ist verpflichtet, jedem einzelnen der vom Kreisparteitag gewählten Kassenprüfer jederzeit vollen Einblick in die Buchhaltung des Kreisvorstandes zu gewähren. </text:p>
      <text:p text:style-name="P12">(3) Am Schluss eines jeden Geschäftsjahres und vor Wahlen eines neuen Vorstandes ist von den Kassenprüfern die Kassen- und Rechnungsführung des Kreisverbandes im Rahmen den ihnen in §18 festgelegten Aufgaben zu prüfen. Über alle Kassen- und Rechnungsprü­fungen ist eine Niederschrift zu fertigen, die von den Kassenprüfern zu unterschreiben und unver­züglich von ihnen dem Vorstand vorzulegen ist. Die Niederschrift ist zehn Jahre bei den Akten aufzubewahren. </text:p>
      <text:p text:style-name="P12">(4) Der Vorstand ist berechtigt Finanzgebaren und Kassenverhältnisse bei den Untergliederun­gen durch von ihm Beauftragte überprüfen zu lassen. </text:p>
      <text:p text:style-name="P12"><text:span text:style-name="T6">Diff:</text:span> </text:p>
      <text:p text:style-name="P12">§ 24 Buchführung und Kassenprüfung </text:p>
      <text:p text:style-name="P12">(1) Der <text:span text:style-name="T8">Kreis</text:span><text:span text:style-name="T6">S</text:span>chatzmeister hat für ordnungsgemäße Buchführung und Belegführung Sorge zu tra­gen. </text:p>
      <text:p text:style-name="P12">(2) Er ist verpflichtet, jedem einzelnen der vom Kreisparteitag gewählten Kassenprüfer jederzeit vollen Einblick in die Buchhaltung des Kreisvorstandes zu gewähren. </text:p>
      <text:p text:style-name="P12">(3) Am Schluss eines jeden Geschäftsjahres und vor Wahlen eines neuen Vorstandes ist von den <text:span text:style-name="T8">zwei</text:span> Kassenprüfern die Kassen- und Rechnungsführung des Kreisverbandes <text:span text:style-name="T8">sachlich und formal</text:span> <text:span text:style-name="T6">im Rahmen den ihnen in §18 festgelegten Aufgaben</text:span> zu prüfen. <text:span text:style-name="T8">Sie dürfen dem Kreisvorstand nicht angehören.</text:span> Über alle Kassen- und Rechnungsprü­fungen ist eine Niederschrift zu fertigen, die von den Kassenprüfern zu unterschreiben und unver­züglich von ihnen dem <text:span text:style-name="T8">geschäftsführenden Kreis</text:span><text:span text:style-name="T6">V</text:span>orstand vorzulegen ist. Die Niederschrift ist zehn Jahre bei den Akten aufzubewahren. </text:p>
      <text:list xml:id="list26595991" text:style-name="L6">
        <text:list-item>
          <text:p text:style-name="P35">Der <text:span text:style-name="T8">Kreis</text:span><text:span text:style-name="T6">V</text:span>orstand ist berechtigt Finanzgebaren und Kassenverhältnisse bei den <text:soft-page-break/>Untergliederun­gen durch von ihm Beauftragte überprüfen zu lassen.</text:p>
          <text:p text:style-name="P35"><text:bookmark text:name="B_Buchf.C3.BChrung_und_Kassenpr.C3.BCfung"/><text:span text:style-name="T6">Begründung</text:span> </text:p>
        </text:list-item>
      </text:list>
      <text:p text:style-name="P12">a. die Anzahl regelt §18. EIne Änderung der Zahl in §18 würde auch Notwendigkeit einer Änderung von §24 immer nach sich ziehen müssen. Unnötig. </text:p>
      <text:p text:style-name="P12">b. Verweis auf §18 ist sinnvoller damit sich hier die Aufgaben nicht widersprechen </text:p>
      <text:p text:style-name="P12">c. es gibt keinen "geschäftsführenden" Vorstand. Daher ist dieses adjektiv zu streichen. </text:p>
      <text:list xml:id="list26582833" text:style-name="L7">
        <text:list-item>
          <text:p text:style-name="P36">Der Satz "Sie dürfen ..." wiederholt sich. Es steht schon im §18 Abs.3</text:p>
          <text:p text:style-name="P36"><text:span text:style-name="T6">Antragsteller</text:span> </text:p>
        </text:list-item>
      </text:list>
      <text:p text:style-name="P10">Tibor Kysel</text:p>
      <text:list xml:id="list27510098" text:continue-list="list27497572" text:style-name="L2">
        <text:list-item>
          <text:list>
            <text:list-item>
              <text:list>
                <text:list-item>
                  <text:list>
                    <text:list-item>
                      <text:list>
                        <text:list-item>
                          <text:list>
                            <text:list-header>
                              <text:p text:style-name="P15"/>
                              <text:p text:style-name="P20">Abstimmung:</text:p>
                              <text:list>
                                <text:list-item>
                                  <text:list>
                                    <text:list-item>
                                      <text:list>
                                        <text:list-item>
                                          <text:list>
                                            <text:list-header>
                                              <text:p text:style-name="P27">* 12 Stimmen dafür </text:p>
                                            </text:list-header>
                                          </text:list>
                                        </text:list-item>
                                      </text:list>
                                    </text:list-item>
                                  </text:list>
                                  <text:p text:style-name="P27">* angenommen.</text:p>
                                  <text:p text:style-name="P20"><text:s/><text:line-break/><text:span text:style-name="T2">Vorstellung des Rechenschaftsberichte(s) des Vorstandes </text:span><text:line-break/>1. Beisitzer Gerhard Schwanz </text:p>
                                  <text:p text:style-name="P20">* <text:s/>http://wiki.piratenpartei.de/Benutzer:MightyBird/MTK_Beisitzer_T%C3%A4tigkeit_2013-03<text:line-break/></text:p>
                                  <text:p text:style-name="P20"><text:change text:change-id="ct270276096"/><text:change-start text:change-id="ct270276200"/>S<text:change-end text:change-id="ct270276200"/>tellv. Vorsitzender René Lucchesi</text:p>
                                  <text:p text:style-name="P20">* <text:a xlink:type="simple" xlink:href="http://wiki.piratenpartei.de/Benutzer:Renato#Rechenschaftsbericht_f.C3.BCr_KPT_2013.1">http://wiki.piratenpartei.de/Benutzer:Renato#Rechenschaftsbericht_f.C3.BCr_KPT_2013.1</text:a></text:p>
                                  <text:p text:style-name="P20"><text:line-break/>Vorsitzender Ernst Preussler </text:p>
                                </text:list-item>
                              </text:list>
                            </text:list-header>
                          </text:list>
                        </text:list-item>
                      </text:list>
                    </text:list-item>
                  </text:list>
                </text:list-item>
              </text:list>
            </text:list-item>
          </text:list>
        </text:list-item>
      </text:list>
      <text:p text:style-name="P1">* <text:s/><text:a xlink:type="simple" xlink:href="http://wiki.piratenpartei.de/Benutzer:Buccaneerps/Rechenschaftsbericht_KPT_2013_1">http://wiki.piratenpartei.de/Benutzer:Buccaneerps/Rechenschaftsbericht_KPT_2013_1</text:a></text:p>
      <text:p text:style-name="P1">* Rückfragen zum Audiostream der Vorstandssitzungen</text:p>
      <text:list xml:id="list26583880" text:style-name="L8">
        <text:list-header>
          <text:p text:style-name="P23">* Es wurde aufgezeichnet, Probleme mit Upload ins Wiki</text:p>
          <text:p text:style-name="P23"><text:s/><text:line-break/>Schatzmeister Frank H. Schäfer</text:p>
          <text:p text:style-name="P23">* http://wiki.piratenpartei.de/Benutzer:Stuhlskier#Rechenschaftsbericht_f.C3.BCr_KPT_2013.1<text:line-break/></text:p>
          <text:p text:style-name="P23">Kassenprüfer: Holger Ernst, Tibor Kysel</text:p>
          <text:p text:style-name="P23">* http://wiki.piratenpartei.de/wiki/images/1/1c/Kassenpr%C3%BCfungsbeicht_KV_MTK_2012.pdf</text:p>
        </text:list-header>
      </text:list>
      <text:list xml:id="list27522007" text:continue-list="list27510098" text:style-name="L2">
        <text:list-item>
          <text:list>
            <text:list-item>
              <text:list>
                <text:list-item>
                  <text:list>
                    <text:list-item>
                      <text:list>
                        <text:list-item>
                          <text:list>
                            <text:list-item>
                              <text:list>
                                <text:list-header>
                                  <text:p text:style-name="P20">* keine Fragen an die Kassenprüfung<text:line-break/>* Frage an den Vorstand zum Budget 2013. <text:line-break/>* Antwort: Wurde in der letzten Vorstandsitzung behandelt bisher nur Grobplanung für Wahlkampf<text:line-break/>* Empfehlung zur Entlastung durch die Kassenprüfer<text:line-break/><text:line-break/><text:span text:style-name="T2">Abstimmung über die Entlastung des Vorstandes </text:span></text:p>
                                  <text:p text:style-name="P27">* 8 Ja Stimmen, 4 Enthaltungen, keine Gegenstimmen.<text:line-break/>* Der Vorstand wird entlastet.</text:p>
                                  <text:p text:style-name="P20"/>
                                </text:list-header>
                              </text:list>
                            </text:list-item>
                          </text:list>
                        </text:list-item>
                      </text:list>
                    </text:list-item>
                  </text:list>
                </text:list-item>
              </text:list>
            </text:list-item>
          </text:list>
        </text:list-item>
      </text:list>
      <text:p text:style-name="P5">Vorstandswahlen </text:p>
      <text:p text:style-name="P1"/>
      <text:p text:style-name="P1">Antrag (Gerhard) Abstimmung über die max. Anzahl der Beisitzer 2</text:p>
      <text:list xml:id="list26600460" text:style-name="L9">
        <text:list-item>
          <text:list>
            <text:list-header>
              <text:p text:style-name="P28">* einstimmig angenommen</text:p>
              <text:p text:style-name="P24"/>
              <text:p text:style-name="P24">Wahlleiter: Sascha Neugebauer eröffnet die Wahl</text:p>
              <text:p text:style-name="P24">Wahlhelfer André<text:line-break/><text:line-break/>Eröffnung der Kandidatenliste <text:line-break/><text:soft-page-break/><text:span text:style-name="T2">Vorsitzender</text:span><text:line-break/><text:tab/>Vorschläge: Ernst Preussler<text:line-break/>Kandidatenliste geschlossen<text:line-break/><text:tab/>Vorstellung: Ernst<text:line-break/><text:line-break/>Geheime Wahl </text:p>
              <text:p text:style-name="P24">* ordnungsgemäße Durchführung festgestellt.<text:line-break/>* 13 abgegebene, gültige Stimmen. 13 Ja-Stimmen</text:p>
              <text:p text:style-name="P24">* Ernst ist gewählt und nimmt die Wahl an.<text:line-break/><text:line-break/><text:span text:style-name="T2">stellvertretender Vorsitzender</text:span><text:line-break/><text:tab/>Vorschläge: Gerhard Schwanz, Timo Roesebeck<text:line-break/>Kandidatenliste geschlossen<text:line-break/><text:tab/>Vorstellung: Timo, Gerhard<text:line-break/><text:line-break/>geheime Wahl </text:p>
              <text:p text:style-name="P24">* ordnungsgemäße Durchführung festgestellt.<text:line-break/>* 8 Stimmen auf Timo, 11 Stimmen auf Gerhard</text:p>
              <text:p text:style-name="P24">* <text:s/><text:change text:change-id="ct270276512"/><text:change-start text:change-id="ct270276616"/>Gerhard<text:change-end text:change-id="ct270276616"/> ist gewählt und nimmt die Wahl an.<text:line-break/><text:line-break/><text:span text:style-name="T2">Schatzmeister, Kassenwart</text:span><text:line-break/><text:tab/>Vorschläge: Frank-H. Schäfer<text:line-break/>Kandidatenliste geschlossen</text:p>
              <text:list>
                <text:list-header>
                  <text:p text:style-name="P24"><text:tab/>Vorstellung: Frank <text:line-break/></text:p>
                  <text:p text:style-name="P24">geheime Wahl </text:p>
                  <text:p text:style-name="P24">* ordnungsgemäße Durchführung festgestellt.<text:line-break/>* 13 abgegebene, gültige Ja-Stimmen</text:p>
                  <text:p text:style-name="P24">* Frank ist gewählt und nimmt die Wahl an.<text:line-break/><text:line-break/><text:span text:style-name="T2">Beisitzer (1. und 2.</text:span><text:change text:change-id="ct270276720"/><text:span text:style-name="T2">)</text:span><text:line-break/><text:tab/>Vorschläge: Cornel Tillger, Timo Roesebeck<text:line-break/>Kandidatenliste geschlossen</text:p>
                  <text:p text:style-name="P24"><text:tab/>Vorstellung: Timo, Cornel<text:line-break/></text:p>
                  <text:p text:style-name="P24">geheime Wahl </text:p>
                  <text:p text:style-name="P24">* ordnungsgemäße Durchführung, die Beisitzer sind bei 7 oder mehr Stimmen gewählt. <text:line-break/>* 13 abgegebene, gültige Stimmen<text:line-break/>* 11 Ja-Stimmen Timo =&gt; 2. Beisitzer<text:line-break/>* 12 Ja-Stimmen Cornel =&gt; 1. Beisitzer<text:line-break/>* beide nehmen die Wahl an.</text:p>
                  <text:p text:style-name="P24"><text:line-break/><text:span text:style-name="T2">Kassenprüfer:</text:span><text:line-break/><text:tab/>Vorschläge: Tibor Kysel, Holger Ernst <text:line-break/>Kandidatenliste geschlossen</text:p>
                  <text:p text:style-name="P24"><text:tab/>Kurze Vorstellung: Tibor Kysel, Holger Ernst <text:line-break/>* in offener Wahl wurden die Kassenprüfer mit 10 Stimmen gewählt<text:line-break/>* beide nehmen die Wahl an.</text:p>
                  <text:p text:style-name="P24"><text:line-break/>Antrag auf Meinungsbild zur Durchführung eines zusätzlichen Kreisparteitag vor der BTW/LTW 2013.<text:line-break/>* 11 dafür, 1 dagegen, 1 Enthaltung<text:line-break/><text:soft-page-break/><text:span text:style-name="T2">Diskussion und </text:span><text:change-start text:change-id="ct270276824"/><text:span text:style-name="T2">Beschluss</text:span><text:change-end text:change-id="ct270276824"/><text:change text:change-id="ct270276928"/><text:span text:style-name="T2"> über Anträge</text:span><text:line-break/>* Speicherfrist für E-Mails auf öffentlichen Postings ? (Diskussion ohne Antrag)<text:line-break/>* keine weiteren Anträge und sonstigen Anträge.<text:line-break/><text:line-break/><text:span text:style-name="T2">Allgemeine Diskussion und offene Redeliste</text:span></text:p>
                  <text:p text:style-name="P24">* keine Beiträge (offene Diskussion wird nach dem KPT im <text:change-start text:change-id="ct270277032"/>Eiscafé<text:change-end text:change-id="ct270277032"/><text:change text:change-id="ct270277136"/> gegenüber fortgesetzt)<text:line-break/><text:line-break/><text:span text:style-name="T2">Beendigung des Kreisparteitages durch den Versammlungsleiter Jörg Witzel gegen 15:40</text:span><text:line-break/><text:line-break/><text:line-break/></text:p>
                </text:list-header>
              </text:list>
            </text:list-header>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 svg:font-family="StarSymbol" style:font-pitch="variable" style:font-charset="x-symbol"/>
    <style:font-face style:name="Lucida Sans1" svg:font-family="'Lucida San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Lucida Sans Unicode"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Lucida Sans Unicode" style:font-size-asian="24pt" style:font-weight-asian="bold" style:font-name-complex="Lucida Sans" style:font-size-complex="2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Lucida Sans Unicode" style:font-size-asian="12pt" style:font-weight-asian="bold" style:font-name-complex="Lucida Sans" style:font-size-complex="12pt"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2.032cm" fo:text-indent="-0.762cm" fo:margin-left="2.032cm"/>
        </style:list-level-properties>
      </text:outline-level-style>
      <text:outline-level-style text:level="2" style:num-format="">
        <style:list-level-properties text:list-level-position-and-space-mode="label-alignment">
          <style:list-level-label-alignment text:label-followed-by="listtab" text:list-tab-stop-position="2.286cm" fo:text-indent="-1.016cm" fo:margin-left="2.286cm"/>
        </style:list-level-properties>
      </text:outline-level-style>
      <text:outline-level-style text:level="3" style:num-format="">
        <style:list-level-properties text:list-level-position-and-space-mode="label-alignment">
          <style:list-level-label-alignment text:label-followed-by="listtab" text:list-tab-stop-position="2.54cm" fo:text-indent="-1.27cm" fo:margin-left="2.54cm"/>
        </style:list-level-properties>
      </text:outline-level-style>
      <text:outline-level-style text:level="4" style:num-format="">
        <style:list-level-properties text:list-level-position-and-space-mode="label-alignment">
          <style:list-level-label-alignment text:label-followed-by="listtab" text:list-tab-stop-position="2.794cm" fo:text-indent="-1.524cm" fo:margin-left="2.794cm"/>
        </style:list-level-properties>
      </text:outline-level-style>
      <text:outline-level-style text:level="5" style:num-format="">
        <style:list-level-properties text:list-level-position-and-space-mode="label-alignment">
          <style:list-level-label-alignment text:label-followed-by="listtab" text:list-tab-stop-position="3.048cm" fo:text-indent="-1.778cm" fo:margin-left="3.048cm"/>
        </style:list-level-properties>
      </text:outline-level-style>
      <text:outline-level-style text:level="6" style:num-format="">
        <style:list-level-properties text:list-level-position-and-space-mode="label-alignment">
          <style:list-level-label-alignment text:label-followed-by="listtab" text:list-tab-stop-position="3.302cm" fo:text-indent="-2.032cm" fo:margin-left="3.302cm"/>
        </style:list-level-properties>
      </text:outline-level-style>
      <text:outline-level-style text:level="7" style:num-format="">
        <style:list-level-properties text:list-level-position-and-space-mode="label-alignment">
          <style:list-level-label-alignment text:label-followed-by="listtab" text:list-tab-stop-position="3.556cm" fo:text-indent="-2.286cm" fo:margin-left="3.556cm"/>
        </style:list-level-properties>
      </text:outline-level-style>
      <text:outline-level-style text:level="8" style:num-format="">
        <style:list-level-properties text:list-level-position-and-space-mode="label-alignment">
          <style:list-level-label-alignment text:label-followed-by="listtab" text:list-tab-stop-position="3.81cm" fo:text-indent="-2.54cm" fo:margin-left="3.81cm"/>
        </style:list-level-properties>
      </text:outline-level-style>
      <text:outline-level-style text:level="9" style:num-format="">
        <style:list-level-properties text:list-level-position-and-space-mode="label-alignment">
          <style:list-level-label-alignment text:label-followed-by="listtab" text:list-tab-stop-position="4.064cm" fo:text-indent="-2.794cm" fo:margin-left="4.064cm"/>
        </style:list-level-properties>
      </text:outline-level-style>
      <text:outline-level-style text:level="10" style:num-format="">
        <style:list-level-properties text:list-level-position-and-space-mode="label-alignment">
          <style:list-level-label-alignment text:label-followed-by="listtab" text:list-tab-stop-position="4.318cm" fo:text-indent="-3.048cm" fo:margin-left="4.31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Jörg Witzel</meta:initial-creator>
    <meta:creation-date>2013-03-03T11:25:04.65</meta:creation-date>
    <dc:date>2013-03-04T23:52:29.47</dc:date>
    <dc:creator>Piraten Kreisverband Main-Taunus</dc:creator>
    <meta:editing-duration>PT8M53S</meta:editing-duration>
    <meta:editing-cycles>2</meta:editing-cycles>
    <meta:generator>OpenOffice.org/3.2$Win32 OpenOffice.org_project/320m18$Build-9502</meta:generator>
    <meta:document-statistic meta:table-count="0" meta:image-count="0" meta:object-count="0" meta:page-count="11" meta:paragraph-count="218" meta:word-count="2741" meta:character-count="21036"/>
  </office:meta>
</office:document-meta>
</file>