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xmlns:formx="urn:openoffice:names:experimental:ooxml-odf-interop:xmlns:form: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automatic-styles>
    <style:style style:name="P1" style:family="paragraph" style:parent-style-name="List_20_Contents">
      <style:paragraph-properties fo:margin-left="2cm" fo:margin-right="0cm" fo:text-indent="0cm" style:auto-text-indent="false"/>
    </style:style>
    <style:style style:name="P2" style:family="paragraph" style:parent-style-name="List_20_Contents">
      <style:paragraph-properties fo:margin-left="2cm" fo:margin-right="0cm" fo:margin-top="0cm" fo:margin-bottom="0.499cm" fo:text-indent="0cm" style:auto-text-indent="false"/>
    </style:style>
    <style:style style:name="P3" style:family="paragraph" style:parent-style-name="Heading_20_1">
      <style:paragraph-properties fo:margin-left="0cm" fo:margin-right="0cm" fo:text-align="center" style:justify-single-word="false" fo:text-indent="0cm" style:auto-text-indent="false"/>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3" text:outline-level="1">Bekanntmachung: Öffentliche Ausschreibung “(virtual) Server” </text:h>
      <text:h text:style-name="Heading_20_2" text:outline-level="2">Auftraggeber</text:h>
      <text:p text:style-name="Text_20_body">Landesverband Sachsen-Anhalt der Piratenpartei Deutschland (LV LSA PPD) </text:p>
      <text:h text:style-name="Heading_20_2" text:outline-level="2">Anschrift und Kontakt</text:h>
      <text:p text:style-name="List_20_Contents"><text:span text:style-name="T1">eMail</text:span> </text:p>
      <text:p text:style-name="P1">vorstand@piraten-lsa.de </text:p>
      <text:p text:style-name="List_20_Contents"><text:span text:style-name="T1">Postanschrift</text:span> </text:p>
      <text:p text:style-name="P1">Piratenpartei Sachsen-Anhalt </text:p>
      <text:p text:style-name="P1">z.Hd. Alrik Schnapke </text:p>
      <text:p text:style-name="P1">Salvador-Allende-Str. 4 </text:p>
      <text:p text:style-name="P2">39126 Magdeburg </text:p>
      <text:h text:style-name="Heading_20_2" text:outline-level="2">Art des Auftrags</text:h>
      <text:p text:style-name="Text_20_body">Dedicated oder virtual Server mit mindestens 99% jährlicher Verfügbarkeit, 2GB garantiertem Arbeitsspeicher, 200GB Festplattenspeicher, 100mbit Netzanbindung, 1 TB freien Traffic und leistungsstarker CPU. </text:p>
      <text:h text:style-name="Heading_20_2" text:outline-level="2">Vergabeverfahren</text:h>
      <text:p text:style-name="Text_20_body">Angebote werden dem Vorstand des LV LSA PPD unter den oben angegebenen Kontaktmöglichkeiten eingereicht bis zum 13. Juni 2010 und in der folgenden Sitzung am 20. Juni 2010 bewertet. Bewerbungen werden den marktüblichen Konkurrenten im Vergleich gegenüber gestellt und im Wesentlichen auch die Rahmenbedingungen hinsichtlich Fristen, Laufzeiten, Datenschutz und Datensicherheit geprüft. Ein Angebot muss, nach dem Ermessen des Landesvorstandes unter Beratung der AG IT, die aktuelle Situation der IT verbessern. Mehrere, nach Preis und Leistung gestaffelte Angebote eines Bewerbers sind erwünscht. </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DejaVu Sans" style:font-size-asian="24pt" style:font-weight-asian="bold" style:font-name-complex="DejaVu Sans"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DejaVu Sans" style:font-size-asian="18pt" style:font-weight-asian="bold" style:font-name-complex="DejaVu Sans" style:font-size-complex="18pt"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Isi Thilo</meta:initial-creator>
    <meta:creation-date>2010-05-27T08:18:12</meta:creation-date>
    <dc:date>2010-05-27T08:21:45</dc:date>
    <dc:creator>Isi Thilo</dc:creator>
    <meta:editing-duration>PT00H03M35S</meta:editing-duration>
    <meta:editing-cycles>3</meta:editing-cycles>
    <meta:generator>OpenOffice.org/3.1$Linux OpenOffice.org_project/310m19$Build-9420</meta:generator>
    <meta:document-statistic meta:table-count="0" meta:image-count="0" meta:object-count="0" meta:page-count="1" meta:paragraph-count="15" meta:word-count="138" meta:character-count="1134"/>
  </office:meta>
</office:document-meta>
</file>